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577cm" fo:margin-left="0.192cm" fo:margin-top="0cm" fo:margin-bottom="0cm" table:align="left" style:writing-mode="lr-tb"/>
    </style:style>
    <style:style style:name="Tabella1.A" style:family="table-column">
      <style:table-column-properties style:column-width="0.827cm"/>
    </style:style>
    <style:style style:name="Tabella1.B" style:family="table-column">
      <style:table-column-properties style:column-width="4.99cm"/>
    </style:style>
    <style:style style:name="Tabella1.C" style:family="table-column">
      <style:table-column-properties style:column-width="9.881cm"/>
    </style:style>
    <style:style style:name="Tabella1.D" style:family="table-column">
      <style:table-column-properties style:column-width="1.877cm"/>
    </style:style>
    <style:style style:name="Tabella1.1" style:family="table-row">
      <style:table-row-properties style:row-height="1.639cm" fo:keep-together="auto"/>
    </style:style>
    <style:style style:name="Tabella1.A1" style:family="table-cell">
      <style:table-cell-properties style:vertical-align="middle" fo:padding="0cm" fo:border="0.5pt solid #000001" style:writing-mode="lr-tb"/>
    </style:style>
    <style:style style:name="Tabella1.B1" style:family="table-cell">
      <style:table-cell-properties style:vertical-align="middle" fo:padding-left="0.191cm" fo:padding-right="0.191cm" fo:padding-top="0cm" fo:padding-bottom="0cm" fo:border="0.5pt solid #000001" style:writing-mode="lr-tb"/>
    </style:style>
    <style:style style:name="Tabella1.C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ella1.2" style:family="table-row">
      <style:table-row-properties style:row-height="1.515cm" fo:keep-together="auto"/>
    </style:style>
    <style:style style:name="Tabella1.C2" style:family="table-cell">
      <style:table-cell-properties style:vertical-align="" fo:padding="0cm" fo:border="0.5pt solid #000001" style:writing-mode="lr-tb"/>
    </style:style>
    <style:style style:name="Tabella1.3" style:family="table-row">
      <style:table-row-properties style:row-height="1.113cm" fo:keep-together="auto"/>
    </style:style>
    <style:style style:name="Tabella1.5" style:family="table-row">
      <style:table-row-properties style:row-height="1.923cm" fo:keep-together="auto"/>
    </style:style>
    <style:style style:name="Tabella1.6" style:family="table-row">
      <style:table-row-properties style:row-height="1.52cm" fo:keep-together="auto"/>
    </style:style>
    <style:style style:name="Tabella1.10" style:family="table-row">
      <style:table-row-properties style:row-height="1.109cm" fo:keep-together="auto"/>
    </style:style>
    <style:style style:name="Tabella1.12" style:family="table-row">
      <style:table-row-properties style:row-height="2.298cm" fo:keep-together="auto"/>
    </style:style>
    <style:style style:name="P1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Times New Roman" fo:font-size="10pt" fo:language="it" fo:country="IT" officeooo:paragraph-rsid="000a1ebf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>
        <style:tab-stops/>
      </style:paragraph-properties>
      <style:text-properties style:font-name="Times New Roman" fo:font-size="10pt" style:font-size-asian="10pt" style:font-name-complex="Times New Roman1" style:font-size-complex="10pt"/>
    </style:style>
    <style:style style:name="P4" style:family="paragraph" style:parent-style-name="Standard">
      <style:paragraph-properties fo:margin-left="0cm" fo:margin-right="0cm" fo:margin-top="0cm" fo:margin-bottom="0cm" loext:contextual-spacing="false" fo:orphans="0" fo:widows="0" fo:text-indent="0cm" style:auto-text-indent="false" style:writing-mode="lr-tb">
        <style:tab-stops/>
      </style:paragraph-properties>
      <style:text-properties style:font-name="Times New Roman" fo:font-size="12pt" style:font-size-asian="12pt" style:font-name-complex="Times New Roman1" style:font-size-complex="12pt"/>
    </style:style>
    <style:style style:name="P5" style:family="paragraph" style:parent-style-name="Standard">
      <style:paragraph-properties fo:margin-left="0cm" fo:margin-right="0cm" fo:margin-top="0cm" fo:margin-bottom="0cm" loext:contextual-spacing="false" fo:text-align="center" style:justify-single-word="false" fo:orphans="0" fo:widows="0" fo:text-indent="0cm" style:auto-text-indent="false" style:writing-mode="lr-tb"/>
      <style:text-properties style:font-name="Times New Roman" fo:font-size="12pt" style:font-size-asian="12pt" style:font-name-complex="Times New Roman1" style:font-size-complex="12pt"/>
    </style:style>
    <style:style style:name="P6" style:family="paragraph" style:parent-style-name="Standard">
      <style:paragraph-properties fo:margin-left="0cm" fo:margin-right="0cm" fo:margin-top="0cm" fo:margin-bottom="0cm" loext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style:font-size-asian="12pt" style:font-name-complex="Times New Roman1" style:font-size-complex="12pt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0.212cm" fo:orphans="0" fo:widows="0" fo:text-indent="0cm" style:auto-text-indent="false" style:writing-mode="lr-tb"/>
      <style:text-properties style:font-name="Times New Roman" fo:font-size="6pt" fo:language="it" fo:country="IT" style:font-name-asian="Times New Roman1" style:font-size-asian="6pt" style:language-asian="it" style:country-asian="IT" style:font-name-complex="Times New Roman1" style:font-size-complex="6pt" style:language-complex="ar" style:country-complex="SA"/>
    </style:style>
    <style:style style:name="P8" style:family="paragraph" style:parent-style-name="Standard">
      <style:paragraph-properties fo:margin-left="0cm" fo:margin-right="0cm" fo:margin-top="0cm" fo:margin-bottom="0cm" loext:contextual-spacing="false" fo:orphans="0" fo:widows="0" fo:text-indent="0cm" style:auto-text-indent="false" style:writing-mode="lr-tb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Arial" fo:font-size="10pt" fo:language="it" fo:country="IT" style:font-name-asian="Times New Roman1" style:font-size-asian="10pt" style:language-asian="it" style:country-asian="IT" style:font-name-complex="Arial1" style:font-size-complex="10pt" style:language-complex="ar" style:country-complex="SA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Calibri" fo:font-size="10pt" fo:language="it" fo:country="IT" style:font-name-asian="Times New Roman1" style:font-size-asian="10pt" style:language-asian="it" style:country-asian="IT" style:font-name-complex="Calibri1" style:font-size-complex="10pt" style:language-complex="ar" style:country-complex="SA"/>
    </style:style>
    <style:style style:name="P11" style:family="paragraph" style:parent-style-name="Standard">
      <style:paragraph-properties fo:margin-left="0cm" fo:margin-right="0cm" fo:margin-top="0cm" fo:margin-bottom="0cm" loext:contextual-spacing="false" style:line-height-at-least="2.117cm" fo:text-indent="0cm" style:auto-text-indent="false" fo:padding="0cm" fo:border="none" style:writing-mode="lr-tb"/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12" style:family="paragraph" style:parent-style-name="Standard" style:master-pag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page-number="auto" style:writing-mode="lr-tb"/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13" style:family="paragraph" style:parent-style-name="Standard">
      <style:paragraph-properties fo:margin-left="0cm" fo:margin-right="0cm" fo:margin-top="0.012cm" fo:margin-bottom="0cm" loext:contextual-spacing="false" fo:line-height="0.388cm" fo:orphans="0" fo:widows="0" fo:text-indent="0cm" style:auto-text-indent="false" style:writing-mode="lr-tb"/>
      <style:text-properties style:font-name="Times New Roman" fo:font-size="11pt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P14" style:family="paragraph" style:parent-style-name="Standard">
      <style:paragraph-properties fo:margin-left="0cm" fo:margin-right="0cm" fo:margin-top="0.012cm" fo:margin-bottom="0cm" loext:contextual-spacing="false" fo:line-height="0.265cm" fo:orphans="0" fo:widows="0" fo:text-indent="0cm" style:auto-text-indent="false" style:writing-mode="lr-tb"/>
      <style:text-properties style:font-name="Calibri" fo:font-size="7.5pt" fo:language="it" fo:country="IT" style:font-name-asian="Times New Roman1" style:font-size-asian="7.5pt" style:language-asian="it" style:country-asian="IT" style:font-name-complex="Calibri1" style:font-size-complex="7.5pt" style:language-complex="ar" style:country-complex="SA"/>
    </style:style>
    <style:style style:name="P15" style:family="paragraph" style:parent-style-name="Standard">
      <style:paragraph-properties fo:margin-left="0cm" fo:margin-right="0cm" fo:margin-top="0.028cm" fo:margin-bottom="0cm" loext:contextual-spacing="false" fo:line-height="0.353cm" fo:orphans="0" fo:widows="0" fo:text-indent="0cm" style:auto-text-indent="false" style:writing-mode="lr-tb"/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16" style:family="paragraph" style:parent-style-name="Standard">
      <style:paragraph-properties fo:margin-left="0cm" fo:margin-right="0cm" fo:margin-top="0.028cm" fo:margin-bottom="0cm" loext:contextual-spacing="false" fo:line-height="0.459cm" fo:orphans="0" fo:widows="0" fo:text-indent="0cm" style:auto-text-indent="false" style:writing-mode="lr-tb"/>
      <style:text-properties style:font-name="Times New Roman" fo:font-size="13pt" fo:language="it" fo:country="IT" style:font-name-asian="Times New Roman1" style:font-size-asian="13pt" style:language-asian="it" style:country-asian="IT" style:font-name-complex="Times New Roman1" style:font-size-complex="13pt" style:language-complex="ar" style:country-complex="SA"/>
    </style:style>
    <style:style style:name="P17" style:family="paragraph" style:parent-style-name="Standard">
      <style:paragraph-properties fo:margin-left="0cm" fo:margin-right="0cm" fo:margin-top="0.007cm" fo:margin-bottom="0cm" loext:contextual-spacing="false" fo:line-height="0.423cm" fo:orphans="0" fo:widows="0" fo:text-indent="0cm" style:auto-text-indent="false" style:writing-mode="lr-tb"/>
      <style:text-properties style:font-name="Arial" fo:font-size="12pt" fo:language="it" fo:country="IT" style:font-name-asian="Times New Roman1" style:font-size-asian="12pt" style:language-asian="it" style:country-asian="IT" style:font-name-complex="Arial1" style:font-size-complex="12pt" style:language-complex="ar" style:country-complex="SA"/>
    </style:style>
    <style:style style:name="P18" style:family="paragraph" style:parent-style-name="Standard">
      <style:paragraph-properties fo:margin-left="0cm" fo:margin-right="0cm" fo:margin-top="0.007cm" fo:margin-bottom="0cm" loext:contextual-spacing="false" fo:line-height="0.494cm" fo:orphans="0" fo:widows="0" fo:text-indent="0cm" style:auto-text-indent="false" style:writing-mode="lr-tb"/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P19" style:family="paragraph" style:parent-style-name="Standard">
      <style:paragraph-properties fo:margin-left="0cm" fo:margin-right="0cm" fo:margin-top="0.007cm" fo:margin-bottom="0cm" loext:contextual-spacing="false" fo:line-height="0.176cm" fo:orphans="0" fo:widows="0" fo:text-indent="0cm" style:auto-text-indent="false" style:writing-mode="lr-tb">
        <style:tab-stops/>
      </style:paragraph-properties>
      <style:text-properties style:font-name="Times New Roman" fo:font-size="5pt" style:font-size-asian="5pt" style:font-name-complex="Times New Roman1" style:font-size-complex="5pt"/>
    </style:style>
    <style:style style:name="P20" style:family="paragraph" style:parent-style-name="Standard">
      <style:paragraph-properties fo:margin-left="0cm" fo:margin-right="0cm" fo:margin-top="0.002cm" fo:margin-bottom="0cm" loext:contextual-spacing="false" fo:line-height="0.229cm" fo:orphans="0" fo:widows="0" fo:text-indent="0cm" style:auto-text-indent="false" style:writing-mode="lr-tb"/>
      <style:text-properties style:font-name="Times New Roman" fo:font-size="6.5pt" fo:language="it" fo:country="IT" style:font-name-asian="Times New Roman1" style:font-size-asian="6.5pt" style:language-asian="it" style:country-asian="IT" style:font-name-complex="Times New Roman1" style:font-size-complex="6.5pt" style:language-complex="ar" style:country-complex="SA"/>
    </style:style>
    <style:style style:name="P21" style:family="paragraph" style:parent-style-name="Standard" style:master-page-name="Converted1">
      <style:paragraph-properties fo:margin-left="0cm" fo:margin-right="0cm" fo:margin-top="0.002cm" fo:margin-bottom="0cm" loext:contextual-spacing="false" fo:line-height="0.159cm" fo:orphans="0" fo:widows="0" fo:text-indent="0cm" style:auto-text-indent="false" style:page-number="auto" style:writing-mode="lr-tb"/>
      <style:text-properties style:font-name="Times New Roman" fo:font-size="4.5pt" fo:language="it" fo:country="IT" style:font-name-asian="Times New Roman1" style:font-size-asian="4.5pt" style:language-asian="it" style:country-asian="IT" style:font-name-complex="Times New Roman1" style:font-size-complex="4.5pt" style:language-complex="ar" style:country-complex="SA"/>
    </style:style>
    <style:style style:name="P22" style:family="paragraph" style:parent-style-name="Standard">
      <style:paragraph-properties fo:margin-left="0cm" fo:margin-right="0cm" fo:margin-top="0.009cm" fo:margin-bottom="0cm" loext:contextual-spacing="false" fo:line-height="0.265cm" fo:orphans="0" fo:widows="0" fo:text-indent="0cm" style:auto-text-indent="false" style:writing-mode="lr-tb"/>
      <style:text-properties style:font-name="Times New Roman" fo:font-size="7.5pt" fo:language="it" fo:country="IT" style:font-name-asian="Times New Roman1" style:font-size-asian="7.5pt" style:language-asian="it" style:country-asian="IT" style:font-name-complex="Times New Roman1" style:font-size-complex="7.5pt" style:language-complex="ar" style:country-complex="SA"/>
    </style:style>
    <style:style style:name="P23" style:family="paragraph" style:parent-style-name="Standard">
      <style:paragraph-properties fo:margin-left="0cm" fo:margin-right="0cm" fo:margin-top="0.021cm" fo:margin-bottom="0cm" loext:contextual-spacing="false" fo:line-height="0.388cm" fo:orphans="0" fo:widows="0" fo:text-indent="0cm" style:auto-text-indent="false" style:writing-mode="lr-tb">
        <style:tab-stops/>
      </style:paragraph-properties>
      <style:text-properties style:font-name="Times New Roman" style:font-name-complex="Times New Roman1"/>
    </style:style>
    <style:style style:name="P24" style:family="paragraph" style:parent-style-name="Standard">
      <style:paragraph-properties fo:margin-left="0cm" fo:margin-right="0cm" fo:margin-top="0.005cm" fo:margin-bottom="0cm" loext:contextual-spacing="false" fo:line-height="0.176cm" fo:orphans="0" fo:widows="0" fo:text-indent="0cm" style:auto-text-indent="false" style:writing-mode="lr-tb">
        <style:tab-stops/>
      </style:paragraph-properties>
      <style:text-properties style:font-name="Times New Roman" fo:font-size="5pt" style:font-size-asian="5pt" style:font-name-complex="Times New Roman1" style:font-size-complex="5pt"/>
    </style:style>
    <style:style style:name="P25" style:family="paragraph" style:parent-style-name="Standard">
      <style:paragraph-properties fo:margin-left="0cm" fo:margin-right="0cm" fo:margin-top="0.014cm" fo:margin-bottom="0cm" loext:contextual-spacing="false" fo:line-height="0.335cm" fo:orphans="0" fo:widows="0" fo:text-indent="0cm" style:auto-text-indent="false" style:writing-mode="lr-tb">
        <style:tab-stops/>
      </style:paragraph-properties>
      <style:text-properties style:font-name="Times New Roman" fo:font-size="9.5pt" style:font-size-asian="9.5pt" style:font-name-complex="Times New Roman1" style:font-size-complex="9.5pt"/>
    </style:style>
    <style:style style:name="P26" style:family="paragraph" style:parent-style-name="Standard">
      <style:paragraph-properties fo:margin-left="0cm" fo:margin-right="0cm" fo:margin-top="0.023cm" fo:margin-bottom="0cm" loext:contextual-spacing="false" fo:line-height="0.388cm" fo:orphans="0" fo:widows="0" fo:text-indent="0cm" style:auto-text-indent="false" style:writing-mode="lr-tb"/>
      <style:text-properties style:font-name="Times New Roman" fo:font-size="11pt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P27" style:family="paragraph" style:parent-style-name="Standard">
      <style:paragraph-properties fo:margin-left="0cm" fo:margin-right="0cm" fo:margin-top="0.023cm" fo:margin-bottom="0cm" loext:contextual-spacing="false" fo:line-height="0.459cm" fo:orphans="0" fo:widows="0" fo:text-indent="0cm" style:auto-text-indent="false" style:writing-mode="lr-tb"/>
      <style:text-properties style:font-name="Times New Roman" fo:font-size="13pt" fo:language="it" fo:country="IT" style:font-name-asian="Times New Roman1" style:font-size-asian="13pt" style:language-asian="it" style:country-asian="IT" style:font-name-complex="Times New Roman1" style:font-size-complex="13pt" style:language-complex="ar" style:country-complex="SA"/>
    </style:style>
    <style:style style:name="P28" style:family="paragraph" style:parent-style-name="Standard">
      <style:paragraph-properties fo:margin-left="7.468cm" fo:margin-right="3.657cm" fo:margin-top="0cm" fo:margin-bottom="0cm" loext:contextual-spacing="false" fo:text-align="center" style:justify-single-word="false" fo:orphans="0" fo:widows="0" fo:text-indent="0cm" style:auto-text-indent="false" style:writing-mode="lr-tb"/>
    </style:style>
    <style:style style:name="P29" style:family="paragraph" style:parent-style-name="Standard">
      <style:paragraph-properties fo:margin-left="4.128cm" fo:margin-right="0.323cm" fo:margin-top="0cm" fo:margin-bottom="0cm" loext:contextual-spacing="false" fo:text-align="center" style:justify-single-word="false" fo:orphans="0" fo:widows="0" fo:text-indent="0cm" style:auto-text-indent="false" style:writing-mode="lr-tb"/>
    </style:style>
    <style:style style:name="P30" style:family="paragraph" style:parent-style-name="Standard">
      <style:paragraph-properties fo:margin-left="3.717cm" fo:margin-right="-0.078cm" fo:margin-top="0cm" fo:margin-bottom="0cm" loext:contextual-spacing="false" fo:line-height="137%" fo:text-align="center" style:justify-single-word="false" fo:orphans="0" fo:widows="0" fo:text-indent="0.002cm" style:auto-text-indent="false" style:writing-mode="lr-tb"/>
    </style:style>
    <style:style style:name="P31" style:family="paragraph" style:parent-style-name="Standard">
      <style:paragraph-properties fo:margin-left="0cm" fo:margin-right="-0.035cm" fo:margin-top="0.113cm" fo:margin-bottom="0cm" loext:contextual-spacing="false" fo:orphans="0" fo:widows="0" fo:text-indent="0cm" style:auto-text-indent="false" fo:break-before="column" style:writing-mode="lr-tb"/>
    </style:style>
    <style:style style:name="P32" style:family="paragraph" style:parent-style-name="Standard">
      <style:paragraph-properties fo:margin-left="0cm" fo:margin-right="-0.035cm" fo:margin-top="0cm" fo:margin-bottom="0cm" loext:contextual-spacing="false" fo:orphans="0" fo:widows="0" fo:text-indent="0cm" style:auto-text-indent="false" style:writing-mode="lr-tb"/>
    </style:style>
    <style:style style:name="P33" style:family="paragraph" style:parent-style-name="Standard">
      <style:paragraph-properties fo:margin-left="0.199cm" fo:margin-right="5.209cm" fo:margin-top="0.049cm" fo:margin-bottom="0cm" loext:contextual-spacing="false" fo:text-align="justify" style:justify-single-word="false" fo:orphans="0" fo:widows="0" fo:text-indent="0cm" style:auto-text-indent="false" style:writing-mode="lr-tb"/>
    </style:style>
    <style:style style:name="P34" style:family="paragraph" style:parent-style-name="Standard">
      <style:paragraph-properties fo:margin-left="0.199cm" fo:margin-right="1.506cm" fo:margin-top="0cm" fo:margin-bottom="0cm" loext:contextual-spacing="false" fo:orphans="0" fo:widows="0" fo:text-indent="0cm" style:auto-text-indent="false" style:writing-mode="lr-tb"/>
    </style:style>
    <style:style style:name="P35" style:family="paragraph" style:parent-style-name="Standard">
      <style:paragraph-properties fo:margin-left="0.199cm" fo:margin-right="0.072cm" fo:margin-top="0cm" fo:margin-bottom="0cm" loext:contextual-spacing="false" fo:orphans="0" fo:widows="0" fo:text-indent="0cm" style:auto-text-indent="false" style:writing-mode="lr-tb"/>
    </style:style>
    <style:style style:name="P36" style:family="paragraph" style:parent-style-name="Standard">
      <style:paragraph-properties fo:margin-left="0.199cm" fo:margin-right="9.213cm" fo:margin-top="0cm" fo:margin-bottom="0cm" loext:contextual-spacing="false" fo:text-align="justify" style:justify-single-word="false" fo:orphans="0" fo:widows="0" fo:text-indent="0cm" style:auto-text-indent="false" style:writing-mode="lr-tb"/>
    </style:style>
    <style:style style:name="P37" style:family="paragraph" style:parent-style-name="Standard">
      <style:paragraph-properties fo:margin-left="7.444cm" fo:margin-right="7.408cm" fo:margin-top="0cm" fo:margin-bottom="0cm" loext:contextual-spacing="false" fo:text-align="center" style:justify-single-word="false" fo:orphans="0" fo:widows="0" fo:text-indent="0cm" style:auto-text-indent="false" style:writing-mode="lr-tb"/>
    </style:style>
    <style:style style:name="P38" style:family="paragraph" style:parent-style-name="Standard">
      <style:paragraph-properties fo:margin-left="0.199cm" fo:margin-right="0.161cm" fo:margin-top="0cm" fo:margin-bottom="0cm" loext:contextual-spacing="false" fo:line-height="200%" fo:text-align="justify" style:justify-single-word="false" fo:orphans="0" fo:widows="0" fo:text-indent="0cm" style:auto-text-indent="false" style:writing-mode="lr-tb"/>
    </style:style>
    <style:style style:name="P39" style:family="paragraph" style:parent-style-name="Standard">
      <style:paragraph-properties fo:margin-left="0.199cm" fo:margin-right="11.513cm" fo:margin-top="0.018cm" fo:margin-bottom="0cm" loext:contextual-spacing="false" fo:text-align="justify" style:justify-single-word="false" fo:orphans="0" fo:widows="0" fo:text-indent="0cm" style:auto-text-indent="false" style:writing-mode="lr-tb"/>
    </style:style>
    <style:style style:name="P40" style:family="paragraph" style:parent-style-name="Standard">
      <style:paragraph-properties fo:margin-left="0.199cm" fo:margin-right="7.405cm" fo:margin-top="0cm" fo:margin-bottom="0cm" loext:contextual-spacing="false" fo:text-align="justify" style:justify-single-word="false" fo:orphans="0" fo:widows="0" fo:text-indent="0cm" style:auto-text-indent="false" style:writing-mode="lr-tb"/>
    </style:style>
    <style:style style:name="P41" style:family="paragraph" style:parent-style-name="Standard">
      <style:paragraph-properties fo:margin-left="1.891cm" fo:margin-right="0.931cm" fo:margin-top="0cm" fo:margin-bottom="0cm" loext:contextual-spacing="false" fo:line-height="0.402cm" fo:orphans="0" fo:widows="0" fo:text-indent="-0.855cm" style:auto-text-indent="false" style:writing-mode="lr-tb">
        <style:tab-stops/>
      </style:paragraph-properties>
    </style:style>
    <style:style style:name="P42" style:family="paragraph" style:parent-style-name="Standard">
      <style:paragraph-properties fo:margin-left="1.954cm" fo:margin-right="1.863cm" fo:margin-top="0cm" fo:margin-bottom="0cm" loext:contextual-spacing="false" fo:line-height="0.402cm" fo:orphans="0" fo:widows="0" fo:text-indent="0.051cm" style:auto-text-indent="false" style:writing-mode="lr-tb">
        <style:tab-stops/>
      </style:paragraph-properties>
    </style:style>
    <style:style style:name="P43" style:family="paragraph" style:parent-style-name="Standard">
      <style:paragraph-properties fo:margin-left="0.307cm" fo:margin-right="-0.035cm" fo:margin-top="0cm" fo:margin-bottom="0cm" loext:contextual-spacing="false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44" style:family="paragraph" style:parent-style-name="Standard">
      <style:paragraph-properties fo:margin-left="0.157cm" fo:margin-right="0.123cm" fo:margin-top="0cm" fo:margin-bottom="0cm" loext:contextual-spacing="false" fo:orphans="0" fo:widows="0" fo:text-indent="0cm" style:auto-text-indent="false" style:writing-mode="lr-tb"/>
    </style:style>
    <style:style style:name="P45" style:family="paragraph" style:parent-style-name="Standard">
      <style:paragraph-properties fo:margin-left="0.157cm" fo:margin-right="0.123cm" fo:margin-top="0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6" style:family="paragraph" style:parent-style-name="Standard">
      <style:paragraph-properties fo:margin-left="0.157cm" fo:margin-right="0.123cm" fo:margin-top="0.131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.185cm" fo:margin-right="0.086cm" fo:margin-top="0.131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8" style:family="paragraph" style:parent-style-name="Standard">
      <style:paragraph-properties fo:margin-left="0.18cm" fo:margin-right="0.06cm" fo:margin-top="0.131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49" style:family="paragraph" style:parent-style-name="Standard">
      <style:paragraph-properties fo:margin-left="0.185cm" fo:margin-right="0.085cm" fo:margin-top="0.134cm" fo:margin-bottom="0cm" loext:contextual-spacing="false" fo:orphans="0" fo:widows="0" fo:text-indent="0cm" style:auto-text-indent="false" style:writing-mode="lr-tb">
        <style:tab-stops>
          <style:tab-stop style:position="2.787cm"/>
          <style:tab-stop style:position="3.881cm"/>
        </style:tab-stops>
      </style:paragraph-properties>
    </style:style>
    <style:style style:name="P50" style:family="paragraph" style:parent-style-name="Standard">
      <style:paragraph-properties fo:margin-left="0.185cm" fo:margin-right="0.085cm" fo:margin-top="0cm" fo:margin-bottom="0cm" loext:contextual-spacing="false" fo:line-height="100%" fo:orphans="0" fo:widows="0" fo:text-indent="0cm" style:auto-text-indent="false" style:writing-mode="lr-tb">
        <style:tab-stops/>
      </style:paragraph-properties>
    </style:style>
    <style:style style:name="P51" style:family="paragraph" style:parent-style-name="Standard">
      <style:paragraph-properties fo:margin-left="0.18cm" fo:margin-right="0.086cm" fo:margin-top="0.134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2" style:family="paragraph" style:parent-style-name="Standard">
      <style:paragraph-properties fo:margin-left="0.18cm" fo:margin-right="0.086cm" fo:margin-top="0.131cm" fo:margin-bottom="0cm" loext:contextual-spacing="false" fo:line-height="100%" fo:orphans="0" fo:widows="0" fo:text-indent="0cm" style:auto-text-indent="false" style:writing-mode="lr-tb">
        <style:tab-stops/>
      </style:paragraph-properties>
    </style:style>
    <style:style style:name="P53" style:family="paragraph" style:parent-style-name="Standard">
      <style:paragraph-properties fo:margin-left="0.18cm" fo:margin-right="0.086cm" fo:margin-top="0.131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54" style:family="paragraph" style:parent-style-name="Standard">
      <style:paragraph-properties fo:margin-left="0.185cm" fo:margin-right="0.081cm" fo:margin-top="0.131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5" style:family="paragraph" style:parent-style-name="Standard">
      <style:paragraph-properties fo:margin-left="0.18cm" fo:margin-right="0.067cm" fo:margin-top="0.131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6" style:family="paragraph" style:parent-style-name="Standard">
      <style:paragraph-properties fo:margin-left="0.185cm" fo:margin-right="-0.035cm" fo:margin-top="0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7" style:family="paragraph" style:parent-style-name="Standard">
      <style:paragraph-properties fo:margin-left="0.185cm" fo:margin-right="-0.035cm" fo:margin-top="0.131cm" fo:margin-bottom="0cm" loext:contextual-spacing="false" fo:orphans="0" fo:widows="0" fo:text-indent="0cm" style:auto-text-indent="false" style:writing-mode="lr-tb"/>
    </style:style>
    <style:style style:name="P58" style:family="paragraph" style:parent-style-name="Standard">
      <style:paragraph-properties fo:margin-left="0.18cm" fo:margin-right="0.069cm" fo:margin-top="0.131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59" style:family="paragraph" style:parent-style-name="Standard">
      <style:paragraph-properties fo:margin-left="0.18cm" fo:margin-right="0.051cm" fo:margin-top="0.131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60" style:family="paragraph" style:parent-style-name="Standard">
      <style:paragraph-properties fo:margin-left="0.18cm" fo:margin-right="0.058cm" fo:margin-top="0.131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61" style:family="paragraph" style:parent-style-name="Standard">
      <style:paragraph-properties fo:margin-left="0.18cm" fo:margin-right="0.064cm" fo:margin-top="0.131cm" fo:margin-bottom="0cm" loext:contextual-spacing="false" fo:text-align="justify" style:justify-single-word="false" fo:orphans="0" fo:widows="0" fo:text-indent="0cm" style:auto-text-indent="false" style:writing-mode="lr-tb"/>
    </style:style>
    <style:style style:name="P62" style:family="paragraph" style:parent-style-name="Standard">
      <style:paragraph-properties fo:margin-left="0.18cm" fo:margin-right="0.056cm" fo:margin-top="0.131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63" style:family="paragraph" style:parent-style-name="Standard">
      <style:paragraph-properties fo:margin-left="0.185cm" fo:margin-right="0.365cm" fo:margin-top="0.164cm" fo:margin-bottom="0cm" loext:contextual-spacing="false" fo:line-height="115%" fo:orphans="0" fo:widows="0" fo:text-indent="0cm" style:auto-text-indent="false" style:writing-mode="lr-tb">
        <style:tab-stops/>
      </style:paragraph-properties>
    </style:style>
    <style:style style:name="P64" style:family="paragraph" style:parent-style-name="Standard">
      <style:paragraph-properties fo:margin-left="0.587cm" fo:margin-right="-0.035cm" fo:margin-top="0cm" fo:margin-bottom="0cm" loext:contextual-spacing="false" fo:line-height="0.397cm" fo:orphans="0" fo:widows="0" fo:text-indent="0cm" style:auto-text-indent="false" style:writing-mode="lr-tb"/>
    </style:style>
    <style:style style:name="P65" style:family="paragraph" style:parent-style-name="Standard">
      <style:paragraph-properties fo:margin-left="0.587cm" fo:margin-right="-0.035cm" fo:margin-top="0cm" fo:margin-bottom="0cm" loext:contextual-spacing="false" fo:line-height="0.399cm" fo:orphans="0" fo:widows="0" fo:text-indent="0cm" style:auto-text-indent="false" style:writing-mode="lr-tb">
        <style:tab-stops>
          <style:tab-stop style:position="11.994cm"/>
        </style:tab-stops>
      </style:paragraph-properties>
    </style:style>
    <style:style style:name="P66" style:family="paragraph" style:parent-style-name="Standard">
      <style:paragraph-properties fo:margin-left="0.4cm" fo:margin-right="-0.035cm" fo:margin-top="0.056cm" fo:margin-bottom="0cm" loext:contextual-spacing="false" fo:orphans="0" fo:widows="0" fo:text-indent="0cm" style:auto-text-indent="false" style:writing-mode="lr-tb">
        <style:tab-stops>
          <style:tab-stop style:position="3.104cm"/>
        </style:tab-stops>
      </style:paragraph-properties>
    </style:style>
    <style:style style:name="P67" style:family="paragraph" style:parent-style-name="Standard">
      <style:paragraph-properties fo:margin-left="0.4cm" fo:margin-right="-0.035cm" fo:margin-top="0.199cm" fo:margin-bottom="0cm" loext:contextual-spacing="false" fo:orphans="0" fo:widows="0" fo:text-indent="0cm" style:auto-text-indent="false" style:writing-mode="lr-tb"/>
    </style:style>
    <style:style style:name="P68" style:family="paragraph" style:parent-style-name="Standard">
      <style:paragraph-properties fo:margin-left="3.122cm" fo:margin-right="0.506cm" fo:margin-top="0.009cm" fo:margin-bottom="0cm" loext:contextual-spacing="false" fo:line-height="112%" fo:orphans="0" fo:widows="0" fo:text-indent="-2.722cm" style:auto-text-indent="false" style:writing-mode="lr-tb">
        <style:tab-stops>
          <style:tab-stop style:position="3.104cm"/>
        </style:tab-stops>
      </style:paragraph-properties>
    </style:style>
    <style:style style:name="P69" style:family="paragraph" style:parent-style-name="Standard">
      <style:paragraph-properties fo:margin-left="3.122cm" fo:margin-right="0.497cm" fo:margin-top="0.053cm" fo:margin-bottom="0cm" loext:contextual-spacing="false" style:line-height-at-least="0.388cm" fo:orphans="0" fo:widows="0" fo:text-indent="-2.722cm" style:auto-text-indent="false" style:writing-mode="lr-tb">
        <style:tab-stops>
          <style:tab-stop style:position="3.104cm"/>
        </style:tab-stops>
      </style:paragraph-properties>
    </style:style>
    <style:style style:name="P70" style:family="paragraph" style:parent-style-name="Standard">
      <style:paragraph-properties fo:margin-left="0.4cm" fo:margin-right="-0.116cm" fo:margin-top="0.199cm" fo:margin-bottom="0cm" loext:contextual-spacing="false" fo:orphans="0" fo:widows="0" fo:text-indent="0cm" style:auto-text-indent="false" style:writing-mode="lr-tb"/>
    </style:style>
    <style:style style:name="P71" style:family="paragraph" style:parent-style-name="Standard">
      <style:paragraph-properties fo:margin-left="0cm" fo:margin-right="0.506cm" fo:margin-top="0cm" fo:margin-bottom="0.101cm" loext:contextual-spacing="false" fo:line-height="115%" fo:orphans="0" fo:widows="0" fo:text-indent="0cm" style:auto-text-indent="false" fo:break-before="column" style:writing-mode="lr-tb"/>
    </style:style>
    <style:style style:name="P72" style:family="paragraph" style:parent-style-name="Standard" style:master-page-name="">
      <loext:graphic-properties draw:fill="none"/>
      <style:paragraph-properties fo:margin-left="0cm" fo:margin-right="-3.6cm" fo:margin-top="0cm" fo:margin-bottom="0cm" loext:contextual-spacing="false" fo:line-height="107%" fo:text-align="center" style:justify-single-word="false" fo:orphans="0" fo:widows="0" fo:text-indent="0cm" style:auto-text-indent="false" style:page-number="auto" fo:background-color="transparent" style:vertical-align="auto" style:writing-mode="lr-tb">
        <style:tab-stops>
          <style:tab-stop style:position="10.883cm"/>
        </style:tab-stops>
      </style:paragraph-properties>
    </style:style>
    <style:style style:name="P73" style:family="paragraph">
      <loext:graphic-properties draw:fill="none" draw:fill-color="#ffffff"/>
    </style:style>
    <style:style style:name="T1" style:family="text">
      <style:text-properties style:font-name="Times New Roman" fo:font-size="9pt" fo:letter-spacing="-0.01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2" style:family="text">
      <style:text-properties style:font-name="Times New Roman" fo:font-size="9pt" fo:letter-spacing="-0.01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3" style:family="text">
      <style:text-properties style:font-name="Times New Roman" fo:font-size="9pt" fo:letter-spacing="-0.01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4" style:family="text">
      <style:text-properties style:font-name="Times New Roman" fo:font-size="9pt" fo:letter-spacing="-0.01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5" style:family="text">
      <style:text-properties style:font-name="Times New Roman" fo:font-size="9pt" fo:letter-spacing="-0.016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6" style:family="text">
      <style:text-properties style:font-name="Times New Roman" fo:font-size="9pt" fo:letter-spacing="-0.01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7" style:family="text">
      <style:text-properties style:font-name="Times New Roman" fo:font-size="9pt" fo:letter-spacing="-0.01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8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9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0" style:family="text">
      <style:text-properties style:font-name="Times New Roman" fo:font-size="9pt" fo:letter-spacing="-0.018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8%"/>
    </style:style>
    <style:style style:name="T11" style:family="text">
      <style:text-properties style:font-name="Times New Roman" fo:font-size="9pt" fo:letter-spacing="-0.018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2" style:family="text">
      <style:text-properties style:font-name="Times New Roman" fo:font-size="14pt" fo:letter-spacing="-0.016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3" style:family="text">
      <style:text-properties style:font-name="Times New Roman" fo:font-size="14pt" fo:letter-spacing="-0.016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14" style:family="text">
      <style:text-properties style:font-name="Times New Roman" fo:font-size="14pt" fo:letter-spacing="-0.016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20%"/>
    </style:style>
    <style:style style:name="T15" style:family="text">
      <style:text-properties style:font-name="Times New Roman" fo:font-size="14pt" fo:letter-spacing="-0.01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6" style:family="text">
      <style:text-properties style:font-name="Times New Roman" fo:font-size="14pt" fo:letter-spacing="-0.01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17" style:family="text">
      <style:text-properties style:font-name="Times New Roman" fo:font-size="14pt" fo:letter-spacing="-0.01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6%"/>
    </style:style>
    <style:style style:name="T18" style:family="text">
      <style:text-properties style:font-name="Times New Roman" fo:font-size="14pt" fo:letter-spacing="-0.01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9" style:family="text">
      <style:text-properties style:font-name="Times New Roman" fo:font-size="14pt" fo:letter-spacing="-0.01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20" style:family="text">
      <style:text-properties style:font-name="Times New Roman" fo:font-size="14pt" fo:letter-spacing="-0.01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0%"/>
    </style:style>
    <style:style style:name="T21" style:family="text">
      <style:text-properties style:font-name="Times New Roman" fo:font-size="14pt" fo:letter-spacing="-0.01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22" style:family="text">
      <style:text-properties style:font-name="Times New Roman" fo:font-size="14pt" fo:letter-spacing="-0.01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23" style:family="text">
      <style:text-properties style:font-name="Times New Roman" fo:font-size="14pt" fo:letter-spacing="-0.01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2%"/>
    </style:style>
    <style:style style:name="T24" style:family="text">
      <style:text-properties style:font-name="Times New Roman" fo:font-size="14pt" fo:letter-spacing="-0.02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25" style:family="text">
      <style:text-properties style:font-name="Times New Roman" fo:font-size="14pt" fo:letter-spacing="-0.02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26" style:family="text">
      <style:text-properties style:font-name="Times New Roman" fo:font-size="14pt" fo:letter-spacing="-0.023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27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28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29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30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31" style:family="text">
      <style:text-properties style:font-name="Times New Roman" fo:font-size="14pt" fo:letter-spacing="-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32" style:family="text">
      <style:text-properties style:font-name="Times New Roman" fo:font-size="14pt" fo:letter-spacing="-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33" style:family="text">
      <style:text-properties style:font-name="Times New Roman" fo:font-size="14pt" fo:letter-spacing="-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34" style:family="text">
      <style:text-properties style:font-name="Times New Roman" fo:font-size="14pt" fo:letter-spacing="-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33%"/>
    </style:style>
    <style:style style:name="T35" style:family="text">
      <style:text-properties style:font-name="Times New Roman" fo:font-size="14pt" fo:letter-spacing="-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20%"/>
    </style:style>
    <style:style style:name="T36" style:family="text">
      <style:text-properties style:font-name="Times New Roman" fo:font-size="14pt" fo:letter-spacing="-0.018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37" style:family="text">
      <style:text-properties style:font-name="Times New Roman" fo:font-size="14pt" fo:letter-spacing="-0.018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38" style:family="text">
      <style:text-properties style:font-name="Times New Roman" fo:font-size="14pt" fo:letter-spacing="-0.018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1%"/>
    </style:style>
    <style:style style:name="T39" style:family="text">
      <style:text-properties style:font-name="Times New Roman" fo:font-size="14pt" fo:letter-spacing="0.083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40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41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42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0%"/>
    </style:style>
    <style:style style:name="T43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44" style:family="text">
      <style:text-properties style:font-name="Times New Roman" fo:font-size="14pt" fo:letter-spacing="0.026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45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46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7%"/>
    </style:style>
    <style:style style:name="T47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6%"/>
    </style:style>
    <style:style style:name="T48" style:family="text">
      <style:text-properties style:font-name="Times New Roman" fo:font-size="14pt" fo:letter-spacing="0.07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49" style:family="text">
      <style:text-properties style:font-name="Times New Roman" fo:font-size="14pt" fo:letter-spacing="0.081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50" style:family="text">
      <style:text-properties style:font-name="Times New Roman" fo:font-size="14pt" fo:letter-spacing="0.00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51" style:family="text">
      <style:text-properties style:font-name="Times New Roman" fo:font-size="14pt" fo:letter-spacing="-0.03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52" style:family="text">
      <style:text-properties style:font-name="Times New Roman" fo:font-size="12pt" fo:letter-spacing="-0.01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53" style:family="text">
      <style:text-properties style:font-name="Times New Roman" fo:font-size="12pt" fo:letter-spacing="-0.01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54" style:family="text">
      <style:text-properties style:font-name="Times New Roman" fo:font-size="12pt" fo:letter-spacing="-0.01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55" style:family="text">
      <style:text-properties style:font-name="Times New Roman" fo:font-size="12pt" fo:letter-spacing="-0.01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56" style:family="text">
      <style:text-properties style:font-name="Times New Roman" fo:font-size="12pt" fo:letter-spacing="-0.01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57" style:family="text">
      <style:text-properties style:font-name="Times New Roman" fo:font-size="12pt" fo:letter-spacing="-0.01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58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59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60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8%"/>
    </style:style>
    <style:style style:name="T61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16%"/>
    </style:style>
    <style:style style:name="T62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63" style:family="text">
      <style:text-properties style:font-name="Times New Roman" fo:font-size="12pt" fo:letter-spacing="-0.03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64" style:family="text">
      <style:text-properties style:font-name="Times New Roman" fo:font-size="12pt" fo:letter-spacing="-0.03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65" style:family="text">
      <style:text-properties style:font-name="Times New Roman" fo:font-size="12pt" fo:letter-spacing="-0.04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66" style:family="text">
      <style:text-properties style:font-name="Times New Roman" fo:font-size="12pt" fo:letter-spacing="-0.01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67" style:family="text">
      <style:text-properties style:font-name="Times New Roman" fo:font-size="12pt" fo:letter-spacing="-0.01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68" style:family="text">
      <style:text-properties style:font-name="Times New Roman" fo:font-size="12pt" fo:letter-spacing="-0.02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69" style:family="text">
      <style:text-properties style:font-name="Times New Roman" fo:font-size="12pt" fo:letter-spacing="-0.04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0" style:family="text">
      <style:text-properties style:font-name="Times New Roman" fo:font-size="12pt" fo:letter-spacing="-0.03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1" style:family="text">
      <style:text-properties style:font-name="Times New Roman" fo:font-size="12pt" fo:letter-spacing="-0.02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2" style:family="text">
      <style:text-properties style:font-name="Times New Roman" fo:font-size="12pt" fo:letter-spacing="-0.01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3" style:family="text">
      <style:text-properties style:font-name="Times New Roman" fo:font-size="12pt" fo:letter-spacing="-0.01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74" style:family="text">
      <style:text-properties style:font-name="Times New Roman" fo:font-size="12pt" fo:letter-spacing="-0.03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5" style:family="text">
      <style:text-properties style:font-name="Times New Roman" fo:font-size="12pt" fo:letter-spacing="-0.0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6" style:family="text">
      <style:text-properties style:font-name="Times New Roman" fo:font-size="12pt" fo:letter-spacing="-0.0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77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78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79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9%"/>
    </style:style>
    <style:style style:name="T80" style:family="text">
      <style:text-properties style:font-name="Times New Roman" fo:font-size="12pt" fo:letter-spacing="-0.01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1" style:family="text">
      <style:text-properties style:font-name="Times New Roman" fo:font-size="12pt" fo:letter-spacing="-0.01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82" style:family="text">
      <style:text-properties style:font-name="Times New Roman" fo:font-size="12pt" fo:letter-spacing="-0.03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3" style:family="text">
      <style:text-properties style:font-name="Times New Roman" fo:font-size="12pt" fo:letter-spacing="-0.03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4" style:family="text">
      <style:text-properties style:font-name="Times New Roman" fo:font-size="12pt" fo:letter-spacing="-0.023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5" style:family="text">
      <style:text-properties style:font-name="Times New Roman" fo:font-size="12pt" fo:letter-spacing="-0.02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6" style:family="text">
      <style:text-properties style:font-name="Times New Roman" fo:font-size="12pt" fo:letter-spacing="-0.00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7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88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9%"/>
    </style:style>
    <style:style style:name="T89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90" style:family="text">
      <style:text-properties style:font-name="Times New Roman" fo:font-size="12pt" fo:letter-spacing="-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1" style:family="text">
      <style:text-properties style:font-name="Times New Roman" fo:font-size="12pt" fo:letter-spacing="0.1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2" style:family="text">
      <style:text-properties style:font-name="Times New Roman" fo:font-size="12pt" fo:letter-spacing="-0.00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3" style:family="text">
      <style:text-properties style:font-name="Times New Roman" fo:font-size="12pt" fo:letter-spacing="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4" style:family="text">
      <style:text-properties style:font-name="Times New Roman" fo:font-size="12pt" fo:letter-spacing="0.00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5" style:family="text">
      <style:text-properties style:font-name="Times New Roman" fo:font-size="12pt" fo:letter-spacing="0.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6" style:family="text">
      <style:text-properties style:font-name="Times New Roman" fo:font-size="12pt" fo:letter-spacing="0.09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7" style:family="text">
      <style:text-properties style:font-name="Times New Roman" fo:font-size="12pt" fo:letter-spacing="-0.02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98" style:family="text">
      <style:text-properties style:font-name="Times New Roman" fo:font-size="10pt" style:font-size-asian="10pt" style:font-name-complex="Times New Roman1" style:font-size-complex="10pt"/>
    </style:style>
    <style:style style:name="T99" style:family="text">
      <style:text-properties style:font-name="Times New Roman" fo:font-size="10pt" style:font-size-asian="10pt" style:font-name-complex="Times New Roman1" style:font-size-complex="10pt" style:text-scale="99%"/>
    </style:style>
    <style:style style:name="T100" style:family="text">
      <style:text-properties style:font-name="Times New Roman" fo:font-size="10pt" style:font-size-asian="10pt" style:font-name-complex="Times New Roman1" style:font-size-complex="10pt" style:text-scale="110%"/>
    </style:style>
    <style:style style:name="T101" style:family="text">
      <style:text-properties style:font-name="Times New Roman" fo:font-size="10pt" style:font-size-asian="10pt" style:font-name-complex="Times New Roman1" style:font-size-complex="10pt" style:text-scale="132%"/>
    </style:style>
    <style:style style:name="T102" style:family="text">
      <style:text-properties style:font-name="Times New Roman" fo:font-size="10pt" style:font-size-asian="10pt" style:font-name-complex="Times New Roman1" style:font-size-complex="10pt" style:text-scale="108%"/>
    </style:style>
    <style:style style:name="T103" style:family="text">
      <style:text-properties style:font-name="Times New Roman" fo:font-size="10pt" fo:letter-spacing="0.007cm" style:font-size-asian="10pt" style:font-name-complex="Times New Roman1" style:font-size-complex="10pt"/>
    </style:style>
    <style:style style:name="T104" style:family="text">
      <style:text-properties style:font-name="Times New Roman" fo:font-size="10pt" fo:letter-spacing="0.007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05" style:family="text">
      <style:text-properties style:font-name="Times New Roman" fo:font-size="10pt" fo:letter-spacing="-0.005cm" style:font-size-asian="10pt" style:font-name-complex="Times New Roman1" style:font-size-complex="10pt"/>
    </style:style>
    <style:style style:name="T106" style:family="text">
      <style:text-properties style:font-name="Times New Roman" fo:font-size="10pt" fo:letter-spacing="-0.005cm" style:font-size-asian="10pt" style:font-name-complex="Times New Roman1" style:font-size-complex="10pt" style:text-scale="108%"/>
    </style:style>
    <style:style style:name="T107" style:family="text">
      <style:text-properties style:font-name="Times New Roman" fo:font-size="10pt" fo:letter-spacing="-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08" style:family="text">
      <style:text-properties style:font-name="Times New Roman" fo:font-size="10pt" fo:letter-spacing="0.002cm" style:font-size-asian="10pt" style:font-name-complex="Times New Roman1" style:font-size-complex="10pt"/>
    </style:style>
    <style:style style:name="T109" style:family="text">
      <style:text-properties style:font-name="Times New Roman" fo:font-size="10pt" fo:letter-spacing="0.002cm" style:font-size-asian="10pt" style:font-name-complex="Times New Roman1" style:font-size-complex="10pt" style:text-scale="112%"/>
    </style:style>
    <style:style style:name="T110" style:family="text">
      <style:text-properties style:font-name="Times New Roman" fo:font-size="10pt" fo:letter-spacing="0.002cm" style:font-size-asian="10pt" style:font-name-complex="Times New Roman1" style:font-size-complex="10pt" style:text-scale="99%"/>
    </style:style>
    <style:style style:name="T111" style:family="text">
      <style:text-properties style:font-name="Times New Roman" fo:font-size="10pt" fo:letter-spacing="0.002cm" style:font-size-asian="10pt" style:font-name-complex="Times New Roman1" style:font-size-complex="10pt" style:text-scale="109%"/>
    </style:style>
    <style:style style:name="T112" style:family="text">
      <style:text-properties style:font-name="Times New Roman" fo:font-size="10pt" fo:letter-spacing="0.002cm" style:font-size-asian="10pt" style:font-name-complex="Times New Roman1" style:font-size-complex="10pt" style:text-scale="119%"/>
    </style:style>
    <style:style style:name="T113" style:family="text">
      <style:text-properties style:font-name="Times New Roman" fo:font-size="10pt" fo:letter-spacing="0.002cm" style:font-size-asian="10pt" style:font-name-complex="Times New Roman1" style:font-size-complex="10pt" style:text-scale="108%"/>
    </style:style>
    <style:style style:name="T114" style:family="text">
      <style:text-properties style:font-name="Times New Roman" fo:font-size="10pt" fo:letter-spacing="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15" style:family="text">
      <style:text-properties style:font-name="Times New Roman" fo:font-size="10pt" fo:letter-spacing="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116" style:family="text">
      <style:text-properties style:font-name="Times New Roman" fo:font-size="10pt" fo:letter-spacing="0.081cm" style:font-size-asian="10pt" style:font-name-complex="Times New Roman1" style:font-size-complex="10pt"/>
    </style:style>
    <style:style style:name="T117" style:family="text">
      <style:text-properties style:font-name="Times New Roman" fo:font-size="10pt" fo:letter-spacing="0.035cm" style:font-size-asian="10pt" style:font-name-complex="Times New Roman1" style:font-size-complex="10pt"/>
    </style:style>
    <style:style style:name="T118" style:family="text">
      <style:text-properties style:font-name="Times New Roman" fo:font-size="10pt" fo:letter-spacing="0.004cm" style:font-size-asian="10pt" style:font-name-complex="Times New Roman1" style:font-size-complex="10pt"/>
    </style:style>
    <style:style style:name="T119" style:family="text">
      <style:text-properties style:font-name="Times New Roman" fo:font-size="10pt" fo:letter-spacing="0.004cm" style:font-size-asian="10pt" style:font-name-complex="Times New Roman1" style:font-size-complex="10pt" style:text-scale="108%"/>
    </style:style>
    <style:style style:name="T120" style:family="text">
      <style:text-properties style:font-name="Times New Roman" fo:font-size="10pt" fo:letter-spacing="0.004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21" style:family="text">
      <style:text-properties style:font-name="Times New Roman" fo:font-size="10pt" fo:letter-spacing="0.016cm" style:font-size-asian="10pt" style:font-name-complex="Times New Roman1" style:font-size-complex="10pt"/>
    </style:style>
    <style:style style:name="T122" style:family="text">
      <style:text-properties style:font-name="Times New Roman" fo:font-size="10pt" fo:letter-spacing="-0.002cm" style:font-size-asian="10pt" style:font-name-complex="Times New Roman1" style:font-size-complex="10pt"/>
    </style:style>
    <style:style style:name="T123" style:family="text">
      <style:text-properties style:font-name="Times New Roman" fo:font-size="10pt" fo:letter-spacing="-0.002cm" style:font-size-asian="10pt" style:font-name-complex="Times New Roman1" style:font-size-complex="10pt" style:text-scale="99%"/>
    </style:style>
    <style:style style:name="T124" style:family="text">
      <style:text-properties style:font-name="Times New Roman" fo:font-size="10pt" fo:letter-spacing="-0.002cm" style:font-size-asian="10pt" style:font-name-complex="Times New Roman1" style:font-size-complex="10pt" style:text-scale="108%"/>
    </style:style>
    <style:style style:name="T125" style:family="text">
      <style:text-properties style:font-name="Times New Roman" fo:font-size="10pt" fo:letter-spacing="-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26" style:family="text">
      <style:text-properties style:font-name="Times New Roman" fo:font-size="10pt" fo:letter-spacing="0.018cm" style:font-size-asian="10pt" style:font-name-complex="Times New Roman1" style:font-size-complex="10pt"/>
    </style:style>
    <style:style style:name="T127" style:family="text">
      <style:text-properties style:font-name="Times New Roman" fo:font-size="10pt" fo:letter-spacing="0.005cm" style:font-size-asian="10pt" style:font-name-complex="Times New Roman1" style:font-size-complex="10pt"/>
    </style:style>
    <style:style style:name="T128" style:family="text">
      <style:text-properties style:font-name="Times New Roman" fo:font-size="10pt" fo:letter-spacing="0.005cm" style:font-size-asian="10pt" style:font-name-complex="Times New Roman1" style:font-size-complex="10pt" style:text-scale="108%"/>
    </style:style>
    <style:style style:name="T129" style:family="text">
      <style:text-properties style:font-name="Times New Roman" fo:font-size="10pt" fo:letter-spacing="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30" style:family="text">
      <style:text-properties style:font-name="Times New Roman" fo:font-size="10pt" fo:letter-spacing="-0.009cm" style:font-size-asian="10pt" style:font-name-complex="Times New Roman1" style:font-size-complex="10pt"/>
    </style:style>
    <style:style style:name="T131" style:family="text">
      <style:text-properties style:font-name="Times New Roman" fo:font-size="10pt" fo:letter-spacing="-0.009cm" style:font-size-asian="10pt" style:font-name-complex="Times New Roman1" style:font-size-complex="10pt" style:text-scale="108%"/>
    </style:style>
    <style:style style:name="T132" style:family="text">
      <style:text-properties style:font-name="Times New Roman" fo:font-size="10pt" fo:letter-spacing="-0.00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33" style:family="text">
      <style:text-properties style:font-name="Times New Roman" fo:font-size="10pt" fo:letter-spacing="-0.004cm" style:font-size-asian="10pt" style:font-name-complex="Times New Roman1" style:font-size-complex="10pt"/>
    </style:style>
    <style:style style:name="T134" style:family="text">
      <style:text-properties style:font-name="Times New Roman" fo:font-size="10pt" fo:letter-spacing="-0.004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35" style:family="text">
      <style:text-properties style:font-name="Times New Roman" fo:font-size="10pt" fo:letter-spacing="0.021cm" style:font-size-asian="10pt" style:font-name-complex="Times New Roman1" style:font-size-complex="10pt"/>
    </style:style>
    <style:style style:name="T136" style:family="text">
      <style:text-properties style:font-name="Times New Roman" fo:font-size="10pt" fo:letter-spacing="0.012cm" style:font-size-asian="10pt" style:font-name-complex="Times New Roman1" style:font-size-complex="10pt"/>
    </style:style>
    <style:style style:name="T137" style:family="text">
      <style:text-properties style:font-name="Times New Roman" fo:font-size="10pt" fo:letter-spacing="0.064cm" style:font-size-asian="10pt" style:font-name-complex="Times New Roman1" style:font-size-complex="10pt"/>
    </style:style>
    <style:style style:name="T138" style:family="text">
      <style:text-properties style:font-name="Times New Roman" fo:font-size="10pt" fo:letter-spacing="0.079cm" style:font-size-asian="10pt" style:font-name-complex="Times New Roman1" style:font-size-complex="10pt"/>
    </style:style>
    <style:style style:name="T139" style:family="text">
      <style:text-properties style:font-name="Times New Roman" fo:font-size="10pt" fo:letter-spacing="-0.007cm" style:font-size-asian="10pt" style:font-name-complex="Times New Roman1" style:font-size-complex="10pt"/>
    </style:style>
    <style:style style:name="T140" style:family="text">
      <style:text-properties style:font-name="Times New Roman" fo:font-size="10pt" fo:letter-spacing="-0.007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41" style:family="text">
      <style:text-properties style:font-name="Times New Roman" fo:font-size="10pt" fo:letter-spacing="0.011cm" style:font-size-asian="10pt" style:font-name-complex="Times New Roman1" style:font-size-complex="10pt"/>
    </style:style>
    <style:style style:name="T142" style:family="text">
      <style:text-properties style:font-name="Times New Roman" fo:font-size="10pt" fo:letter-spacing="0.009cm" style:font-size-asian="10pt" style:font-name-complex="Times New Roman1" style:font-size-complex="10pt"/>
    </style:style>
    <style:style style:name="T143" style:family="text">
      <style:text-properties style:font-name="Times New Roman" fo:font-size="10pt" fo:letter-spacing="0.00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144" style:family="text">
      <style:text-properties style:font-name="Times New Roman" fo:font-size="10pt" fo:letter-spacing="-0.011cm" style:font-size-asian="10pt" style:font-name-complex="Times New Roman1" style:font-size-complex="10pt"/>
    </style:style>
    <style:style style:name="T145" style:family="text">
      <style:text-properties style:font-name="Times New Roman" fo:font-size="10pt" fo:letter-spacing="-0.011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46" style:family="text">
      <style:text-properties style:font-name="Times New Roman" fo:font-size="10pt" fo:letter-spacing="-0.012cm" style:font-size-asian="10pt" style:font-name-complex="Times New Roman1" style:font-size-complex="10pt"/>
    </style:style>
    <style:style style:name="T147" style:family="text">
      <style:text-properties style:font-name="Times New Roman" fo:font-size="10pt" fo:letter-spacing="0.039cm" style:font-size-asian="10pt" style:font-name-complex="Times New Roman1" style:font-size-complex="10pt"/>
    </style:style>
    <style:style style:name="T148" style:family="text">
      <style:text-properties style:font-name="Times New Roman" fo:font-size="10pt" fo:letter-spacing="0.037cm" style:font-size-asian="10pt" style:font-name-complex="Times New Roman1" style:font-size-complex="10pt"/>
    </style:style>
    <style:style style:name="T149" style:family="text">
      <style:text-properties style:font-name="Times New Roman" fo:font-size="10pt" fo:letter-spacing="0.032cm" style:font-size-asian="10pt" style:font-name-complex="Times New Roman1" style:font-size-complex="10pt"/>
    </style:style>
    <style:style style:name="T150" style:family="text">
      <style:text-properties style:font-name="Times New Roman" fo:font-size="10pt" fo:letter-spacing="0.028cm" style:font-size-asian="10pt" style:font-name-complex="Times New Roman1" style:font-size-complex="10pt"/>
    </style:style>
    <style:style style:name="T151" style:family="text">
      <style:text-properties style:font-name="Times New Roman" fo:font-size="10pt" fo:letter-spacing="0.034cm" style:font-size-asian="10pt" style:font-name-complex="Times New Roman1" style:font-size-complex="10pt"/>
    </style:style>
    <style:style style:name="T152" style:family="text">
      <style:text-properties style:font-name="Times New Roman" fo:font-size="10pt" fo:letter-spacing="0.014cm" style:font-size-asian="10pt" style:font-name-complex="Times New Roman1" style:font-size-complex="10pt"/>
    </style:style>
    <style:style style:name="T153" style:family="text">
      <style:text-properties style:font-name="Times New Roman" fo:font-size="10pt" fo:letter-spacing="-0.014cm" style:font-size-asian="10pt" style:font-name-complex="Times New Roman1" style:font-size-complex="10pt"/>
    </style:style>
    <style:style style:name="T154" style:family="text">
      <style:text-properties style:font-name="Times New Roman" fo:font-size="10pt" fo:letter-spacing="-0.016cm" style:font-size-asian="10pt" style:font-name-complex="Times New Roman1" style:font-size-complex="10pt"/>
    </style:style>
    <style:style style:name="T155" style:family="text">
      <style:text-properties style:font-name="Times New Roman" fo:font-size="10pt" fo:letter-spacing="0.03cm" style:font-size-asian="10pt" style:font-name-complex="Times New Roman1" style:font-size-complex="10pt"/>
    </style:style>
    <style:style style:name="T156" style:family="text">
      <style:text-properties style:font-name="Times New Roman" fo:font-size="10pt" fo:letter-spacing="0.046cm" style:font-size-asian="10pt" style:font-name-complex="Times New Roman1" style:font-size-complex="10pt"/>
    </style:style>
    <style:style style:name="T157" style:family="text">
      <style:text-properties style:font-name="Times New Roman" fo:font-size="10pt" fo:letter-spacing="0.042cm" style:font-size-asian="10pt" style:font-name-complex="Times New Roman1" style:font-size-complex="10pt"/>
    </style:style>
    <style:style style:name="T158" style:family="text">
      <style:text-properties style:font-name="Times New Roman" fo:font-size="10pt" fo:letter-spacing="0.044cm" style:font-size-asian="10pt" style:font-name-complex="Times New Roman1" style:font-size-complex="10pt"/>
    </style:style>
    <style:style style:name="T159" style:family="text">
      <style:text-properties style:font-name="Times New Roman" fo:font-size="10pt" fo:letter-spacing="0.048cm" style:font-size-asian="10pt" style:font-name-complex="Times New Roman1" style:font-size-complex="10pt"/>
    </style:style>
    <style:style style:name="T160" style:family="text">
      <style:text-properties style:font-name="Times New Roman" fo:font-size="10pt" fo:letter-spacing="0.041cm" style:font-size-asian="10pt" style:font-name-complex="Times New Roman1" style:font-size-complex="10pt"/>
    </style:style>
    <style:style style:name="T161" style:family="text">
      <style:text-properties style:font-name="Times New Roman" fo:font-size="10pt" fo:letter-spacing="0.041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62" style:family="text">
      <style:text-properties style:font-name="Times New Roman" fo:font-size="10pt" fo:letter-spacing="-0.018cm" style:font-size-asian="10pt" style:font-name-complex="Times New Roman1" style:font-size-complex="10pt"/>
    </style:style>
    <style:style style:name="T163" style:family="text">
      <style:text-properties style:font-name="Times New Roman" fo:font-size="10pt" fo:letter-spacing="-0.019cm" style:font-size-asian="10pt" style:font-name-complex="Times New Roman1" style:font-size-complex="10pt"/>
    </style:style>
    <style:style style:name="T164" style:family="text">
      <style:text-properties style:font-name="Times New Roman" fo:font-size="10pt" fo:letter-spacing="0.067cm" style:font-size-asian="10pt" style:font-name-complex="Times New Roman1" style:font-size-complex="10pt"/>
    </style:style>
    <style:style style:name="T165" style:family="text">
      <style:text-properties style:font-name="Times New Roman" fo:font-size="10pt" fo:letter-spacing="0.072cm" style:font-size-asian="10pt" style:font-name-complex="Times New Roman1" style:font-size-complex="10pt"/>
    </style:style>
    <style:style style:name="T166" style:family="text">
      <style:text-properties style:font-name="Times New Roman" fo:font-size="10pt" fo:letter-spacing="0.071cm" style:font-size-asian="10pt" style:font-name-complex="Times New Roman1" style:font-size-complex="10pt"/>
    </style:style>
    <style:style style:name="T167" style:family="text">
      <style:text-properties style:font-name="Times New Roman" fo:font-size="10pt" fo:letter-spacing="0.076cm" style:font-size-asian="10pt" style:font-name-complex="Times New Roman1" style:font-size-complex="10pt"/>
    </style:style>
    <style:style style:name="T168" style:family="text">
      <style:text-properties style:font-name="Times New Roman" fo:font-size="10pt" fo:letter-spacing="0.078cm" style:font-size-asian="10pt" style:font-name-complex="Times New Roman1" style:font-size-complex="10pt"/>
    </style:style>
    <style:style style:name="T169" style:family="text">
      <style:text-properties style:font-name="Times New Roman" fo:font-size="10pt" fo:letter-spacing="0.023cm" style:font-size-asian="10pt" style:font-name-complex="Times New Roman1" style:font-size-complex="10pt"/>
    </style:style>
    <style:style style:name="T170" style:family="text">
      <style:text-properties style:font-name="Times New Roman" fo:font-size="10pt" fo:letter-spacing="0.019cm" style:font-size-asian="10pt" style:font-name-complex="Times New Roman1" style:font-size-complex="10pt"/>
    </style:style>
    <style:style style:name="T171" style:family="text">
      <style:text-properties style:font-name="Times New Roman" fo:font-size="10pt" fo:letter-spacing="0.01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72" style:family="text"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73" style:family="text"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174" style:family="text">
      <style:text-properties style:font-name="Times New Roman" fo:font-size="10pt" fo:letter-spacing="-0.026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75" style:family="text">
      <style:text-properties style:font-name="Times New Roman" fo:font-size="10pt" fo:letter-spacing="-0.02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76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77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09%"/>
    </style:style>
    <style:style style:name="T178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12%"/>
    </style:style>
    <style:style style:name="T179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19%"/>
    </style:style>
    <style:style style:name="T180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17%"/>
    </style:style>
    <style:style style:name="T181" style:family="text">
      <style:text-properties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87%"/>
    </style:style>
    <style:style style:name="T182" style:family="text">
      <style:text-properties style:font-name="Times New Roman" fo:font-size="8.5pt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83" style:family="text">
      <style:text-properties style:font-name="Times New Roman" fo:font-size="8.5pt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09%"/>
    </style:style>
    <style:style style:name="T184" style:family="text">
      <style:text-properties style:font-name="Times New Roman" fo:font-size="8.5pt" fo:letter-spacing="-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85" style:family="text">
      <style:text-properties style:font-name="Times New Roman" fo:font-size="8.5pt" fo:letter-spacing="-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09%"/>
    </style:style>
    <style:style style:name="T186" style:family="text">
      <style:text-properties style:font-name="Times New Roman" fo:font-size="8.5pt" fo:letter-spacing="-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11%"/>
    </style:style>
    <style:style style:name="T187" style:family="text">
      <style:text-properties style:font-name="Times New Roman" fo:font-size="8.5pt" fo:letter-spacing="-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 style:text-scale="112%"/>
    </style:style>
    <style:style style:name="T188" style:family="text">
      <style:text-properties style:font-name="Times New Roman" fo:font-size="8.5pt" fo:letter-spacing="-0.004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89" style:family="text">
      <style:text-properties style:font-name="Times New Roman" fo:font-size="8.5pt" fo:letter-spacing="-0.058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0" style:family="text">
      <style:text-properties style:font-name="Times New Roman" fo:font-size="8.5pt" fo:letter-spacing="-0.018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1" style:family="text">
      <style:text-properties style:font-name="Times New Roman" fo:font-size="8.5pt" fo:letter-spacing="0.004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2" style:family="text">
      <style:text-properties style:font-name="Times New Roman" fo:font-size="8.5pt" fo:letter-spacing="-0.005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3" style:family="text">
      <style:text-properties style:font-name="Times New Roman" fo:font-size="8.5pt" fo:letter-spacing="-0.007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4" style:family="text">
      <style:text-properties style:font-name="Times New Roman" fo:font-size="8.5pt" fo:letter-spacing="-0.025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5" style:family="text">
      <style:text-properties style:font-name="Times New Roman" fo:font-size="8.5pt" fo:letter-spacing="0.007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6" style:family="text">
      <style:text-properties style:font-name="Times New Roman" fo:font-size="8.5pt" fo:letter-spacing="0.011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7" style:family="text">
      <style:text-properties style:font-name="Times New Roman" fo:font-size="8.5pt" fo:letter-spacing="0.028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8" style:family="text">
      <style:text-properties style:font-name="Times New Roman" fo:font-size="8.5pt" fo:letter-spacing="0.005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199" style:family="text">
      <style:text-properties style:font-name="Times New Roman" fo:font-size="8.5pt" fo:letter-spacing="0.025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00" style:family="text">
      <style:text-properties style:font-name="Times New Roman" fo:font-size="8.5pt" fo:letter-spacing="0.03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01" style:family="text">
      <style:text-properties style:font-name="Arial" fo:font-size="9pt" fo:letter-spacing="-0.012cm" fo:language="it" fo:country="IT" style:font-name-asian="Times New Roman1" style:font-size-asian="9pt" style:language-asian="it" style:country-asian="IT" style:font-name-complex="Arial1" style:font-size-complex="9pt" style:language-complex="ar" style:country-complex="SA" style:text-scale="99%"/>
    </style:style>
    <style:style style:name="T202" style:family="text">
      <style:text-properties style:font-name="Arial" fo:font-size="9pt" fo:letter-spacing="-0.016cm" fo:language="it" fo:country="IT" style:font-name-asian="Times New Roman1" style:font-size-asian="9pt" style:language-asian="it" style:country-asian="IT" style:font-name-complex="Arial1" style:font-size-complex="9pt" style:language-complex="ar" style:country-complex="SA" style:text-scale="99%"/>
    </style:style>
    <style:style style:name="T203" style:family="text">
      <style:text-properties style:font-name="Arial" fo:font-size="9pt" fo:language="it" fo:country="IT" style:font-name-asian="Times New Roman1" style:font-size-asian="9pt" style:language-asian="it" style:country-asian="IT" style:font-name-complex="Arial1" style:font-size-complex="9pt" style:language-complex="ar" style:country-complex="SA" style:text-scale="99%"/>
    </style:style>
    <style:style style:name="T204" style:family="text">
      <style:text-properties style:font-name="Calibri" fo:font-size="11pt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205" style:family="text">
      <style:text-properties style:font-name="Calibri" fo:font-size="11pt" fo:letter-spacing="0.002cm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206" style:family="text">
      <style:text-properties style:font-name="Calibri" fo:font-size="11pt" fo:letter-spacing="-0.002cm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207" style:family="text">
      <style:text-properties style:font-name="Calibri" fo:font-size="11pt" fo:letter-spacing="0.004cm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208" style:family="text">
      <style:text-properties style:text-position="76% 100%" fo:font-size="6.5pt" fo:font-weight="bold" style:font-size-asian="6.5pt" style:font-weight-asian="bold" style:font-size-complex="6.5pt" style:font-weight-complex="bold"/>
    </style:style>
    <style:style style:name="T209" style:family="text">
      <style:text-properties style:text-position="76% 100%" fo:font-size="6.5pt" fo:letter-spacing="-0.002cm" fo:font-weight="bold" style:font-size-asian="6.5pt" style:font-weight-asian="bold" style:font-size-complex="6.5pt" style:font-weight-complex="bold"/>
    </style:style>
    <style:style style:name="T210" style:family="text">
      <style:text-properties style:text-position="-5% 100%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1" style:family="text">
      <style:text-properties style:text-position="-5% 100%" style:font-name="Times New Roman" fo:font-size="10pt" fo:letter-spacing="-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2" style:family="text">
      <style:text-properties style:text-position="-5% 100%" style:font-name="Times New Roman" fo:font-size="10pt" fo:letter-spacing="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3" style:family="text">
      <style:text-properties style:text-position="-5% 100%" style:font-name="Times New Roman" fo:font-size="10pt" fo:letter-spacing="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4" style:family="text">
      <style:text-properties style:text-position="-5% 100%" style:font-name="Times New Roman" fo:font-size="10pt" fo:letter-spacing="-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5" style:family="text">
      <style:text-properties style:text-position="-5% 100%" style:font-name="Times New Roman" fo:font-size="10pt" fo:letter-spacing="-0.00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16" style:family="text">
      <style:text-properties style:text-position="5% 100%" style:font-name="Times New Roman" fo:font-size="8.5pt" fo:letter-spacing="-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17" style:family="text">
      <style:text-properties style:text-position="5% 100%" style:font-name="Times New Roman" fo:font-size="8.5pt" fo:letter-spacing="0.00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18" style:family="text">
      <style:text-properties style:text-position="5% 100%" style:font-name="Times New Roman" fo:font-size="8.5pt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19" style:family="text">
      <style:text-properties style:text-position="5% 100%" style:font-name="Times New Roman" fo:font-size="8.5pt" fo:letter-spacing="0.042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20" style:family="text">
      <style:text-properties style:text-position="5% 100%" style:font-name="Times New Roman" fo:font-size="8.5pt" fo:letter-spacing="-0.007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21" style:family="text">
      <style:text-properties style:text-position="5% 100%" style:font-name="Times New Roman" fo:font-size="8.5pt" fo:letter-spacing="0.037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22" style:family="text">
      <style:text-properties style:text-position="5% 100%" style:font-name="Times New Roman" fo:font-size="8.5pt" fo:letter-spacing="-0.005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23" style:family="text">
      <style:text-properties style:text-position="5% 100%" style:font-name="Times New Roman" fo:font-size="8.5pt" fo:letter-spacing="0.041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T224" style:family="text">
      <style:text-properties style:text-position="5% 100%" style:font-name="Times New Roman" fo:font-size="8.5pt" fo:letter-spacing="-0.004cm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0.74pt solid #000000" style:writing-mode="lr-tb"/>
    </style:style>
    <style:style style:name="fr2" style:family="graphic" style:parent-style-name="Frame">
      <style:graphic-properties fo:margin-left="0cm" fo:margin-right="0cm" fo:margin-top="0cm" fo:margin-bottom="0cm" style:wrap="none" style:vertical-pos="from-top" style:vertical-rel="paragraph" style:horizontal-pos="from-left" style:horizontal-rel="page-content" fo:background-color="#ffffff" style:background-transparency="100%" draw:fill="solid" draw:fill-color="#ffffff" draw:opacity="0%" fo:padding="0cm" fo:border="none"/>
    </style:style>
    <style:style style:name="Sect1" style:family="section">
      <style:section-properties style:editable="false">
        <style:columns fo:column-count="2">
          <style:column style:rel-width="53983*" fo:start-indent="0cm" fo:end-indent="0.684cm"/>
          <style:column style:rel-width="11552*" fo:start-indent="0.684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9154*" fo:start-indent="0cm" fo:end-indent="0.637cm"/>
          <style:column style:rel-width="56381*" fo:start-indent="0.637cm" fo:end-indent="0cm"/>
        </style:columns>
      </style:section-properties>
    </style:style>
    <style:style style:name="gr1" style:family="graphic">
      <style:graphic-properties draw:stroke="none" svg:stroke-width="0.026cm" svg:stroke-color="#000000" draw:fill="none" draw:fill-color="#ffffff" fo:min-height="0cm" fo:min-width="0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  <style:style style:name="gr2" style:family="graphic">
      <style:graphic-properties draw:stroke="solid" svg:stroke-width="0.026cm" svg:stroke-color="#000000" draw:fill="none" draw:fill-color="#ffffff" fo:min-height="0cm" fo:min-width="0cm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  <style:style style:name="gr3" style:family="graphic">
      <style:graphic-properties draw:stroke="solid" svg:stroke-width="0.019cm" svg:stroke-color="#000000" draw:fill="none" draw:fill-color="#ffffff" fo:min-height="0cm" fo:min-width="0cm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  <style:style style:name="gr4" style:family="graphic">
      <style:graphic-properties draw:stroke="solid" svg:stroke-width="0.018cm" svg:stroke-color="#000000" draw:fill="none" draw:fill-color="#ffffff" fo:min-height="0cm" fo:min-width="0cm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2"/>
        <text:p text:style-name="P1"/>
        <text:p text:style-name="P1"/>
        <text:p text:style-name="P1"/>
        <text:p text:style-name="P1"/>
        <text:p text:style-name="P1"/>
        <text:p text:style-name="P1"/>
        <text:p text:style-name="P13"/>
        <text:p text:style-name="P28"><draw:frame draw:style-name="fr1" text:anchor-type="char" svg:x="9.453cm" svg:y="-2.108cm" svg:width="2.081cm" svg:height="2.117cm" draw:z-index="0"><draw:text-box><text:p text:style-name="P8"><draw:frame draw:style-name="fr2" draw:name="Cornice1" text:anchor-type="paragraph" svg:x="0cm" svg:y="0cm" draw:z-index="5"><draw:text-box fo:min-height="0cm" fo:min-width="0.041cm"><text:p text:style-name="P11"/></draw:text-box></draw:frame><draw:custom-shape text:anchor-type="char" draw:z-index="1" draw:style-name="gr1" draw:text-style-name="P73" svg:width="2.082cm" svg:height="2.117cm" svg:x="9.453cm" svg:y="-2.106cm"><text:p/><draw:enhanced-geometry svg:viewBox="0 0 21600 21600" draw:type="rectangle" draw:enhanced-path="M 0 0 L 21600 0 21600 21600 0 21600 0 0 Z N"/></draw:custom-shape></text:p></draw:text-box></draw:frame><draw:custom-shape text:anchor-type="char" draw:z-index="2" draw:style-name="gr2" draw:text-style-name="P73" svg:width="3.082cm" svg:height="0.842cm" svg:x="16.078cm" svg:y="-2.893cm"><text:p/><draw:enhanced-geometry svg:viewBox="0 0 21600 21600" draw:type="rectangle" draw:enhanced-path="M 0 0 L 21600 0 21600 21600 0 21600 0 0 Z N"/></draw:custom-shape><text:span text:style-name="T1">I</text:span><text:span text:style-name="T3">s</text:span><text:span text:style-name="T1">t</text:span><text:span text:style-name="T5">it</text:span><text:span text:style-name="T6">u</text:span><text:span text:style-name="T3">z</text:span><text:span text:style-name="T5">i</text:span><text:span text:style-name="T3">o</text:span><text:span text:style-name="T6">n</text:span><text:span text:style-name="T8">e</text:span><text:span text:style-name="T10"> </text:span><text:span text:style-name="T4">s</text:span><text:span text:style-name="T11">c</text:span><text:span text:style-name="T7">o</text:span><text:span text:style-name="T2">l</text:span><text:span text:style-name="T4">a</text:span><text:span text:style-name="T11">s</text:span><text:span text:style-name="T2">ti</text:span><text:span text:style-name="T4">c</text:span><text:span text:style-name="T9">a</text:span></text:p>
        <text:p text:style-name="P1"/>
        <text:p text:style-name="P15"/>
        <text:p text:style-name="P29"><text:span text:style-name="T201">………</text:span><text:span text:style-name="T202">…</text:span><text:span text:style-name="T201">……</text:span><text:span text:style-name="T202">…</text:span><text:span text:style-name="T201">……</text:span><text:span text:style-name="T202">…</text:span><text:span text:style-name="T201">……</text:span><text:span text:style-name="T202">……</text:span><text:span text:style-name="T201">………</text:span><text:span text:style-name="T202">.</text:span><text:span text:style-name="T201">.</text:span><text:span text:style-name="T202">…</text:span><text:span text:style-name="T201">……</text:span><text:span text:style-name="T202">…</text:span><text:span text:style-name="T201">……</text:span><text:span text:style-name="T202">…</text:span><text:span text:style-name="T201">……</text:span><text:span text:style-name="T202">…</text:span><text:span text:style-name="T201">……</text:span><text:span text:style-name="T203">.</text:span></text:p>
        <text:p text:style-name="P9"/>
        <text:p text:style-name="P9"/>
        <text:p text:style-name="P17"/>
        <text:p text:style-name="P30"><text:span text:style-name="T13">C</text:span><text:span text:style-name="T16">E</text:span><text:span text:style-name="T13">R</text:span><text:span text:style-name="T19">T</text:span><text:span text:style-name="T22">I</text:span><text:span text:style-name="T24">F</text:span><text:span text:style-name="T22">I</text:span><text:span text:style-name="T13">CA</text:span><text:span text:style-name="T26">Z</text:span><text:span text:style-name="T22">I</text:span><text:span text:style-name="T16">O</text:span><text:span text:style-name="T24">N</text:span><text:span text:style-name="T28">E</text:span><text:span text:style-name="T19"> </text:span><text:span text:style-name="T15">D</text:span><text:span text:style-name="T31">E</text:span><text:span text:style-name="T36">L</text:span><text:span text:style-name="T31">L</text:span><text:span text:style-name="T27">E</text:span><text:span text:style-name="T39"> </text:span><text:span text:style-name="T19">C</text:span><text:span text:style-name="T32">O</text:span><text:span text:style-name="T17">M</text:span><text:span text:style-name="T20">P</text:span><text:span text:style-name="T33">E</text:span><text:span text:style-name="T37">TE</text:span><text:span text:style-name="T15">N</text:span><text:span text:style-name="T25">Z</text:span><text:span text:style-name="T29">E </text:span><text:span text:style-name="T40">A</text:span><text:span text:style-name="T27">L</text:span><text:span text:style-name="T44"> </text:span><text:span text:style-name="T30">TE</text:span><text:span text:style-name="T41">RM</text:span><text:span text:style-name="T45">I</text:span><text:span text:style-name="T41">N</text:span><text:span text:style-name="T30">E </text:span><text:span text:style-name="T40">D</text:span><text:span text:style-name="T27">ELLA</text:span><text:span text:style-name="T48"> </text:span><text:span text:style-name="T27">S</text:span><text:span text:style-name="T40">CU</text:span><text:span text:style-name="T27">OLA</text:span><text:span text:style-name="T49"> </text:span><text:span text:style-name="T42">P</text:span><text:span text:style-name="T43">R</text:span><text:span text:style-name="T46">I</text:span><text:span text:style-name="T47">M</text:span><text:span text:style-name="T40">A</text:span><text:span text:style-name="T43">R</text:span><text:span text:style-name="T46">I</text:span><text:span text:style-name="T27">A</text:span></text:p>
        <text:p text:style-name="P20"/>
        <text:p text:style-name="P1"/>
        <text:p text:style-name="P1"/>
        <text:p text:style-name="P1"/>
        <text:p text:style-name="P1"/>
        <text:p text:style-name="P72"><text:span text:style-name="T15">I</text:span><text:span text:style-name="T27">l</text:span><text:span text:style-name="T50"> </text:span><text:span text:style-name="T18">D</text:span><text:span text:style-name="T15">i</text:span><text:span text:style-name="T34">r</text:span><text:span text:style-name="T15">ig</text:span><text:span text:style-name="T31">e</text:span><text:span text:style-name="T38">n</text:span><text:span text:style-name="T35">t</text:span><text:span text:style-name="T27">e</text:span><text:span text:style-name="T51"> </text:span><text:span text:style-name="T36">S</text:span><text:span text:style-name="T12">c</text:span><text:span text:style-name="T15">ol</text:span><text:span text:style-name="T23">a</text:span><text:span text:style-name="T15">s</text:span><text:span text:style-name="T14">t</text:span><text:span text:style-name="T21">i</text:span><text:span text:style-name="T12">c</text:span><text:span text:style-name="T27">o</text:span></text:p>
        <text:p text:style-name="P31"><text:span text:style-name="T204">All</text:span><text:span text:style-name="T205">e</text:span><text:span text:style-name="T206">g</text:span><text:span text:style-name="T204">ato</text:span><text:span text:style-name="T207"> </text:span><text:span text:style-name="T204">A</text:span></text:p>
      </text:section>
      <text:section text:style-name="Sect2" text:name="Sezione1">
        <text:p text:style-name="P14"/>
        <text:p text:style-name="P10"/>
        <text:p text:style-name="P10"/>
        <text:p text:style-name="P10"/>
        <text:p text:style-name="P33"><text:span text:style-name="T52">V</text:span><text:span text:style-name="T54">i</text:span><text:span text:style-name="T56">s</text:span><text:span text:style-name="T54">t</text:span><text:span text:style-name="T58">o</text:span><text:span text:style-name="T63"> </text:span><text:span text:style-name="T54">i</text:span><text:span text:style-name="T58">l</text:span><text:span text:style-name="T64"> </text:span><text:span text:style-name="T54">d</text:span><text:span text:style-name="T52">ecre</text:span><text:span text:style-name="T56">t</text:span><text:span text:style-name="T58">o</text:span><text:span text:style-name="T65"> </text:span><text:span text:style-name="T55">l</text:span><text:span text:style-name="T53">e</text:span><text:span text:style-name="T67">g</text:span><text:span text:style-name="T55">isl</text:span><text:span text:style-name="T67">a</text:span><text:span text:style-name="T55">t</text:span><text:span text:style-name="T57">i</text:span><text:span text:style-name="T55">v</text:span><text:span text:style-name="T59">o</text:span><text:span text:style-name="T55"> </text:span><text:span text:style-name="T54">1</text:span><text:span text:style-name="T58">3</text:span><text:span text:style-name="T68"> </text:span><text:span text:style-name="T52">a</text:span><text:span text:style-name="T54">p</text:span><text:span text:style-name="T66">r</text:span><text:span text:style-name="T54">il</text:span><text:span text:style-name="T58">e</text:span><text:span text:style-name="T69"> </text:span><text:span text:style-name="T54">2</text:span><text:span text:style-name="T66">0</text:span><text:span text:style-name="T54">17</text:span><text:span text:style-name="T58">,</text:span><text:span text:style-name="T63"> </text:span><text:span text:style-name="T54">n</text:span><text:span text:style-name="T58">.</text:span><text:span text:style-name="T70"> </text:span><text:span text:style-name="T54">6</text:span><text:span text:style-name="T58">2</text:span><text:span text:style-name="T70"> </text:span><text:span text:style-name="T52">e</text:span><text:span text:style-name="T58">,</text:span><text:span text:style-name="T70"> </text:span><text:span text:style-name="T54">i</text:span><text:span text:style-name="T58">n</text:span><text:span text:style-name="T70"> </text:span><text:span text:style-name="T67">p</text:span><text:span text:style-name="T53">ar</text:span><text:span text:style-name="T55">ti</text:span><text:span text:style-name="T53">c</text:span><text:span text:style-name="T67">o</text:span><text:span text:style-name="T55">l</text:span><text:span text:style-name="T53">are</text:span><text:span text:style-name="T59">,</text:span><text:span text:style-name="T55"> l</text:span><text:span text:style-name="T53">’a</text:span><text:span text:style-name="T67">r</text:span><text:span text:style-name="T55">ti</text:span><text:span text:style-name="T53">c</text:span><text:span text:style-name="T67">o</text:span><text:span text:style-name="T55">l</text:span><text:span text:style-name="T59">o</text:span><text:span text:style-name="T53"> </text:span><text:span text:style-name="T54">9</text:span><text:span text:style-name="T58">;</text:span></text:p>
        <text:p text:style-name="P7"/>
        <text:p text:style-name="P34"><text:span text:style-name="T52">V</text:span><text:span text:style-name="T54">i</text:span><text:span text:style-name="T56">s</text:span><text:span text:style-name="T54">t</text:span><text:span text:style-name="T58">o</text:span><text:span text:style-name="T63"> </text:span><text:span text:style-name="T54">i</text:span><text:span text:style-name="T58">l</text:span><text:span text:style-name="T64"> </text:span><text:span text:style-name="T54">d</text:span><text:span text:style-name="T52">ecre</text:span><text:span text:style-name="T56">t</text:span><text:span text:style-name="T58">o</text:span><text:span text:style-name="T65"> </text:span><text:span text:style-name="T55">m</text:span><text:span text:style-name="T57">i</text:span><text:span text:style-name="T55">ni</text:span><text:span text:style-name="T57">s</text:span><text:span text:style-name="T55">t</text:span><text:span text:style-name="T53">e</text:span><text:span text:style-name="T67">r</text:span><text:span text:style-name="T55">i</text:span><text:span text:style-name="T53">a</text:span><text:span text:style-name="T55">l</text:span><text:span text:style-name="T59">e</text:span><text:span text:style-name="T55"> </text:span><text:span text:style-name="T58">3</text:span><text:span text:style-name="T71"> </text:span><text:span text:style-name="T67">o</text:span><text:span text:style-name="T55">t</text:span><text:span text:style-name="T57">t</text:span><text:span text:style-name="T55">ob</text:span><text:span text:style-name="T53">r</text:span><text:span text:style-name="T59">e</text:span><text:span text:style-name="T73"> </text:span><text:span text:style-name="T54">20</text:span><text:span text:style-name="T66">1</text:span><text:span text:style-name="T54">7</text:span><text:span text:style-name="T58">,</text:span><text:span text:style-name="T63"> </text:span><text:span text:style-name="T54">n</text:span><text:span text:style-name="T58">.</text:span><text:span text:style-name="T70"> </text:span><text:span text:style-name="T54">74</text:span><text:span text:style-name="T66">2</text:span><text:span text:style-name="T58">,</text:span><text:span text:style-name="T74"> </text:span><text:span text:style-name="T53">c</text:span><text:span text:style-name="T67">on</text:span><text:span text:style-name="T53">cer</text:span><text:span text:style-name="T55">n</text:span><text:span text:style-name="T53">e</text:span><text:span text:style-name="T55">nt</text:span><text:span text:style-name="T59">e</text:span><text:span text:style-name="T55"> l</text:span><text:span text:style-name="T53">’a</text:span><text:span text:style-name="T67">d</text:span><text:span text:style-name="T55">o</text:span><text:span text:style-name="T53">z</text:span><text:span text:style-name="T55">i</text:span><text:span text:style-name="T67">o</text:span><text:span text:style-name="T55">n</text:span><text:span text:style-name="T59">e</text:span><text:span text:style-name="T76"> </text:span><text:span text:style-name="T54">d</text:span><text:span text:style-name="T66">e</text:span><text:span text:style-name="T58">l</text:span><text:span text:style-name="T70"> </text:span><text:span text:style-name="T54">m</text:span><text:span text:style-name="T66">o</text:span><text:span text:style-name="T54">d</text:span><text:span text:style-name="T52">e</text:span><text:span text:style-name="T54">l</text:span><text:span text:style-name="T56">l</text:span><text:span text:style-name="T58">o</text:span><text:span text:style-name="T63"> </text:span><text:span text:style-name="T55">n</text:span><text:span text:style-name="T67">a</text:span><text:span text:style-name="T53">z</text:span><text:span text:style-name="T55">ion</text:span><text:span text:style-name="T67">a</text:span><text:span text:style-name="T55">l</text:span><text:span text:style-name="T59">e</text:span><text:span text:style-name="T57"> </text:span><text:span text:style-name="T54">d</text:span><text:span text:style-name="T58">i </text:span><text:span text:style-name="T53">cer</text:span><text:span text:style-name="T55">ti</text:span><text:span text:style-name="T67">f</text:span><text:span text:style-name="T55">i</text:span><text:span text:style-name="T53">caz</text:span><text:span text:style-name="T55">i</text:span><text:span text:style-name="T67">o</text:span><text:span text:style-name="T55">n</text:span><text:span text:style-name="T59">e</text:span><text:span text:style-name="T78"> </text:span><text:span text:style-name="T54">d</text:span><text:span text:style-name="T66">e</text:span><text:span text:style-name="T54">ll</text:span><text:span text:style-name="T58">e</text:span><text:span text:style-name="T69"> </text:span><text:span text:style-name="T53">c</text:span><text:span text:style-name="T55">o</text:span><text:span text:style-name="T57">m</text:span><text:span text:style-name="T55">p</text:span><text:span text:style-name="T53">e</text:span><text:span text:style-name="T57">t</text:span><text:span text:style-name="T53">e</text:span><text:span text:style-name="T55">n</text:span><text:span text:style-name="T81">z</text:span><text:span text:style-name="T59">e</text:span><text:span text:style-name="T55"> </text:span><text:span text:style-name="T54">p</text:span><text:span text:style-name="T52">e</text:span><text:span text:style-name="T58">r</text:span><text:span text:style-name="T82"> </text:span><text:span text:style-name="T54">l</text:span><text:span text:style-name="T58">e</text:span><text:span text:style-name="T64"> </text:span><text:span text:style-name="T54">s</text:span><text:span text:style-name="T66">c</text:span><text:span text:style-name="T54">u</text:span><text:span text:style-name="T66">o</text:span><text:span text:style-name="T54">l</text:span><text:span text:style-name="T58">e</text:span><text:span text:style-name="T83"> </text:span><text:span text:style-name="T54">d</text:span><text:span text:style-name="T66">e</text:span><text:span text:style-name="T58">l</text:span><text:span text:style-name="T64"> </text:span><text:span text:style-name="T54">p</text:span><text:span text:style-name="T66">r</text:span><text:span text:style-name="T54">i</text:span><text:span text:style-name="T56">m</text:span><text:span text:style-name="T58">o</text:span><text:span text:style-name="T82"> </text:span><text:span text:style-name="T52">c</text:span><text:span text:style-name="T54">i</text:span><text:span text:style-name="T66">c</text:span><text:span text:style-name="T54">l</text:span><text:span text:style-name="T58">o</text:span><text:span text:style-name="T63"> </text:span><text:span text:style-name="T54">d</text:span><text:span text:style-name="T58">i</text:span><text:span text:style-name="T74"> </text:span><text:span text:style-name="T54">i</text:span><text:span text:style-name="T56">s</text:span><text:span text:style-name="T54">t</text:span><text:span text:style-name="T52">r</text:span><text:span text:style-name="T66">u</text:span><text:span text:style-name="T52">z</text:span><text:span text:style-name="T54">i</text:span><text:span text:style-name="T66">o</text:span><text:span text:style-name="T54">n</text:span><text:span text:style-name="T52">e</text:span><text:span text:style-name="T58">;</text:span></text:p>
        <text:p text:style-name="P7"/>
        <text:p text:style-name="P35"><text:span text:style-name="T52">V</text:span><text:span text:style-name="T54">i</text:span><text:span text:style-name="T56">s</text:span><text:span text:style-name="T54">t</text:span><text:span text:style-name="T58">i</text:span><text:span text:style-name="T54"> </text:span><text:span text:style-name="T66">g</text:span><text:span text:style-name="T56">l</text:span><text:span text:style-name="T58">i</text:span><text:span text:style-name="T75"> </text:span><text:span text:style-name="T52">a</text:span><text:span text:style-name="T56">tt</text:span><text:span text:style-name="T58">i</text:span><text:span text:style-name="T75"> </text:span><text:span text:style-name="T54">d</text:span><text:span text:style-name="T52">’</text:span><text:span text:style-name="T54">u</text:span><text:span text:style-name="T52">f</text:span><text:span text:style-name="T66">f</text:span><text:span text:style-name="T54">i</text:span><text:span text:style-name="T66">c</text:span><text:span text:style-name="T54">i</text:span><text:span text:style-name="T58">o</text:span><text:span text:style-name="T66"> </text:span><text:span text:style-name="T52">r</text:span><text:span text:style-name="T66">e</text:span><text:span text:style-name="T54">l</text:span><text:span text:style-name="T52">a</text:span><text:span text:style-name="T56">ti</text:span><text:span text:style-name="T54">v</text:span><text:span text:style-name="T58">i</text:span><text:span text:style-name="T56"> </text:span><text:span text:style-name="T66">a</text:span><text:span text:style-name="T54">ll</text:span><text:span text:style-name="T58">e</text:span><text:span text:style-name="T56"> </text:span><text:span text:style-name="T54">v</text:span><text:span text:style-name="T52">a</text:span><text:span text:style-name="T54">l</text:span><text:span text:style-name="T66">u</text:span><text:span text:style-name="T54">t</text:span><text:span text:style-name="T66">a</text:span><text:span text:style-name="T80">z</text:span><text:span text:style-name="T56">i</text:span><text:span text:style-name="T54">o</text:span><text:span text:style-name="T66">n</text:span><text:span text:style-name="T58">i</text:span><text:span text:style-name="T84"> </text:span><text:span text:style-name="T52">e</text:span><text:span text:style-name="T54">sp</text:span><text:span text:style-name="T52">r</text:span><text:span text:style-name="T66">e</text:span><text:span text:style-name="T54">ss</text:span><text:span text:style-name="T58">e</text:span><text:span text:style-name="T85"> </text:span><text:span text:style-name="T54">i</text:span><text:span text:style-name="T58">n</text:span><text:span text:style-name="T54"> s</text:span><text:span text:style-name="T52">e</text:span><text:span text:style-name="T54">d</text:span><text:span text:style-name="T58">e</text:span><text:span text:style-name="T54"> </text:span><text:span text:style-name="T66">d</text:span><text:span text:style-name="T58">i</text:span><text:span text:style-name="T80"> </text:span><text:span text:style-name="T54">s</text:span><text:span text:style-name="T52">cr</text:span><text:span text:style-name="T54">u</text:span><text:span text:style-name="T56">t</text:span><text:span text:style-name="T54">i</text:span><text:span text:style-name="T66">n</text:span><text:span text:style-name="T54">i</text:span><text:span text:style-name="T58">o</text:span><text:span text:style-name="T66"> f</text:span><text:span text:style-name="T54">in</text:span><text:span text:style-name="T66">a</text:span><text:span text:style-name="T54">l</text:span><text:span text:style-name="T58">e</text:span><text:span text:style-name="T72"> </text:span><text:span text:style-name="T54">d</text:span><text:span text:style-name="T52">a</text:span><text:span text:style-name="T66">g</text:span><text:span text:style-name="T54">l</text:span><text:span text:style-name="T58">i</text:span><text:span text:style-name="T54"> </text:span><text:span text:style-name="T56">i</text:span><text:span text:style-name="T54">ns</text:span><text:span text:style-name="T52">e</text:span><text:span text:style-name="T66">g</text:span><text:span text:style-name="T54">n</text:span><text:span text:style-name="T52">a</text:span><text:span text:style-name="T66">n</text:span><text:span text:style-name="T54">t</text:span><text:span text:style-name="T58">i</text:span><text:span text:style-name="T85"> </text:span><text:span text:style-name="T54">d</text:span><text:span text:style-name="T58">i</text:span><text:span text:style-name="T86"> </text:span><text:span text:style-name="T66">c</text:span><text:span text:style-name="T54">l</text:span><text:span text:style-name="T52">a</text:span><text:span text:style-name="T56">s</text:span><text:span text:style-name="T54">s</text:span><text:span text:style-name="T58">e</text:span><text:span text:style-name="T56"> </text:span><text:span text:style-name="T66">a</text:span><text:span text:style-name="T58">l </text:span><text:span text:style-name="T55">t</text:span><text:span text:style-name="T53">er</text:span><text:span text:style-name="T57">m</text:span><text:span text:style-name="T55">in</text:span><text:span text:style-name="T59">e</text:span><text:span text:style-name="T67"> </text:span><text:span text:style-name="T54">d</text:span><text:span text:style-name="T52">e</text:span><text:span text:style-name="T58">l</text:span><text:span text:style-name="T70"> </text:span><text:span text:style-name="T54">q</text:span><text:span text:style-name="T66">u</text:span><text:span text:style-name="T54">in</text:span><text:span text:style-name="T56">t</text:span><text:span text:style-name="T58">o</text:span><text:span text:style-name="T82"> </text:span><text:span text:style-name="T52">a</text:span><text:span text:style-name="T66">n</text:span><text:span text:style-name="T54">n</text:span><text:span text:style-name="T58">o</text:span><text:span text:style-name="T63"> </text:span><text:span text:style-name="T54">d</text:span><text:span text:style-name="T58">i</text:span><text:span text:style-name="T83"> </text:span><text:span text:style-name="T52">c</text:span><text:span text:style-name="T54">o</text:span><text:span text:style-name="T52">r</text:span><text:span text:style-name="T54">s</text:span><text:span text:style-name="T58">o</text:span><text:span text:style-name="T63"> </text:span><text:span text:style-name="T54">d</text:span><text:span text:style-name="T52">e</text:span><text:span text:style-name="T56">l</text:span><text:span text:style-name="T54">l</text:span><text:span text:style-name="T58">a</text:span><text:span text:style-name="T82"> </text:span><text:span text:style-name="T54">s</text:span><text:span text:style-name="T66">c</text:span><text:span text:style-name="T54">u</text:span><text:span text:style-name="T66">o</text:span><text:span text:style-name="T54">l</text:span><text:span text:style-name="T58">a</text:span><text:span text:style-name="T83"> </text:span><text:span text:style-name="T54">p</text:span><text:span text:style-name="T66">r</text:span><text:span text:style-name="T54">im</text:span><text:span text:style-name="T52">a</text:span><text:span text:style-name="T66">r</text:span><text:span text:style-name="T54">i</text:span><text:span text:style-name="T52">a</text:span><text:span text:style-name="T58">;</text:span></text:p>
        <text:p text:style-name="P7"/>
        <text:p text:style-name="P36"><text:span text:style-name="T54">t</text:span><text:span text:style-name="T52">e</text:span><text:span text:style-name="T54">n</text:span><text:span text:style-name="T66">u</text:span><text:span text:style-name="T54">t</text:span><text:span text:style-name="T58">o</text:span><text:span text:style-name="T82"> </text:span><text:span text:style-name="T66">c</text:span><text:span text:style-name="T54">o</text:span><text:span text:style-name="T66">n</text:span><text:span text:style-name="T54">t</text:span><text:span text:style-name="T58">o</text:span><text:span text:style-name="T70"> </text:span><text:span text:style-name="T54">d</text:span><text:span text:style-name="T66">e</text:span><text:span text:style-name="T58">l</text:span><text:span text:style-name="T70"> </text:span><text:span text:style-name="T54">p</text:span><text:span text:style-name="T52">erc</text:span><text:span text:style-name="T54">o</text:span><text:span text:style-name="T52">r</text:span><text:span text:style-name="T56">s</text:span><text:span text:style-name="T58">o</text:span><text:span text:style-name="T63"> </text:span><text:span text:style-name="T56">s</text:span><text:span text:style-name="T52">c</text:span><text:span text:style-name="T54">ol</text:span><text:span text:style-name="T52">a</text:span><text:span text:style-name="T56">s</text:span><text:span text:style-name="T54">ti</text:span><text:span text:style-name="T66">c</text:span><text:span text:style-name="T58">o</text:span><text:span text:style-name="T69"> </text:span><text:span text:style-name="T66">q</text:span><text:span text:style-name="T54">ui</text:span><text:span text:style-name="T66">n</text:span><text:span text:style-name="T54">qu</text:span><text:span text:style-name="T52">e</text:span><text:span text:style-name="T66">n</text:span><text:span text:style-name="T54">n</text:span><text:span text:style-name="T52">a</text:span><text:span text:style-name="T54">l</text:span><text:span text:style-name="T66">e</text:span><text:span text:style-name="T58">;</text:span></text:p>
        <text:p text:style-name="P22"/>
        <text:p text:style-name="P1"/>
        <text:p text:style-name="P1"/>
        <text:p text:style-name="P1"/>
        <text:p text:style-name="P1"/>
        <text:p text:style-name="P37"><text:span text:style-name="T60">C</text:span><text:span text:style-name="T88">E</text:span><text:span text:style-name="T60">R</text:span><text:span text:style-name="T88">T</text:span><text:span text:style-name="T61">I</text:span><text:span text:style-name="T79">F</text:span><text:span text:style-name="T61">I</text:span><text:span text:style-name="T60">C</text:span><text:span text:style-name="T62">A</text:span></text:p>
        <text:p text:style-name="P1"/>
        <text:p text:style-name="P1"/>
        <text:p text:style-name="P18"/>
        <text:p text:style-name="P38"><text:span text:style-name="T52">c</text:span><text:span text:style-name="T54">h</text:span><text:span text:style-name="T58">e</text:span><text:span text:style-name="T72"> </text:span><text:span text:style-name="T87">l</text:span><text:span text:style-name="T90">’a</text:span><text:span text:style-name="T87">l</text:span><text:span text:style-name="T58">unn</text:span><text:span text:style-name="T54"> </text:span><text:span text:style-name="T58">…</text:span><text:span text:style-name="T91"> </text:span><text:span text:style-name="T62">………………………………………………...…………………………………......</text:span><text:span text:style-name="T89"> </text:span><text:span text:style-name="T58">, n</text:span><text:span text:style-name="T90">a</text:span><text:span text:style-name="T58">t</text:span><text:span text:style-name="T77"> </text:span><text:span text:style-name="T58">…</text:span><text:span text:style-name="T91"> </text:span><text:span text:style-name="T58">a</text:span><text:span text:style-name="T92"> </text:span><text:span text:style-name="T58">……………</text:span><text:span text:style-name="T93">…</text:span><text:span text:style-name="T58">………………………………….…………….…</text:span><text:span text:style-name="T90"> </text:span><text:span text:style-name="T87">i</text:span><text:span text:style-name="T58">l</text:span><text:span text:style-name="T90"> </text:span><text:span text:style-name="T58">..………………..……</text:span><text:span text:style-name="T63"> </text:span><text:span text:style-name="T58">, ha</text:span><text:span text:style-name="T77"> </text:span><text:span text:style-name="T90">fre</text:span><text:span text:style-name="T58">q</text:span><text:span text:style-name="T94">u</text:span><text:span text:style-name="T90">e</text:span><text:span text:style-name="T58">n</text:span><text:span text:style-name="T87">t</text:span><text:span text:style-name="T90">a</text:span><text:span text:style-name="T87">t</text:span><text:span text:style-name="T58">o</text:span><text:span text:style-name="T72"> </text:span><text:span text:style-name="T58">n</text:span><text:span text:style-name="T90">e</text:span><text:span text:style-name="T87">ll</text:span><text:span text:style-name="T90">’a</text:span><text:span text:style-name="T58">nno</text:span><text:span text:style-name="T54"> </text:span><text:span text:style-name="T58">s</text:span><text:span text:style-name="T90">c</text:span><text:span text:style-name="T58">o</text:span><text:span text:style-name="T87">l</text:span><text:span text:style-name="T90">a</text:span><text:span text:style-name="T58">s</text:span><text:span text:style-name="T87">ti</text:span><text:span text:style-name="T90">c</text:span><text:span text:style-name="T58">o </text:span><text:span text:style-name="T95"><text:s/></text:span><text:span text:style-name="T58">…...</text:span><text:span text:style-name="T86"> </text:span><text:span text:style-name="T58">/</text:span><text:span text:style-name="T90"> </text:span><text:span text:style-name="T58">…... <text:s text:c="2"/></text:span><text:span text:style-name="T96"><text:s/></text:span><text:span text:style-name="T87">l</text:span><text:span text:style-name="T58">a</text:span><text:span text:style-name="T77"> </text:span><text:span text:style-name="T90">c</text:span><text:span text:style-name="T87">l</text:span><text:span text:style-name="T90">a</text:span><text:span text:style-name="T58">sse</text:span><text:span text:style-name="T54"> </text:span><text:span text:style-name="T58">…..…</text:span><text:span text:style-name="T80"> </text:span><text:span text:style-name="T58">s</text:span><text:span text:style-name="T90">e</text:span><text:span text:style-name="T94">z</text:span><text:span text:style-name="T58">.</text:span><text:span text:style-name="T86"> </text:span><text:span text:style-name="T58">…</text:span><text:span text:style-name="T93">…</text:span><text:span text:style-name="T58">……</text:span></text:p>
        <text:p text:style-name="P39"><text:span text:style-name="T90">c</text:span><text:span text:style-name="T58">on</text:span><text:span text:style-name="T77"> </text:span><text:span text:style-name="T58">o</text:span><text:span text:style-name="T90">rar</text:span><text:span text:style-name="T87">i</text:span><text:span text:style-name="T58">o</text:span><text:span text:style-name="T80"> </text:span><text:span text:style-name="T58">s</text:span><text:span text:style-name="T90">e</text:span><text:span text:style-name="T87">ttim</text:span><text:span text:style-name="T90">a</text:span><text:span text:style-name="T58">n</text:span><text:span text:style-name="T90">a</text:span><text:span text:style-name="T93">l</text:span><text:span text:style-name="T58">e</text:span><text:span text:style-name="T97"> </text:span><text:span text:style-name="T58">di</text:span><text:span text:style-name="T92"> </text:span><text:span text:style-name="T58">…..</text:span><text:span text:style-name="T86"> </text:span><text:span text:style-name="T58">o</text:span><text:span text:style-name="T90">r</text:span><text:span text:style-name="T58">e</text:span></text:p>
        <text:p text:style-name="P16"/>
        <text:p text:style-name="P40"><text:span text:style-name="T58">e</text:span><text:span text:style-name="T92"> </text:span><text:span text:style-name="T58">ha</text:span><text:span text:style-name="T77"> </text:span><text:span text:style-name="T90">r</text:span><text:span text:style-name="T94">a</text:span><text:span text:style-name="T58">g</text:span><text:span text:style-name="T92">g</text:span><text:span text:style-name="T87">i</text:span><text:span text:style-name="T58">un</text:span><text:span text:style-name="T87">t</text:span><text:span text:style-name="T58">o</text:span><text:span text:style-name="T56"> </text:span><text:span text:style-name="T58">i</text:span><text:span text:style-name="T90"> </text:span><text:span text:style-name="T87">li</text:span><text:span text:style-name="T58">v</text:span><text:span text:style-name="T90">e</text:span><text:span text:style-name="T87">ll</text:span><text:span text:style-name="T58">i</text:span><text:span text:style-name="T80"> </text:span><text:span text:style-name="T58">di</text:span><text:span text:style-name="T92"> </text:span><text:span text:style-name="T90">c</text:span><text:span text:style-name="T58">o</text:span><text:span text:style-name="T87">m</text:span><text:span text:style-name="T58">p</text:span><text:span text:style-name="T90">e</text:span><text:span text:style-name="T87">t</text:span><text:span text:style-name="T90">e</text:span><text:span text:style-name="T58">n</text:span><text:span text:style-name="T94">z</text:span><text:span text:style-name="T58">a</text:span><text:span text:style-name="T97"> </text:span><text:span text:style-name="T58">di</text:span><text:span text:style-name="T92"> </text:span><text:span text:style-name="T58">s</text:span><text:span text:style-name="T94">e</text:span><text:span text:style-name="T92">g</text:span><text:span text:style-name="T58">u</text:span><text:span text:style-name="T87">it</text:span><text:span text:style-name="T58">o</text:span><text:span text:style-name="T54"> </text:span><text:span text:style-name="T87">ill</text:span><text:span text:style-name="T58">us</text:span><text:span text:style-name="T87">t</text:span><text:span text:style-name="T90">ra</text:span><text:span text:style-name="T87">ti</text:span><text:span text:style-name="T58">.</text:span></text:p>
      </text:section>
      <text:p text:style-name="P2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41"><text:span text:style-name="T98">C</text:span><text:span text:style-name="T103">o</text:span><text:span text:style-name="T105">m</text:span><text:span text:style-name="T98">pe</text:span><text:span text:style-name="T108">t</text:span><text:span text:style-name="T98">enze</text:span><text:span text:style-name="T116"> </text:span><text:span text:style-name="T99">c</text:span><text:span text:style-name="T100">h</text:span><text:span text:style-name="T99">i</text:span><text:span text:style-name="T109">a</text:span><text:span text:style-name="T110">v</text:span><text:span text:style-name="T99">e e</text:span><text:span text:style-name="T100">u</text:span><text:span text:style-name="T101">r</text:span><text:span text:style-name="T110">o</text:span><text:span text:style-name="T100">p</text:span><text:span text:style-name="T99">ee</text:span></text:p>
          </table:table-cell>
          <table:table-cell table:style-name="Tabella1.C1" office:value-type="string">
            <text:p text:style-name="P23"/>
            <text:p text:style-name="P42"><text:span text:style-name="T98">C</text:span><text:span text:style-name="T103">o</text:span><text:span text:style-name="T105">m</text:span><text:span text:style-name="T98">pe</text:span><text:span text:style-name="T108">t</text:span><text:span text:style-name="T98">enze</text:span><text:span text:style-name="T116"> </text:span><text:span text:style-name="T98">d</text:span><text:span text:style-name="T108">a</text:span><text:span text:style-name="T98">l</text:span><text:span text:style-name="T117"> </text:span><text:span text:style-name="T111">P</text:span><text:span text:style-name="T101">r</text:span><text:span text:style-name="T110">of</text:span><text:span text:style-name="T99">ilo</text:span><text:span text:style-name="T118"> </text:span><text:span text:style-name="T98">dello</text:span><text:span text:style-name="T121"> </text:span><text:span text:style-name="T123">s</text:span><text:span text:style-name="T112">t</text:span><text:span text:style-name="T100">ud</text:span><text:span text:style-name="T99">e</text:span><text:span text:style-name="T100">n</text:span><text:span text:style-name="T112">t</text:span><text:span text:style-name="T99">e </text:span><text:span text:style-name="T108">a</text:span><text:span text:style-name="T98">l</text:span><text:span text:style-name="T126"> </text:span><text:span text:style-name="T113">t</text:span><text:span text:style-name="T102">e</text:span><text:span text:style-name="T128">r</text:span><text:span text:style-name="T131">m</text:span><text:span text:style-name="T102">ine</text:span><text:span text:style-name="T106"> </text:span><text:span text:style-name="T98">d</text:span><text:span text:style-name="T127">e</text:span><text:span text:style-name="T98">l</text:span><text:span text:style-name="T121"> </text:span><text:span text:style-name="T102">pr</text:span><text:span text:style-name="T119">i</text:span><text:span text:style-name="T106">m</text:span><text:span text:style-name="T102">o</text:span><text:span text:style-name="T124"> </text:span><text:span text:style-name="T98">ciclo</text:span><text:span text:style-name="T133"> </text:span><text:span text:style-name="T98">di</text:span><text:span text:style-name="T135"> </text:span><text:span text:style-name="T99">i</text:span><text:span text:style-name="T123">s</text:span><text:span text:style-name="T112">t</text:span><text:span text:style-name="T101">r</text:span><text:span text:style-name="T100">u</text:span><text:span text:style-name="T99">zi</text:span><text:span text:style-name="T110">o</text:span><text:span text:style-name="T100">n</text:span><text:span text:style-name="T99">e</text:span></text:p>
          </table:table-cell>
          <table:table-cell table:style-name="Tabella1.C1" office:value-type="string">
            <text:p text:style-name="P24"/>
            <text:p text:style-name="P3"/>
            <text:p text:style-name="P43"><text:span text:style-name="T122">L</text:span><text:span text:style-name="T98">i</text:span><text:span text:style-name="T108">v</text:span><text:span text:style-name="T98">ello</text:span><text:span text:style-name="T136"> </text:span><text:span text:style-name="T208">(</text:span><text:span text:style-name="T209">1</text:span><text:span text:style-name="T208">)</text:span></text:p>
          </table:table-cell>
        </table:table-row>
        <table:table-row table:style-name="Tabella1.2">
          <table:table-cell table:style-name="Tabella1.B1" office:value-type="string">
            <text:p text:style-name="P45"><text:span text:style-name="T99">1</text:span></text:p>
          </table:table-cell>
          <table:table-cell table:style-name="Tabella1.A1" office:value-type="string">
            <text:p text:style-name="P47"><text:span text:style-name="T122">C</text:span><text:span text:style-name="T103">o</text:span><text:span text:style-name="T122">mu</text:span><text:span text:style-name="T108">n</text:span><text:span text:style-name="T98">icazi</text:span><text:span text:style-name="T108">o</text:span><text:span text:style-name="T122">n</text:span><text:span text:style-name="T98">e</text:span><text:span text:style-name="T137"> </text:span><text:span text:style-name="T122">n</text:span><text:span text:style-name="T98">ella</text:span><text:span text:style-name="T138"> </text:span><text:span text:style-name="T122">m</text:span><text:span text:style-name="T98">a</text:span><text:span text:style-name="T108">dr</text:span><text:span text:style-name="T98">eli</text:span><text:span text:style-name="T122">n</text:span><text:span text:style-name="T98">- </text:span><text:span text:style-name="T122">gu</text:span><text:span text:style-name="T98">a</text:span><text:span text:style-name="T133"> </text:span><text:span text:style-name="T98">o</text:span><text:span text:style-name="T108"> </text:span><text:span text:style-name="T98">l</text:span><text:span text:style-name="T118">i</text:span><text:span text:style-name="T122">n</text:span><text:span text:style-name="T108">g</text:span><text:span text:style-name="T122">u</text:span><text:span text:style-name="T98">a</text:span><text:span text:style-name="T139"> </text:span><text:span text:style-name="T108">d</text:span><text:span text:style-name="T98">i</text:span><text:span text:style-name="T133"> </text:span><text:span text:style-name="T98">i</text:span><text:span text:style-name="T122">s</text:span><text:span text:style-name="T98">t</text:span><text:span text:style-name="T127">r</text:span><text:span text:style-name="T122">u</text:span><text:span text:style-name="T98">zi</text:span><text:span text:style-name="T108">o</text:span><text:span text:style-name="T122">n</text:span><text:span text:style-name="T98">e</text:span></text:p>
          </table:table-cell>
          <table:table-cell table:style-name="Tabella1.C2" office:value-type="string">
            <text:p text:style-name="P48"><text:span text:style-name="T98">Ha</text:span><text:span text:style-name="T136"> </text:span><text:span text:style-name="T122">un</text:span><text:span text:style-name="T98">a</text:span><text:span text:style-name="T141"> </text:span><text:span text:style-name="T108">p</text:span><text:span text:style-name="T98">a</text:span><text:span text:style-name="T108">dro</text:span><text:span text:style-name="T122">n</text:span><text:span text:style-name="T98">a</text:span><text:span text:style-name="T122">n</text:span><text:span text:style-name="T98">za </text:span><text:span text:style-name="T108">d</text:span><text:span text:style-name="T98">ella</text:span><text:span text:style-name="T142"> </text:span><text:span text:style-name="T98">li</text:span><text:span text:style-name="T122">n</text:span><text:span text:style-name="T108">g</text:span><text:span text:style-name="T122">u</text:span><text:span text:style-name="T98">a</text:span><text:span text:style-name="T103"> </text:span><text:span text:style-name="T98">italia</text:span><text:span text:style-name="T122">n</text:span><text:span text:style-name="T98">a</text:span><text:span text:style-name="T127"> c</text:span><text:span text:style-name="T122">h</text:span><text:span text:style-name="T98">e</text:span><text:span text:style-name="T141"> </text:span><text:span text:style-name="T122">g</text:span><text:span text:style-name="T98">li</text:span><text:span text:style-name="T136"> </text:span><text:span text:style-name="T98">c</text:span><text:span text:style-name="T108">o</text:span><text:span text:style-name="T122">ns</text:span><text:span text:style-name="T127">e</text:span><text:span text:style-name="T122">n</text:span><text:span text:style-name="T98">te</text:span><text:span text:style-name="T118"> </text:span><text:span text:style-name="T108">d</text:span><text:span text:style-name="T98">i</text:span><text:span text:style-name="T126"> </text:span><text:span text:style-name="T98">c</text:span><text:span text:style-name="T108">o</text:span><text:span text:style-name="T122">m</text:span><text:span text:style-name="T98">- </text:span><text:span text:style-name="T108">pr</text:span><text:span text:style-name="T98">e</text:span><text:span text:style-name="T122">n</text:span><text:span text:style-name="T108">d</text:span><text:span text:style-name="T98">e</text:span><text:span text:style-name="T108">r</text:span><text:span text:style-name="T98">e</text:span><text:span text:style-name="T139"> </text:span><text:span text:style-name="T98">e</text:span><text:span text:style-name="T122">n</text:span><text:span text:style-name="T108">u</text:span><text:span text:style-name="T122">n</text:span><text:span text:style-name="T98">ciati,</text:span><text:span text:style-name="T130"> </text:span><text:span text:style-name="T108">d</text:span><text:span text:style-name="T98">i</text:span><text:span text:style-name="T108"> r</text:span><text:span text:style-name="T98">acc</text:span><text:span text:style-name="T108">o</text:span><text:span text:style-name="T122">n</text:span><text:span text:style-name="T118">t</text:span><text:span text:style-name="T98">a</text:span><text:span text:style-name="T108">r</text:span><text:span text:style-name="T98">e</text:span><text:span text:style-name="T130"> </text:span><text:span text:style-name="T98">le</text:span><text:span text:style-name="T118"> </text:span><text:span text:style-name="T108">pro</text:span><text:span text:style-name="T122">p</text:span><text:span text:style-name="T108">r</text:span><text:span text:style-name="T98">ie</text:span><text:span text:style-name="T105"> </text:span><text:span text:style-name="T98">e</text:span><text:span text:style-name="T122">s</text:span><text:span text:style-name="T108">p</text:span><text:span text:style-name="T98">e</text:span><text:span text:style-name="T108">r</text:span><text:span text:style-name="T98">ie</text:span><text:span text:style-name="T122">n</text:span><text:span text:style-name="T98">ze</text:span><text:span text:style-name="T130"> </text:span><text:span text:style-name="T98">e</text:span><text:span text:style-name="T118"> </text:span><text:span text:style-name="T108">d</text:span><text:span text:style-name="T98">i</text:span><text:span text:style-name="T108"> </text:span><text:span text:style-name="T98">a</text:span><text:span text:style-name="T108">do</text:span><text:span text:style-name="T98">tta- </text:span><text:span text:style-name="T108">r</text:span><text:span text:style-name="T98">e</text:span><text:span text:style-name="T122"> u</text:span><text:span text:style-name="T98">n</text:span><text:span text:style-name="T105"> </text:span><text:span text:style-name="T108">r</text:span><text:span text:style-name="T98">e</text:span><text:span text:style-name="T122">g</text:span><text:span text:style-name="T118">i</text:span><text:span text:style-name="T122">s</text:span><text:span text:style-name="T98">t</text:span><text:span text:style-name="T108">r</text:span><text:span text:style-name="T98">o</text:span><text:span text:style-name="T139"> </text:span><text:span text:style-name="T98">li</text:span><text:span text:style-name="T108">n</text:span><text:span text:style-name="T122">g</text:span><text:span text:style-name="T108">u</text:span><text:span text:style-name="T98">i</text:span><text:span text:style-name="T122">s</text:span><text:span text:style-name="T98">tico</text:span><text:span text:style-name="T144"> </text:span><text:span text:style-name="T98">a</text:span><text:span text:style-name="T108">ppropr</text:span><text:span text:style-name="T98">iato</text:span><text:span text:style-name="T146"> </text:span><text:span text:style-name="T98">alle</text:span><text:span text:style-name="T133"> </text:span><text:span text:style-name="T108">d</text:span><text:span text:style-name="T98">i</text:span><text:span text:style-name="T122">v</text:span><text:span text:style-name="T98">e</text:span><text:span text:style-name="T108">r</text:span><text:span text:style-name="T122">s</text:span><text:span text:style-name="T98">e</text:span><text:span text:style-name="T130"> </text:span><text:span text:style-name="T122">s</text:span><text:span text:style-name="T98">it</text:span><text:span text:style-name="T122">u</text:span><text:span text:style-name="T98">azi</text:span><text:span text:style-name="T108">on</text:span><text:span text:style-name="T98">i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3">
          <table:table-cell table:style-name="Tabella1.A1" office:value-type="string">
            <text:p text:style-name="P46"><text:span text:style-name="T99">2</text:span></text:p>
          </table:table-cell>
          <table:table-cell table:style-name="Tabella1.A1" office:value-type="string">
            <text:p text:style-name="P49"><text:span text:style-name="T122">C</text:span><text:span text:style-name="T103">o</text:span><text:span text:style-name="T122">mu</text:span><text:span text:style-name="T108">n</text:span><text:span text:style-name="T98">icazi</text:span><text:span text:style-name="T108">o</text:span><text:span text:style-name="T122">n</text:span><text:span text:style-name="T98">e<text:tab/></text:span><text:span text:style-name="T122">n</text:span><text:span text:style-name="T127">e</text:span><text:span text:style-name="T98">lla<text:tab/>l</text:span><text:span text:style-name="T118">i</text:span><text:span text:style-name="T122">n</text:span><text:span text:style-name="T108">g</text:span><text:span text:style-name="T122">u</text:span><text:span text:style-name="T98">a </text:span><text:span text:style-name="T122">s</text:span><text:span text:style-name="T98">t</text:span><text:span text:style-name="T108">r</text:span><text:span text:style-name="T98">a</text:span><text:span text:style-name="T122">n</text:span><text:span text:style-name="T98">ie</text:span><text:span text:style-name="T108">r</text:span><text:span text:style-name="T98">a</text:span></text:p>
          </table:table-cell>
          <table:table-cell table:style-name="Tabella1.C2" office:value-type="string">
            <text:p text:style-name="P51"><text:span text:style-name="T98">È</text:span><text:span text:style-name="T147"> </text:span><text:span text:style-name="T98">in</text:span><text:span text:style-name="T148"> </text:span><text:span text:style-name="T122">g</text:span><text:span text:style-name="T108">r</text:span><text:span text:style-name="T98">a</text:span><text:span text:style-name="T108">d</text:span><text:span text:style-name="T98">o</text:span><text:span text:style-name="T149"> </text:span><text:span text:style-name="T108">d</text:span><text:span text:style-name="T98">i</text:span><text:span text:style-name="T117"> </text:span><text:span text:style-name="T122">s</text:span><text:span text:style-name="T108">o</text:span><text:span text:style-name="T122">s</text:span><text:span text:style-name="T98">te</text:span><text:span text:style-name="T122">n</text:span><text:span text:style-name="T98">e</text:span><text:span text:style-name="T108">r</text:span><text:span text:style-name="T98">e</text:span><text:span text:style-name="T149"> </text:span><text:span text:style-name="T98">in</text:span><text:span text:style-name="T148"> </text:span><text:span text:style-name="T98">li</text:span><text:span text:style-name="T108">n</text:span><text:span text:style-name="T122">gu</text:span><text:span text:style-name="T98">a</text:span><text:span text:style-name="T117"> </text:span><text:span text:style-name="T98">i</text:span><text:span text:style-name="T108">n</text:span><text:span text:style-name="T122">g</text:span><text:span text:style-name="T98">l</text:span><text:span text:style-name="T127">e</text:span><text:span text:style-name="T122">s</text:span><text:span text:style-name="T98">e</text:span><text:span text:style-name="T150"> </text:span><text:span text:style-name="T108">u</text:span><text:span text:style-name="T122">n</text:span><text:span text:style-name="T98">a</text:span><text:span text:style-name="T151"> </text:span><text:span text:style-name="T98">c</text:span><text:span text:style-name="T103">o</text:span><text:span text:style-name="T122">m</text:span><text:span text:style-name="T108">u</text:span><text:span text:style-name="T122">n</text:span><text:span text:style-name="T98">icazi</text:span><text:span text:style-name="T103">o</text:span><text:span text:style-name="T122">n</text:span><text:span text:style-name="T98">e</text:span><text:span text:style-name="T126"> </text:span><text:span text:style-name="T98">e</text:span><text:span text:style-name="T118">s</text:span><text:span text:style-name="T98">- </text:span><text:span text:style-name="T122">s</text:span><text:span text:style-name="T98">e</text:span><text:span text:style-name="T122">n</text:span><text:span text:style-name="T98">ziale</text:span><text:span text:style-name="T130"> </text:span><text:span text:style-name="T118">i</text:span><text:span text:style-name="T98">n</text:span><text:span text:style-name="T105"> </text:span><text:span text:style-name="T122">s</text:span><text:span text:style-name="T127">e</text:span><text:span text:style-name="T122">m</text:span><text:span text:style-name="T108">p</text:span><text:span text:style-name="T98">lici</text:span><text:span text:style-name="T139"> </text:span><text:span text:style-name="T122">s</text:span><text:span text:style-name="T98">it</text:span><text:span text:style-name="T122">u</text:span><text:span text:style-name="T98">a</text:span><text:span text:style-name="T127">z</text:span><text:span text:style-name="T98">i</text:span><text:span text:style-name="T108">o</text:span><text:span text:style-name="T122">n</text:span><text:span text:style-name="T98">i</text:span><text:span text:style-name="T130"> </text:span><text:span text:style-name="T108">d</text:span><text:span text:style-name="T98">i</text:span><text:span text:style-name="T133"> </text:span><text:span text:style-name="T122">v</text:span><text:span text:style-name="T98">ita</text:span><text:span text:style-name="T133"> </text:span><text:span text:style-name="T108">q</text:span><text:span text:style-name="T122">u</text:span><text:span text:style-name="T108">o</text:span><text:span text:style-name="T98">ti</text:span><text:span text:style-name="T108">d</text:span><text:span text:style-name="T98">ia</text:span><text:span text:style-name="T122">n</text:span><text:span text:style-name="T98">a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2">
          <table:table-cell table:style-name="Tabella1.A1" office:value-type="string">
            <text:p text:style-name="P45"><text:span text:style-name="T99">3</text:span></text:p>
          </table:table-cell>
          <table:table-cell table:style-name="Tabella1.A1" office:value-type="string">
            <text:p text:style-name="P54"><text:span text:style-name="T122">C</text:span><text:span text:style-name="T103">o</text:span><text:span text:style-name="T139">m</text:span><text:span text:style-name="T108">p</text:span><text:span text:style-name="T98">et</text:span><text:span text:style-name="T127">e</text:span><text:span text:style-name="T122">n</text:span><text:span text:style-name="T98">za</text:span><text:span text:style-name="T118"> </text:span><text:span text:style-name="T139">m</text:span><text:span text:style-name="T98">at</text:span><text:span text:style-name="T127">e</text:span><text:span text:style-name="T122">m</text:span><text:span text:style-name="T98">atica e</text:span><text:span text:style-name="T152"> </text:span><text:span text:style-name="T98">c</text:span><text:span text:style-name="T108">o</text:span><text:span text:style-name="T122">m</text:span><text:span text:style-name="T98">- </text:span><text:span text:style-name="T108">p</text:span><text:span text:style-name="T98">ete</text:span><text:span text:style-name="T122">n</text:span><text:span text:style-name="T98">ze </text:span><text:span text:style-name="T108">d</text:span><text:span text:style-name="T98">i</text:span><text:span text:style-name="T142"> </text:span><text:span text:style-name="T108">b</text:span><text:span text:style-name="T98">a</text:span><text:span text:style-name="T122">s</text:span><text:span text:style-name="T98">e</text:span><text:span text:style-name="T127"> </text:span><text:span text:style-name="T98">in</text:span><text:span text:style-name="T103"> </text:span><text:span text:style-name="T122">s</text:span><text:span text:style-name="T98">ci</text:span><text:span text:style-name="T127">e</text:span><text:span text:style-name="T122">n</text:span><text:span text:style-name="T98">za e</text:span><text:span text:style-name="T142"> </text:span><text:span text:style-name="T118">t</text:span><text:span text:style-name="T98">ec- </text:span><text:span text:style-name="T122">n</text:span><text:span text:style-name="T108">o</text:span><text:span text:style-name="T98">l</text:span><text:span text:style-name="T108">o</text:span><text:span text:style-name="T122">g</text:span><text:span text:style-name="T98">ia</text:span></text:p>
          </table:table-cell>
          <table:table-cell table:style-name="Tabella1.C2" office:value-type="string">
            <text:p text:style-name="P55"><text:span text:style-name="T98">Utilizza</text:span><text:span text:style-name="T105"> </text:span><text:span text:style-name="T98">le</text:span><text:span text:style-name="T118"> s</text:span><text:span text:style-name="T122">u</text:span><text:span text:style-name="T98">e c</text:span><text:span text:style-name="T108">o</text:span><text:span text:style-name="T122">n</text:span><text:span text:style-name="T108">o</text:span><text:span text:style-name="T122">s</text:span><text:span text:style-name="T98">c</text:span><text:span text:style-name="T127">e</text:span><text:span text:style-name="T122">n</text:span><text:span text:style-name="T98">ze</text:span><text:span text:style-name="T105"> </text:span><text:span text:style-name="T139">m</text:span><text:span text:style-name="T127">a</text:span><text:span text:style-name="T98">t</text:span><text:span text:style-name="T127">e</text:span><text:span text:style-name="T139">m</text:span><text:span text:style-name="T98">ati</text:span><text:span text:style-name="T127">c</text:span><text:span text:style-name="T122">h</text:span><text:span text:style-name="T98">e</text:span><text:span text:style-name="T146"> </text:span><text:span text:style-name="T98">e</text:span><text:span text:style-name="T118"> </text:span><text:span text:style-name="T122">s</text:span><text:span text:style-name="T98">ci</text:span><text:span text:style-name="T127">e</text:span><text:span text:style-name="T122">n</text:span><text:span text:style-name="T98">t</text:span><text:span text:style-name="T118">i</text:span><text:span text:style-name="T122">f</text:span><text:span text:style-name="T98">ic</text:span><text:span text:style-name="T108">o-</text:span><text:span text:style-name="T98">tec</text:span><text:span text:style-name="T122">n</text:span><text:span text:style-name="T108">o</text:span><text:span text:style-name="T118">l</text:span><text:span text:style-name="T108">o</text:span><text:span text:style-name="T122">g</text:span><text:span text:style-name="T98">ic</text:span><text:span text:style-name="T122">h</text:span><text:span text:style-name="T98">e </text:span><text:span text:style-name="T108">p</text:span><text:span text:style-name="T98">er</text:span><text:span text:style-name="T133"> </text:span><text:span text:style-name="T98">t</text:span><text:span text:style-name="T108">ro</text:span><text:span text:style-name="T122">v</text:span><text:span text:style-name="T98">a</text:span><text:span text:style-name="T108">r</text:span><text:span text:style-name="T98">e</text:span><text:span text:style-name="T130"> </text:span><text:span text:style-name="T98">e </text:span><text:span text:style-name="T122">g</text:span><text:span text:style-name="T98">i</text:span><text:span text:style-name="T122">us</text:span><text:span text:style-name="T98">t</text:span><text:span text:style-name="T118">i</text:span><text:span text:style-name="T122">f</text:span><text:span text:style-name="T98">ica</text:span><text:span text:style-name="T108">r</text:span><text:span text:style-name="T98">e</text:span><text:span text:style-name="T153"> </text:span><text:span text:style-name="T122">s</text:span><text:span text:style-name="T108">o</text:span><text:span text:style-name="T118">l</text:span><text:span text:style-name="T122">u</text:span><text:span text:style-name="T127">z</text:span><text:span text:style-name="T98">i</text:span><text:span text:style-name="T108">o</text:span><text:span text:style-name="T122">n</text:span><text:span text:style-name="T98">i</text:span><text:span text:style-name="T146"> </text:span><text:span text:style-name="T98">a </text:span><text:span text:style-name="T108">prob</text:span><text:span text:style-name="T98">le</text:span><text:span text:style-name="T139">m</text:span><text:span text:style-name="T98">i</text:span><text:span text:style-name="T146"> </text:span><text:span text:style-name="T108">r</text:span><text:span text:style-name="T98">eali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5">
          <table:table-cell table:style-name="Tabella1.A1" office:value-type="string">
            <text:p text:style-name="P19"/>
            <text:p text:style-name="P4"/>
          </table:table-cell>
          <table:table-cell table:style-name="Tabella1.A1" office:value-type="string">
            <text:p text:style-name="P56"><text:span text:style-name="T122">C</text:span><text:span text:style-name="T103">o</text:span><text:span text:style-name="T139">m</text:span><text:span text:style-name="T108">p</text:span><text:span text:style-name="T98">et</text:span><text:span text:style-name="T127">e</text:span><text:span text:style-name="T122">n</text:span><text:span text:style-name="T98">ze</text:span><text:span text:style-name="T154"> </text:span><text:span text:style-name="T108">d</text:span><text:span text:style-name="T98">i</text:span><text:span text:style-name="T122">g</text:span><text:span text:style-name="T98">itali</text:span></text:p>
          </table:table-cell>
          <table:table-cell table:style-name="Tabella1.C2" office:value-type="string">
            <text:p text:style-name="P58"><text:span text:style-name="T98">U</text:span><text:span text:style-name="T122">s</text:span><text:span text:style-name="T98">a</text:span><text:span text:style-name="T127"> </text:span><text:span text:style-name="T98">c</text:span><text:span text:style-name="T108">o</text:span><text:span text:style-name="T98">n</text:span><text:span text:style-name="T108"> r</text:span><text:span text:style-name="T127">e</text:span><text:span text:style-name="T122">s</text:span><text:span text:style-name="T108">po</text:span><text:span text:style-name="T122">ns</text:span><text:span text:style-name="T98">a</text:span><text:span text:style-name="T108">b</text:span><text:span text:style-name="T98">ilità</text:span><text:span text:style-name="T105"> </text:span><text:span text:style-name="T98">le</text:span><text:span text:style-name="T142"> </text:span><text:span text:style-name="T98">te</text:span><text:span text:style-name="T127">c</text:span><text:span text:style-name="T108">no</text:span><text:span text:style-name="T98">l</text:span><text:span text:style-name="T108">o</text:span><text:span text:style-name="T122">g</text:span><text:span text:style-name="T98">ie</text:span><text:span text:style-name="T133"> </text:span><text:span text:style-name="T98">in</text:span><text:span text:style-name="T103"> </text:span><text:span text:style-name="T98">c</text:span><text:span text:style-name="T108">o</text:span><text:span text:style-name="T122">n</text:span><text:span text:style-name="T98">t</text:span><text:span text:style-name="T127">e</text:span><text:span text:style-name="T122">s</text:span><text:span text:style-name="T98">ti</text:span><text:span text:style-name="T122"> </text:span><text:span text:style-name="T98">c</text:span><text:span text:style-name="T103">o</text:span><text:span text:style-name="T122">m</text:span><text:span text:style-name="T108">u</text:span><text:span text:style-name="T122">n</text:span><text:span text:style-name="T98">icat</text:span><text:span text:style-name="T118">i</text:span><text:span text:style-name="T108">v</text:span><text:span text:style-name="T98">i</text:span><text:span text:style-name="T130"> </text:span><text:span text:style-name="T98">c</text:span><text:span text:style-name="T108">on</text:span><text:span text:style-name="T98">- c</text:span><text:span text:style-name="T108">r</text:span><text:span text:style-name="T98">eti</text:span><text:span text:style-name="T141"> </text:span><text:span text:style-name="T108">p</text:span><text:span text:style-name="T98">er</text:span><text:span text:style-name="T152"> </text:span><text:span text:style-name="T108">r</text:span><text:span text:style-name="T98">ice</text:span><text:span text:style-name="T108">r</text:span><text:span text:style-name="T98">ca</text:span><text:span text:style-name="T108">r</text:span><text:span text:style-name="T98">e</text:span><text:span text:style-name="T127"> </text:span><text:span text:style-name="T98">i</text:span><text:span text:style-name="T122">nf</text:span><text:span text:style-name="T108">o</text:span><text:span text:style-name="T127">r</text:span><text:span text:style-name="T139">m</text:span><text:span text:style-name="T98">azi</text:span><text:span text:style-name="T103">o</text:span><text:span text:style-name="T122">n</text:span><text:span text:style-name="T98">i e</text:span><text:span text:style-name="T121"> </text:span><text:span text:style-name="T108">p</text:span><text:span text:style-name="T98">er</text:span><text:span text:style-name="T152"> </text:span><text:span text:style-name="T98">i</text:span><text:span text:style-name="T108">n</text:span><text:span text:style-name="T98">te</text:span><text:span text:style-name="T108">r</text:span><text:span text:style-name="T98">a</text:span><text:span text:style-name="T122">g</text:span><text:span text:style-name="T98">i</text:span><text:span text:style-name="T108">r</text:span><text:span text:style-name="T98">e</text:span><text:span text:style-name="T118"> </text:span><text:span text:style-name="T98">c</text:span><text:span text:style-name="T108">o</text:span><text:span text:style-name="T98">n</text:span><text:span text:style-name="T141"> </text:span><text:span text:style-name="T127">a</text:span><text:span text:style-name="T98">lt</text:span><text:span text:style-name="T108">r</text:span><text:span text:style-name="T98">e</text:span><text:span text:style-name="T141"> </text:span><text:span text:style-name="T108">p</text:span><text:span text:style-name="T98">e</text:span><text:span text:style-name="T108">r</text:span><text:span text:style-name="T122">s</text:span><text:span text:style-name="T108">o</text:span><text:span text:style-name="T122">n</text:span><text:span text:style-name="T98">e, c</text:span><text:span text:style-name="T108">o</text:span><text:span text:style-name="T139">m</text:span><text:span text:style-name="T98">e</text:span><text:span text:style-name="T141"> </text:span><text:span text:style-name="T118">s</text:span><text:span text:style-name="T122">u</text:span><text:span text:style-name="T108">ppor</text:span><text:span text:style-name="T98">to</text:span><text:span text:style-name="T118"> </text:span><text:span text:style-name="T98">alla</text:span><text:span text:style-name="T142"> </text:span><text:span text:style-name="T98">c</text:span><text:span text:style-name="T108">r</text:span><text:span text:style-name="T98">eati</text:span><text:span text:style-name="T122">v</text:span><text:span text:style-name="T98">ità</text:span><text:span text:style-name="T141"> </text:span><text:span text:style-name="T98">e</text:span><text:span text:style-name="T136"> </text:span><text:span text:style-name="T98">alla</text:span><text:span text:style-name="T142"> </text:span><text:span text:style-name="T122">s</text:span><text:span text:style-name="T108">o</text:span><text:span text:style-name="T118">l</text:span><text:span text:style-name="T122">u</text:span><text:span text:style-name="T98">zi</text:span><text:span text:style-name="T108">o</text:span><text:span text:style-name="T122">n</text:span><text:span text:style-name="T98">e</text:span><text:span text:style-name="T118"> </text:span><text:span text:style-name="T108">d</text:span><text:span text:style-name="T98">i</text:span><text:span text:style-name="T142"> </text:span><text:span text:style-name="T108">prob</text:span><text:span text:style-name="T98">le</text:span><text:span text:style-name="T122">m</text:span><text:span text:style-name="T98">i </text:span><text:span text:style-name="T118">s</text:span><text:span text:style-name="T127">e</text:span><text:span text:style-name="T139">m</text:span><text:span text:style-name="T108">p</text:span><text:span text:style-name="T98">l</text:span><text:span text:style-name="T118">i</text:span><text:span text:style-name="T98">- ci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6">
          <table:table-cell table:style-name="Tabella1.A1" office:value-type="string">
            <text:p text:style-name="P45"><text:span text:style-name="T99">5</text:span></text:p>
          </table:table-cell>
          <table:table-cell table:style-name="Tabella1.A1" office:value-type="string">
            <text:p text:style-name="P56"><text:span text:style-name="T127">I</text:span><text:span text:style-name="T139">m</text:span><text:span text:style-name="T108">p</text:span><text:span text:style-name="T98">a</text:span><text:span text:style-name="T108">r</text:span><text:span text:style-name="T98">a</text:span><text:span text:style-name="T108">r</text:span><text:span text:style-name="T98">e</text:span><text:span text:style-name="T144"> </text:span><text:span text:style-name="T98">ad i</text:span><text:span text:style-name="T139">m</text:span><text:span text:style-name="T108">p</text:span><text:span text:style-name="T98">a</text:span><text:span text:style-name="T108">r</text:span><text:span text:style-name="T98">a</text:span><text:span text:style-name="T108">r</text:span><text:span text:style-name="T98">e</text:span></text:p>
          </table:table-cell>
          <table:table-cell table:style-name="Tabella1.C2" office:value-type="string">
            <text:p text:style-name="P59"><text:span text:style-name="T118">P</text:span><text:span text:style-name="T108">o</text:span><text:span text:style-name="T122">ss</text:span><text:span text:style-name="T98">ie</text:span><text:span text:style-name="T108">d</text:span><text:span text:style-name="T98">e</text:span><text:span text:style-name="T149"> </text:span><text:span text:style-name="T122">u</text:span><text:span text:style-name="T98">n</text:span><text:span text:style-name="T148"> </text:span><text:span text:style-name="T108">p</text:span><text:span text:style-name="T98">at</text:span><text:span text:style-name="T108">r</text:span><text:span text:style-name="T118">i</text:span><text:span text:style-name="T122">m</text:span><text:span text:style-name="T108">on</text:span><text:span text:style-name="T98">io</text:span><text:span text:style-name="T155"> </text:span><text:span text:style-name="T108">d</text:span><text:span text:style-name="T98">i</text:span><text:span text:style-name="T147"> </text:span><text:span text:style-name="T98">c</text:span><text:span text:style-name="T108">o</text:span><text:span text:style-name="T122">n</text:span><text:span text:style-name="T108">o</text:span><text:span text:style-name="T122">s</text:span><text:span text:style-name="T98">ce</text:span><text:span text:style-name="T122">n</text:span><text:span text:style-name="T98">ze</text:span><text:span text:style-name="T149"> </text:span><text:span text:style-name="T98">e</text:span><text:span text:style-name="T156"> </text:span><text:span text:style-name="T122">n</text:span><text:span text:style-name="T108">o</text:span><text:span text:style-name="T98">zi</text:span><text:span text:style-name="T108">o</text:span><text:span text:style-name="T122">n</text:span><text:span text:style-name="T98">i</text:span><text:span text:style-name="T149"> </text:span><text:span text:style-name="T108">d</text:span><text:span text:style-name="T98">i</text:span><text:span text:style-name="T147"> </text:span><text:span text:style-name="T108">b</text:span><text:span text:style-name="T98">a</text:span><text:span text:style-name="T122">s</text:span><text:span text:style-name="T98">e</text:span><text:span text:style-name="T148"> </text:span><text:span text:style-name="T127">e</text:span><text:span text:style-name="T98">d</text:span><text:span text:style-name="T157"> </text:span><text:span text:style-name="T98">è</text:span><text:span text:style-name="T157"> </text:span><text:span text:style-name="T98">in </text:span><text:span text:style-name="T122">g</text:span><text:span text:style-name="T108">r</text:span><text:span text:style-name="T98">a</text:span><text:span text:style-name="T108">d</text:span><text:span text:style-name="T98">o</text:span><text:span text:style-name="T158"> </text:span><text:span text:style-name="T108">d</text:span><text:span text:style-name="T98">i</text:span><text:span text:style-name="T159"> </text:span><text:span text:style-name="T108">r</text:span><text:span text:style-name="T98">ice</text:span><text:span text:style-name="T108">r</text:span><text:span text:style-name="T98">ca</text:span><text:span text:style-name="T108">r</text:span><text:span text:style-name="T98">e</text:span><text:span text:style-name="T117"> </text:span><text:span text:style-name="T122">nu</text:span><text:span text:style-name="T108">o</text:span><text:span text:style-name="T122">v</text:span><text:span text:style-name="T98">e</text:span><text:span text:style-name="T158"> </text:span><text:span text:style-name="T118">i</text:span><text:span text:style-name="T122">nf</text:span><text:span text:style-name="T103">o</text:span><text:span text:style-name="T127">r</text:span><text:span text:style-name="T139">m</text:span><text:span text:style-name="T98">azi</text:span><text:span text:style-name="T108">o</text:span><text:span text:style-name="T122">n</text:span><text:span text:style-name="T98">i.</text:span><text:span text:style-name="T151"> </text:span><text:span text:style-name="T98">Si</text:span><text:span text:style-name="T159"> </text:span><text:span text:style-name="T118">i</text:span><text:span text:style-name="T122">m</text:span><text:span text:style-name="T108">p</text:span><text:span text:style-name="T98">e</text:span><text:span text:style-name="T108">g</text:span><text:span text:style-name="T122">n</text:span><text:span text:style-name="T98">a</text:span><text:span text:style-name="T160"> </text:span><text:span text:style-name="T118">i</text:span><text:span text:style-name="T98">n</text:span><text:span text:style-name="T156"> </text:span><text:span text:style-name="T108">n</text:span><text:span text:style-name="T122">u</text:span><text:span text:style-name="T108">o</text:span><text:span text:style-name="T122">v</text:span><text:span text:style-name="T98">i</text:span><text:span text:style-name="T157"> </text:span><text:span text:style-name="T98">a</text:span><text:span text:style-name="T108">p</text:span><text:span text:style-name="T98">- </text:span><text:span text:style-name="T108">pr</text:span><text:span text:style-name="T98">e</text:span><text:span text:style-name="T122">n</text:span><text:span text:style-name="T108">d</text:span><text:span text:style-name="T118">i</text:span><text:span text:style-name="T139">m</text:span><text:span text:style-name="T98">e</text:span><text:span text:style-name="T108">n</text:span><text:span text:style-name="T98">ti</text:span><text:span text:style-name="T162"> </text:span><text:span text:style-name="T98">a</text:span><text:span text:style-name="T122">n</text:span><text:span text:style-name="T127">c</text:span><text:span text:style-name="T122">h</text:span><text:span text:style-name="T98">e</text:span><text:span text:style-name="T139"> </text:span><text:span text:style-name="T118">i</text:span><text:span text:style-name="T98">n </text:span><text:span text:style-name="T139">m</text:span><text:span text:style-name="T108">od</text:span><text:span text:style-name="T98">o</text:span><text:span text:style-name="T105"> </text:span><text:span text:style-name="T98">a</text:span><text:span text:style-name="T108">u</text:span><text:span text:style-name="T98">t</text:span><text:span text:style-name="T108">o</text:span><text:span text:style-name="T122">n</text:span><text:span text:style-name="T103">o</text:span><text:span text:style-name="T139">m</text:span><text:span text:style-name="T108">o</text:span><text:span text:style-name="T98">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2">
          <table:table-cell table:style-name="Tabella1.A1" office:value-type="string">
            <text:p text:style-name="P45"><text:span text:style-name="T99">6</text:span></text:p>
          </table:table-cell>
          <table:table-cell table:style-name="Tabella1.A1" office:value-type="string">
            <text:p text:style-name="P56"><text:span text:style-name="T122">C</text:span><text:span text:style-name="T103">o</text:span><text:span text:style-name="T139">m</text:span><text:span text:style-name="T108">p</text:span><text:span text:style-name="T98">et</text:span><text:span text:style-name="T127">e</text:span><text:span text:style-name="T122">n</text:span><text:span text:style-name="T98">ze</text:span><text:span text:style-name="T154"> </text:span><text:span text:style-name="T122">s</text:span><text:span text:style-name="T108">o</text:span><text:span text:style-name="T98">ciali</text:span><text:span text:style-name="T130"> </text:span><text:span text:style-name="T98">e ci</text:span><text:span text:style-name="T108">v</text:span><text:span text:style-name="T98">ic</text:span><text:span text:style-name="T122">h</text:span><text:span text:style-name="T98">e</text:span></text:p>
          </table:table-cell>
          <table:table-cell table:style-name="Tabella1.C2" office:value-type="string">
            <text:p text:style-name="P60"><text:span text:style-name="T98">Ha</text:span><text:span text:style-name="T141"> </text:span><text:span text:style-name="T98">c</text:span><text:span text:style-name="T122">u</text:span><text:span text:style-name="T108">r</text:span><text:span text:style-name="T98">a</text:span><text:span text:style-name="T142"> </text:span><text:span text:style-name="T98">e</text:span><text:span text:style-name="T136"> </text:span><text:span text:style-name="T108">r</text:span><text:span text:style-name="T98">i</text:span><text:span text:style-name="T122">s</text:span><text:span text:style-name="T108">p</text:span><text:span text:style-name="T98">etto</text:span><text:span text:style-name="T127"> </text:span><text:span text:style-name="T108">d</text:span><text:span text:style-name="T98">i</text:span><text:span text:style-name="T142"> </text:span><text:span text:style-name="T122">s</text:span><text:span text:style-name="T98">é,</text:span><text:span text:style-name="T141"> </text:span><text:span text:style-name="T108">d</text:span><text:span text:style-name="T98">e</text:span><text:span text:style-name="T122">g</text:span><text:span text:style-name="T98">li</text:span><text:span text:style-name="T141"> </text:span><text:span text:style-name="T98">alt</text:span><text:span text:style-name="T108">r</text:span><text:span text:style-name="T98">i</text:span><text:span text:style-name="T103"> </text:span><text:span text:style-name="T98">e</text:span><text:span text:style-name="T136"> </text:span><text:span text:style-name="T108">d</text:span><text:span text:style-name="T98">ell</text:span><text:span text:style-name="T122">’</text:span><text:span text:style-name="T127">a</text:span><text:span text:style-name="T139">m</text:span><text:span text:style-name="T103">b</text:span><text:span text:style-name="T98">ie</text:span><text:span text:style-name="T122">n</text:span><text:span text:style-name="T98">te. </text:span><text:span text:style-name="T122">R</text:span><text:span text:style-name="T98">i</text:span><text:span text:style-name="T122">s</text:span><text:span text:style-name="T108">p</text:span><text:span text:style-name="T98">etta</text:span><text:span text:style-name="T127"> </text:span><text:span text:style-name="T98">le</text:span><text:span text:style-name="T136"> </text:span><text:span text:style-name="T108">r</text:span><text:span text:style-name="T98">e- </text:span><text:span text:style-name="T122">g</text:span><text:span text:style-name="T108">o</text:span><text:span text:style-name="T98">le</text:span><text:span text:style-name="T103"> </text:span><text:span text:style-name="T98">c</text:span><text:span text:style-name="T108">o</text:span><text:span text:style-name="T122">n</text:span><text:span text:style-name="T108">d</text:span><text:span text:style-name="T98">i</text:span><text:span text:style-name="T122">v</text:span><text:span text:style-name="T118">i</text:span><text:span text:style-name="T122">s</text:span><text:span text:style-name="T98">e e</text:span><text:span text:style-name="T136"> </text:span><text:span text:style-name="T98">c</text:span><text:span text:style-name="T108">o</text:span><text:span text:style-name="T98">lla</text:span><text:span text:style-name="T108">bor</text:span><text:span text:style-name="T98">a </text:span><text:span text:style-name="T133">c</text:span><text:span text:style-name="T122">o</text:span><text:span text:style-name="T98">n</text:span><text:span text:style-name="T127"> </text:span><text:span text:style-name="T122">g</text:span><text:span text:style-name="T98">li</text:span><text:span text:style-name="T142"> </text:span><text:span text:style-name="T98">alt</text:span><text:span text:style-name="T108">r</text:span><text:span text:style-name="T98">i.</text:span><text:span text:style-name="T103"> </text:span><text:span text:style-name="T98">Si</text:span><text:span text:style-name="T142"> </text:span><text:span text:style-name="T118">i</text:span><text:span text:style-name="T122">m</text:span><text:span text:style-name="T108">p</text:span><text:span text:style-name="T98">e</text:span><text:span text:style-name="T108">g</text:span><text:span text:style-name="T122">n</text:span><text:span text:style-name="T98">a</text:span><text:span text:style-name="T108"> p</text:span><text:span text:style-name="T98">er</text:span><text:span text:style-name="T142"> </text:span><text:span text:style-name="T108">p</text:span><text:span text:style-name="T122">o</text:span><text:span text:style-name="T108">r</text:span><text:span text:style-name="T98">ta</text:span><text:span text:style-name="T108">r</text:span><text:span text:style-name="T98">e</text:span><text:span text:style-name="T118"> </text:span><text:span text:style-name="T98">a c</text:span><text:span text:style-name="T108">o</text:span><text:span text:style-name="T139">m</text:span><text:span text:style-name="T108">p</text:span><text:span text:style-name="T118">i</text:span><text:span text:style-name="T122">m</text:span><text:span text:style-name="T127">e</text:span><text:span text:style-name="T122">n</text:span><text:span text:style-name="T98">to</text:span><text:span text:style-name="T153"> </text:span><text:span text:style-name="T98">il</text:span><text:span text:style-name="T122"> </text:span><text:span text:style-name="T98">la</text:span><text:span text:style-name="T122">v</text:span><text:span text:style-name="T108">or</text:span><text:span text:style-name="T98">o</text:span><text:span text:style-name="T105"> </text:span><text:span text:style-name="T98">i</text:span><text:span text:style-name="T122">n</text:span><text:span text:style-name="T98">izi</text:span><text:span text:style-name="T127">a</text:span><text:span text:style-name="T98">t</text:span><text:span text:style-name="T108">o</text:span><text:span text:style-name="T98">,</text:span><text:span text:style-name="T130"> </text:span><text:span text:style-name="T108">d</text:span><text:span text:style-name="T98">a</text:span><text:span text:style-name="T122"> s</text:span><text:span text:style-name="T108">o</text:span><text:span text:style-name="T98">lo</text:span><text:span text:style-name="T122"> </text:span><text:span text:style-name="T98">o</text:span><text:span text:style-name="T108"> </text:span><text:span text:style-name="T98">i</text:span><text:span text:style-name="T122">ns</text:span><text:span text:style-name="T98">i</text:span><text:span text:style-name="T127">e</text:span><text:span text:style-name="T139">m</text:span><text:span text:style-name="T98">e</text:span><text:span text:style-name="T130"> </text:span><text:span text:style-name="T98">a</text:span><text:span text:style-name="T122">g</text:span><text:span text:style-name="T118">l</text:span><text:span text:style-name="T98">i</text:span><text:span text:style-name="T105"> </text:span><text:span text:style-name="T98">alt</text:span><text:span text:style-name="T108">r</text:span><text:span text:style-name="T98">i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2">
          <table:table-cell table:style-name="Tabella1.A1" office:value-type="string">
            <text:p text:style-name="P44"><text:span text:style-name="T99">7</text:span></text:p>
          </table:table-cell>
          <table:table-cell table:style-name="Tabella1.A1" office:value-type="string">
            <text:p text:style-name="P57"><text:span text:style-name="T98">S</text:span><text:span text:style-name="T108">p</text:span><text:span text:style-name="T98">i</text:span><text:span text:style-name="T108">r</text:span><text:span text:style-name="T98">ito</text:span><text:span text:style-name="T105"> </text:span><text:span text:style-name="T108">d</text:span><text:span text:style-name="T98">i</text:span><text:span text:style-name="T133"> </text:span><text:span text:style-name="T98">i</text:span><text:span text:style-name="T122">n</text:span><text:span text:style-name="T98">iziati</text:span><text:span text:style-name="T122">v</text:span><text:span text:style-name="T98">a</text:span><text:span text:style-name="T139"> </text:span><text:span text:style-name="T98">*</text:span></text:p>
          </table:table-cell>
          <table:table-cell table:style-name="Tabella1.C2" office:value-type="string">
            <text:p text:style-name="P61"><text:span text:style-name="T98">D</text:span><text:span text:style-name="T118">i</text:span><text:span text:style-name="T139">m</text:span><text:span text:style-name="T108">o</text:span><text:span text:style-name="T122">s</text:span><text:span text:style-name="T98">t</text:span><text:span text:style-name="T108">r</text:span><text:span text:style-name="T98">a</text:span><text:span text:style-name="T139"> </text:span><text:span text:style-name="T108">or</text:span><text:span text:style-name="T118">i</text:span><text:span text:style-name="T122">g</text:span><text:span text:style-name="T98">i</text:span><text:span text:style-name="T122">n</text:span><text:span text:style-name="T98">a</text:span><text:span text:style-name="T118">l</text:span><text:span text:style-name="T98">ità</text:span><text:span text:style-name="T130"> </text:span><text:span text:style-name="T98">e</text:span><text:span text:style-name="T118"> </text:span><text:span text:style-name="T122">s</text:span><text:span text:style-name="T108">p</text:span><text:span text:style-name="T98">i</text:span><text:span text:style-name="T108">r</text:span><text:span text:style-name="T98">ito</text:span><text:span text:style-name="T108"> d</text:span><text:span text:style-name="T98">i</text:span><text:span text:style-name="T108"> </text:span><text:span text:style-name="T98">i</text:span><text:span text:style-name="T122">n</text:span><text:span text:style-name="T98">iziat</text:span><text:span text:style-name="T118">i</text:span><text:span text:style-name="T122">v</text:span><text:span text:style-name="T98">a.</text:span><text:span text:style-name="T130"> </text:span><text:span text:style-name="T98">È</text:span><text:span text:style-name="T127"> </text:span><text:span text:style-name="T118">i</text:span><text:span text:style-name="T98">n</text:span><text:span text:style-name="T118"> </text:span><text:span text:style-name="T122">g</text:span><text:span text:style-name="T108">r</text:span><text:span text:style-name="T98">a</text:span><text:span text:style-name="T108">d</text:span><text:span text:style-name="T98">o</text:span><text:span text:style-name="T122"> </text:span><text:span text:style-name="T108">d</text:span><text:span text:style-name="T98">i</text:span><text:span text:style-name="T108"> r</text:span><text:span text:style-name="T98">e</text:span><text:span text:style-name="T133">a</text:span><text:span text:style-name="T98">lizza</text:span><text:span text:style-name="T108">r</text:span><text:span text:style-name="T98">e </text:span><text:span text:style-name="T122">s</text:span><text:span text:style-name="T127">e</text:span><text:span text:style-name="T139">m</text:span><text:span text:style-name="T108">p</text:span><text:span text:style-name="T98">lici</text:span><text:span text:style-name="T146"> </text:span><text:span text:style-name="T108">pro</text:span><text:span text:style-name="T122">g</text:span><text:span text:style-name="T98">et</text:span><text:span text:style-name="T118">t</text:span><text:span text:style-name="T98">i.</text:span><text:span text:style-name="T144"> </text:span><text:span text:style-name="T98">Si</text:span><text:span text:style-name="T133"> </text:span><text:span text:style-name="T98">a</text:span><text:span text:style-name="T118">s</text:span><text:span text:style-name="T122">s</text:span><text:span text:style-name="T108">u</text:span><text:span text:style-name="T122">m</text:span><text:span text:style-name="T98">e</text:span><text:span text:style-name="T130"> </text:span><text:span text:style-name="T98">le</text:span><text:span text:style-name="T118"> </text:span><text:span text:style-name="T108">pro</text:span><text:span text:style-name="T122">p</text:span><text:span text:style-name="T108">r</text:span><text:span text:style-name="T98">ie</text:span><text:span text:style-name="T130"> </text:span><text:span text:style-name="T108">r</text:span><text:span text:style-name="T98">e</text:span><text:span text:style-name="T122">s</text:span><text:span text:style-name="T108">po</text:span><text:span text:style-name="T122">ns</text:span><text:span text:style-name="T98">a</text:span><text:span text:style-name="T108">b</text:span><text:span text:style-name="T98">ilità,</text:span><text:span text:style-name="T163"> </text:span><text:span text:style-name="T98">c</text:span><text:span text:style-name="T122">h</text:span><text:span text:style-name="T98">ie</text:span><text:span text:style-name="T108">d</text:span><text:span text:style-name="T98">e</text:span><text:span text:style-name="T133"> </text:span><text:span text:style-name="T98">ai</text:span><text:span text:style-name="T122">u</text:span><text:span text:style-name="T98">to </text:span><text:span text:style-name="T108">q</text:span><text:span text:style-name="T122">u</text:span><text:span text:style-name="T98">a</text:span><text:span text:style-name="T122">n</text:span><text:span text:style-name="T108">d</text:span><text:span text:style-name="T98">o</text:span><text:span text:style-name="T139"> </text:span><text:span text:style-name="T122">s</text:span><text:span text:style-name="T98">i</text:span><text:span text:style-name="T122"> </text:span><text:span text:style-name="T98">t</text:span><text:span text:style-name="T108">ro</text:span><text:span text:style-name="T122">v</text:span><text:span text:style-name="T98">a</text:span><text:span text:style-name="T105"> </text:span><text:span text:style-name="T98">in</text:span><text:span text:style-name="T105"> </text:span><text:span text:style-name="T108">d</text:span><text:span text:style-name="T118">i</text:span><text:span text:style-name="T108">f</text:span><text:span text:style-name="T122">f</text:span><text:span text:style-name="T98">ic</text:span><text:span text:style-name="T108">o</text:span><text:span text:style-name="T98">ltà</text:span><text:span text:style-name="T144"> </text:span><text:span text:style-name="T98">e </text:span><text:span text:style-name="T122">s</text:span><text:span text:style-name="T98">a</text:span><text:span text:style-name="T122"> f</text:span><text:span text:style-name="T108">or</text:span><text:span text:style-name="T122">n</text:span><text:span text:style-name="T98">i</text:span><text:span text:style-name="T108">r</text:span><text:span text:style-name="T98">e</text:span><text:span text:style-name="T139"> </text:span><text:span text:style-name="T98">a</text:span><text:span text:style-name="T118">i</text:span><text:span text:style-name="T122">u</text:span><text:span text:style-name="T98">to</text:span><text:span text:style-name="T133"> </text:span><text:span text:style-name="T98">a c</text:span><text:span text:style-name="T122">h</text:span><text:span text:style-name="T98">i</text:span><text:span text:style-name="T133"> </text:span><text:span text:style-name="T98">lo c</text:span><text:span text:style-name="T122">h</text:span><text:span text:style-name="T98">ie</text:span><text:span text:style-name="T108">d</text:span><text:span text:style-name="T127">e</text:span><text:span text:style-name="T98">.</text:span></text:p>
          </table:table-cell>
          <table:table-cell table:style-name="Tabella1.C2" office:value-type="string">
            <text:p text:style-name="P5"/>
          </table:table-cell>
        </table:table-row>
        <table:table-row table:style-name="Tabella1.3">
          <table:table-cell table:style-name="Tabella1.A1" table:number-rows-spanned="3" office:value-type="string">
            <text:p text:style-name="P45"><text:span text:style-name="T99">8</text:span></text:p>
          </table:table-cell>
          <table:table-cell table:style-name="Tabella1.A1" table:number-rows-spanned="3" office:value-type="string">
            <text:p text:style-name="P50"><text:span text:style-name="T122">C</text:span><text:span text:style-name="T108">o</text:span><text:span text:style-name="T122">ns</text:span><text:span text:style-name="T98">a</text:span><text:span text:style-name="T108">p</text:span><text:span text:style-name="T127">e</text:span><text:span text:style-name="T122">v</text:span><text:span text:style-name="T108">o</text:span><text:span text:style-name="T98">lezza</text:span><text:span text:style-name="T164"> </text:span><text:span text:style-name="T98">ed <text:s/>e</text:span><text:span text:style-name="T122">s</text:span><text:span text:style-name="T108">pr</text:span><text:span text:style-name="T98">e</text:span><text:span text:style-name="T122">s</text:span><text:span text:style-name="T118">s</text:span><text:span text:style-name="T98">i</text:span><text:span text:style-name="T108">o</text:span><text:span text:style-name="T122">n</text:span><text:span text:style-name="T98">e c</text:span><text:span text:style-name="T122">u</text:span><text:span text:style-name="T98">l</text:span><text:span text:style-name="T118">t</text:span><text:span text:style-name="T122">u</text:span><text:span text:style-name="T108">r</text:span><text:span text:style-name="T98">ale</text:span></text:p>
          </table:table-cell>
          <table:table-cell table:style-name="Tabella1.C2" office:value-type="string">
            <text:p text:style-name="P52"><text:span text:style-name="T98">Si</text:span><text:span text:style-name="T165"> </text:span><text:span text:style-name="T108">or</text:span><text:span text:style-name="T98">ie</text:span><text:span text:style-name="T122">n</text:span><text:span text:style-name="T98">ta</text:span><text:span text:style-name="T164"> </text:span><text:span text:style-name="T122">n</text:span><text:span text:style-name="T127">e</text:span><text:span text:style-name="T98">llo</text:span><text:span text:style-name="T165"> </text:span><text:span text:style-name="T122">s</text:span><text:span text:style-name="T108">p</text:span><text:span text:style-name="T98">azio</text:span><text:span text:style-name="T166"> </text:span><text:span text:style-name="T98">e</text:span><text:span text:style-name="T167"> </text:span><text:span text:style-name="T122">n</text:span><text:span text:style-name="T98">el</text:span><text:span text:style-name="T168"> </text:span><text:span text:style-name="T98">t</text:span><text:span text:style-name="T127">e</text:span><text:span text:style-name="T139">m</text:span><text:span text:style-name="T108">po</text:span><text:span text:style-name="T98">,</text:span><text:span text:style-name="T164"> </text:span><text:span text:style-name="T108">o</text:span><text:span text:style-name="T122">ss</text:span><text:span text:style-name="T98">e</text:span><text:span text:style-name="T108">r</text:span><text:span text:style-name="T122">v</text:span><text:span text:style-name="T127">a</text:span><text:span text:style-name="T122">n</text:span><text:span text:style-name="T108">d</text:span><text:span text:style-name="T98">o</text:span><text:span text:style-name="T137"> </text:span><text:span text:style-name="T98">e</text:span><text:span text:style-name="T167"> </text:span><text:span text:style-name="T108">d</text:span><text:span text:style-name="T98">e</text:span><text:span text:style-name="T122">s</text:span><text:span text:style-name="T98">c</text:span><text:span text:style-name="T108">r</text:span><text:span text:style-name="T98">i</text:span><text:span text:style-name="T122">v</text:span><text:span text:style-name="T98">e</text:span><text:span text:style-name="T122">n</text:span><text:span text:style-name="T108">d</text:span><text:span text:style-name="T98">o </text:span><text:span text:style-name="T127">a</text:span><text:span text:style-name="T139">m</text:span><text:span text:style-name="T108">b</text:span><text:span text:style-name="T98">ie</text:span><text:span text:style-name="T122">n</text:span><text:span text:style-name="T118">t</text:span><text:span text:style-name="T98">i,</text:span><text:span text:style-name="T146"> </text:span><text:span text:style-name="T122">f</text:span><text:span text:style-name="T98">atti,</text:span><text:span text:style-name="T122"> f</text:span><text:span text:style-name="T127">e</text:span><text:span text:style-name="T122">n</text:span><text:span text:style-name="T103">o</text:span><text:span text:style-name="T139">m</text:span><text:span text:style-name="T127">e</text:span><text:span text:style-name="T122">n</text:span><text:span text:style-name="T98">i</text:span><text:span text:style-name="T153"> </text:span><text:span text:style-name="T98">e </text:span><text:span text:style-name="T108">prod</text:span><text:span text:style-name="T122">u</text:span><text:span text:style-name="T98">zi</text:span><text:span text:style-name="T108">o</text:span><text:span text:style-name="T122">n</text:span><text:span text:style-name="T98">i</text:span><text:span text:style-name="T154"> </text:span><text:span text:style-name="T98">a</text:span><text:span text:style-name="T108">r</text:span><text:span text:style-name="T98">ti</text:span><text:span text:style-name="T122">s</text:span><text:span text:style-name="T118">t</text:span><text:span text:style-name="T98">ic</text:span><text:span text:style-name="T122">h</text:span><text:span text:style-name="T98">e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10">
          <table:covered-table-cell/>
          <table:covered-table-cell/>
          <table:table-cell table:style-name="Tabella1.C2" office:value-type="string">
            <text:p text:style-name="P62"><text:span text:style-name="T122">R</text:span><text:span text:style-name="T98">ic</text:span><text:span text:style-name="T108">o</text:span><text:span text:style-name="T122">n</text:span><text:span text:style-name="T108">o</text:span><text:span text:style-name="T122">s</text:span><text:span text:style-name="T98">ce</text:span><text:span text:style-name="T126"> </text:span><text:span text:style-name="T98">le</text:span><text:span text:style-name="T155"> </text:span><text:span text:style-name="T108">d</text:span><text:span text:style-name="T98">i</text:span><text:span text:style-name="T122">v</text:span><text:span text:style-name="T98">e</text:span><text:span text:style-name="T108">r</text:span><text:span text:style-name="T122">s</text:span><text:span text:style-name="T98">e</text:span><text:span text:style-name="T135"> </text:span><text:span text:style-name="T98">i</text:span><text:span text:style-name="T108">d</text:span><text:span text:style-name="T98">e</text:span><text:span text:style-name="T108">n</text:span><text:span text:style-name="T98">tità,</text:span><text:span text:style-name="T169"> </text:span><text:span text:style-name="T98">le</text:span><text:span text:style-name="T155"> </text:span><text:span text:style-name="T98">t</text:span><text:span text:style-name="T108">r</text:span><text:span text:style-name="T98">a</text:span><text:span text:style-name="T108">d</text:span><text:span text:style-name="T98">izi</text:span><text:span text:style-name="T108">o</text:span><text:span text:style-name="T122">n</text:span><text:span text:style-name="T98">i</text:span><text:span text:style-name="T121"> </text:span><text:span text:style-name="T98">c</text:span><text:span text:style-name="T122">u</text:span><text:span text:style-name="T98">lt</text:span><text:span text:style-name="T122">u</text:span><text:span text:style-name="T108">r</text:span><text:span text:style-name="T98">ali</text:span><text:span text:style-name="T126"> </text:span><text:span text:style-name="T98">e</text:span><text:span text:style-name="T155"> </text:span><text:span text:style-name="T108">r</text:span><text:span text:style-name="T98">eli</text:span><text:span text:style-name="T122">g</text:span><text:span text:style-name="T118">i</text:span><text:span text:style-name="T108">o</text:span><text:span text:style-name="T122">s</text:span><text:span text:style-name="T98">e</text:span><text:span text:style-name="T170"> </text:span><text:span text:style-name="T98">in </text:span><text:span text:style-name="T122">u</text:span><text:span text:style-name="T108">n</text:span><text:span text:style-name="T122">’</text:span><text:span text:style-name="T108">o</text:span><text:span text:style-name="T98">ttica</text:span><text:span text:style-name="T144"> </text:span><text:span text:style-name="T108">d</text:span><text:span text:style-name="T98">i</text:span><text:span text:style-name="T133"> </text:span><text:span text:style-name="T108">d</text:span><text:span text:style-name="T98">ial</text:span><text:span text:style-name="T108">o</text:span><text:span text:style-name="T122">g</text:span><text:span text:style-name="T98">o</text:span><text:span text:style-name="T139"> </text:span><text:span text:style-name="T98">e </text:span><text:span text:style-name="T108">d</text:span><text:span text:style-name="T98">i</text:span><text:span text:style-name="T133"> </text:span><text:span text:style-name="T108">r</text:span><text:span text:style-name="T98">i</text:span><text:span text:style-name="T122">s</text:span><text:span text:style-name="T108">p</text:span><text:span text:style-name="T98">etto</text:span><text:span text:style-name="T139"> </text:span><text:span text:style-name="T108">r</text:span><text:span text:style-name="T98">eci</text:span><text:span text:style-name="T108">pro</text:span><text:span text:style-name="T133">c</text:span><text:span text:style-name="T108">o</text:span><text:span text:style-name="T98">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6">
          <table:covered-table-cell/>
          <table:covered-table-cell/>
          <table:table-cell table:style-name="Tabella1.C2" office:value-type="string">
            <text:p text:style-name="P53"><text:span text:style-name="T108">I</text:span><text:span text:style-name="T98">n</text:span><text:span text:style-name="T103"> </text:span><text:span text:style-name="T108">r</text:span><text:span text:style-name="T98">elazi</text:span><text:span text:style-name="T108">o</text:span><text:span text:style-name="T122">n</text:span><text:span text:style-name="T98">e</text:span><text:span text:style-name="T118"> </text:span><text:span text:style-name="T98">alle</text:span><text:span text:style-name="T127"> </text:span><text:span text:style-name="T108">propr</text:span><text:span text:style-name="T98">ie</text:span><text:span text:style-name="T108"> po</text:span><text:span text:style-name="T98">te</text:span><text:span text:style-name="T122">n</text:span><text:span text:style-name="T98">zialità e</text:span><text:span text:style-name="T142"> </text:span><text:span text:style-name="T98">al</text:span><text:span text:style-name="T136"> </text:span><text:span text:style-name="T108">propr</text:span><text:span text:style-name="T98">io</text:span><text:span text:style-name="T108"> </text:span><text:span text:style-name="T98">tale</text:span><text:span text:style-name="T122">n</text:span><text:span text:style-name="T98">to</text:span><text:span text:style-name="T118"> </text:span><text:span text:style-name="T122">s</text:span><text:span text:style-name="T98">i</text:span><text:span text:style-name="T136"> </text:span><text:span text:style-name="T98">e</text:span><text:span text:style-name="T122">s</text:span><text:span text:style-name="T108">pr</text:span><text:span text:style-name="T98">i- </text:span><text:span text:style-name="T122">m</text:span><text:span text:style-name="T98">e</text:span><text:span text:style-name="T136"> </text:span><text:span text:style-name="T122">n</text:span><text:span text:style-name="T127">e</text:span><text:span text:style-name="T122">g</text:span><text:span text:style-name="T98">li</text:span><text:span text:style-name="T118"> </text:span><text:span text:style-name="T127">a</text:span><text:span text:style-name="T122">m</text:span><text:span text:style-name="T108">b</text:span><text:span text:style-name="T98">iti</text:span><text:span text:style-name="T103"> </text:span><text:span text:style-name="T98">c</text:span><text:span text:style-name="T122">h</text:span><text:span text:style-name="T98">e</text:span><text:span text:style-name="T141"> </text:span><text:span text:style-name="T108">g</text:span><text:span text:style-name="T98">li</text:span><text:span text:style-name="T136"> </text:span><text:span text:style-name="T122">s</text:span><text:span text:style-name="T108">on</text:span><text:span text:style-name="T98">o</text:span><text:span text:style-name="T103"> </text:span><text:span text:style-name="T108">p</text:span><text:span text:style-name="T98">iù</text:span><text:span text:style-name="T118"> </text:span><text:span text:style-name="T98">c</text:span><text:span text:style-name="T108">on</text:span><text:span text:style-name="T122">g</text:span><text:span text:style-name="T127">e</text:span><text:span text:style-name="T122">n</text:span><text:span text:style-name="T98">iali:</text:span><text:span text:style-name="T118"> </text:span><text:span text:style-name="T139">m</text:span><text:span text:style-name="T108">o</text:span><text:span text:style-name="T98">t</text:span><text:span text:style-name="T108">or</text:span><text:span text:style-name="T98">i,</text:span><text:span text:style-name="T108"> </text:span><text:span text:style-name="T98">a</text:span><text:span text:style-name="T108">r</text:span><text:span text:style-name="T98">t</text:span><text:span text:style-name="T118">i</text:span><text:span text:style-name="T122">s</text:span><text:span text:style-name="T98">tici e </text:span><text:span text:style-name="T122">m</text:span><text:span text:style-name="T108">u</text:span><text:span text:style-name="T122">s</text:span><text:span text:style-name="T98">icali.</text:span></text:p>
          </table:table-cell>
          <table:table-cell table:style-name="Tabella1.C2" office:value-type="string">
            <text:p text:style-name="P6"/>
          </table:table-cell>
        </table:table-row>
        <table:table-row table:style-name="Tabella1.12">
          <table:table-cell table:style-name="Tabella1.A1" office:value-type="string">
            <text:p text:style-name="P45"><text:span text:style-name="T99">9</text:span></text:p>
          </table:table-cell>
          <table:table-cell table:style-name="Tabella1.A1" table:number-columns-spanned="3" office:value-type="string">
            <text:p text:style-name="P63"><text:span text:style-name="T108">L</text:span><text:span text:style-name="T122">’</text:span><text:span text:style-name="T98">al</text:span><text:span text:style-name="T108">un</text:span><text:span text:style-name="T122">n</text:span><text:span text:style-name="T108">o</text:span><text:span text:style-name="T98">/a</text:span><text:span text:style-name="T153"> </text:span><text:span text:style-name="T122">h</text:span><text:span text:style-name="T98">a</text:span><text:span text:style-name="T122"> </text:span><text:span text:style-name="T118">i</text:span><text:span text:style-name="T122">n</text:span><text:span text:style-name="T108">o</text:span><text:span text:style-name="T98">lt</text:span><text:span text:style-name="T108">r</text:span><text:span text:style-name="T98">e</text:span><text:span text:style-name="T133"> </text:span><text:span text:style-name="T139">m</text:span><text:span text:style-name="T108">o</text:span><text:span text:style-name="T122">s</text:span><text:span text:style-name="T98">t</text:span><text:span text:style-name="T108">r</text:span><text:span text:style-name="T98">ato</text:span><text:span text:style-name="T105"> </text:span><text:span text:style-name="T122">s</text:span><text:span text:style-name="T98">i</text:span><text:span text:style-name="T108">g</text:span><text:span text:style-name="T122">n</text:span><text:span text:style-name="T118">i</text:span><text:span text:style-name="T122">f</text:span><text:span text:style-name="T98">icat</text:span><text:span text:style-name="T118">i</text:span><text:span text:style-name="T122">v</text:span><text:span text:style-name="T98">e</text:span><text:span text:style-name="T154"> </text:span><text:span text:style-name="T98">c</text:span><text:span text:style-name="T103">o</text:span><text:span text:style-name="T139">m</text:span><text:span text:style-name="T108">p</text:span><text:span text:style-name="T98">et</text:span><text:span text:style-name="T127">e</text:span><text:span text:style-name="T122">n</text:span><text:span text:style-name="T98">ze</text:span><text:span text:style-name="T154"> </text:span><text:span text:style-name="T122">n</text:span><text:span text:style-name="T98">el</text:span><text:span text:style-name="T118">l</text:span><text:span text:style-name="T98">o</text:span><text:span text:style-name="T133"> </text:span><text:span text:style-name="T122">sv</text:span><text:span text:style-name="T108">o</text:span><text:span text:style-name="T98">l</text:span><text:span text:style-name="T122">g</text:span><text:span text:style-name="T118">i</text:span><text:span text:style-name="T122">m</text:span><text:span text:style-name="T127">e</text:span><text:span text:style-name="T122">n</text:span><text:span text:style-name="T98">to</text:span><text:span text:style-name="T153"> </text:span><text:span text:style-name="T108">d</text:span><text:span text:style-name="T98">i</text:span><text:span text:style-name="T133"> </text:span><text:span text:style-name="T98">atti</text:span><text:span text:style-name="T122">v</text:span><text:span text:style-name="T98">ità</text:span><text:span text:style-name="T105"> </text:span><text:span text:style-name="T122">s</text:span><text:span text:style-name="T98">c</text:span><text:span text:style-name="T108">o</text:span><text:span text:style-name="T98">l</text:span><text:span text:style-name="T127">a</text:span><text:span text:style-name="T122">s</text:span><text:span text:style-name="T98">tic</text:span><text:span text:style-name="T122">h</text:span><text:span text:style-name="T98">e</text:span><text:span text:style-name="T153"> </text:span><text:span text:style-name="T98">e/o </text:span><text:span text:style-name="T127">e</text:span><text:span text:style-name="T122">x</text:span><text:span text:style-name="T98">t</text:span><text:span text:style-name="T108">r</text:span><text:span text:style-name="T98">a</text:span><text:span text:style-name="T122">s</text:span><text:span text:style-name="T98">c</text:span><text:span text:style-name="T108">o</text:span><text:span text:style-name="T98">la</text:span><text:span text:style-name="T122">s</text:span><text:span text:style-name="T98">t</text:span><text:span text:style-name="T118">i</text:span><text:span text:style-name="T98">- c</text:span><text:span text:style-name="T122">h</text:span><text:span text:style-name="T98">e,</text:span><text:span text:style-name="T133"> </text:span><text:span text:style-name="T108">r</text:span><text:span text:style-name="T98">elati</text:span><text:span text:style-name="T122">v</text:span><text:span text:style-name="T127">a</text:span><text:span text:style-name="T122">m</text:span><text:span text:style-name="T127">e</text:span><text:span text:style-name="T122">n</text:span><text:span text:style-name="T98">te</text:span><text:span text:style-name="T162"> </text:span><text:span text:style-name="T98">a:</text:span></text:p>
            <text:p text:style-name="P25"/>
            <text:p text:style-name="P56"><text:span text:style-name="T108">...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</text:span><text:span text:style-name="T133">.</text:span><text:span text:style-name="T108">...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</text:span><text:span text:style-name="T133">.</text:span><text:span text:style-name="T108">...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</text:span><text:span text:style-name="T133">.</text:span><text:span text:style-name="T108">...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....</text:span><text:span text:style-name="T133">.</text:span><text:span text:style-name="T108">.</text:span><text:span text:style-name="T98">.</text:span></text:p>
          </table:table-cell>
          <table:covered-table-cell/>
          <table:covered-table-cell/>
        </table:table-row>
      </table:table>
      <text:p text:style-name="P64"><text:span text:style-name="T172">*</text:span><text:span text:style-name="T134"> </text:span><text:span text:style-name="T114">S</text:span><text:span text:style-name="T172">e</text:span><text:span text:style-name="T114">n</text:span><text:span text:style-name="T125">s</text:span><text:span text:style-name="T172">e</text:span><text:span text:style-name="T174"> </text:span><text:span text:style-name="T115">o</text:span><text:span text:style-name="T173">f</text:span><text:span text:style-name="T143"> </text:span><text:span text:style-name="T172">i</text:span><text:span text:style-name="T114">n</text:span><text:span text:style-name="T172">iti</text:span><text:span text:style-name="T114">a</text:span><text:span text:style-name="T172">tive</text:span><text:span text:style-name="T145"> </text:span><text:span text:style-name="T114">an</text:span><text:span text:style-name="T172">d</text:span><text:span text:style-name="T171"> </text:span><text:span text:style-name="T134">e</text:span><text:span text:style-name="T114">n</text:span><text:span text:style-name="T172">t</text:span><text:span text:style-name="T125">r</text:span><text:span text:style-name="T172">e</text:span><text:span text:style-name="T114">p</text:span><text:span text:style-name="T125">r</text:span><text:span text:style-name="T172">e</text:span><text:span text:style-name="T114">n</text:span><text:span text:style-name="T172">e</text:span><text:span text:style-name="T114">u</text:span><text:span text:style-name="T125">rs</text:span><text:span text:style-name="T114">h</text:span><text:span text:style-name="T172">ip</text:span><text:span text:style-name="T161"> </text:span><text:span text:style-name="T125">n</text:span><text:span text:style-name="T172">ella</text:span><text:span text:style-name="T107"> </text:span><text:span text:style-name="T125">R</text:span><text:span text:style-name="T172">acc</text:span><text:span text:style-name="T104">o</text:span><text:span text:style-name="T140">m</text:span><text:span text:style-name="T129">a</text:span><text:span text:style-name="T125">n</text:span><text:span text:style-name="T104">d</text:span><text:span text:style-name="T172">azi</text:span><text:span text:style-name="T114">o</text:span><text:span text:style-name="T125">n</text:span><text:span text:style-name="T172">e</text:span><text:span text:style-name="T175"> </text:span><text:span text:style-name="T172">e</text:span><text:span text:style-name="T125">u</text:span><text:span text:style-name="T114">rop</text:span><text:span text:style-name="T172">ea</text:span><text:span text:style-name="T132"> </text:span><text:span text:style-name="T172">e </text:span><text:span text:style-name="T114">d</text:span><text:span text:style-name="T172">el</text:span><text:span text:style-name="T134"> </text:span><text:span text:style-name="T125">C</text:span><text:span text:style-name="T114">o</text:span><text:span text:style-name="T125">ns</text:span><text:span text:style-name="T120">i</text:span><text:span text:style-name="T125">g</text:span><text:span text:style-name="T172">l</text:span><text:span text:style-name="T120">i</text:span><text:span text:style-name="T172">o</text:span><text:span text:style-name="T145"> </text:span><text:span text:style-name="T114">d</text:span><text:span text:style-name="T172">el</text:span><text:span text:style-name="T134"> </text:span><text:span text:style-name="T125">1</text:span><text:span text:style-name="T172">8 </text:span><text:span text:style-name="T114">d</text:span><text:span text:style-name="T172">ice</text:span><text:span text:style-name="T140">m</text:span><text:span text:style-name="T114">br</text:span><text:span text:style-name="T172">e</text:span><text:span text:style-name="T145"> </text:span><text:span text:style-name="T114">200</text:span><text:span text:style-name="T172">6</text:span></text:p>
      <text:p text:style-name="P26"/>
      <text:p text:style-name="P65"><draw:custom-shape text:anchor-type="char" draw:z-index="4" draw:style-name="gr4" draw:text-style-name="P73" svg:width="4.943cm" svg:height="0.036cm" svg:x="12.547cm" svg:y="1.185cm"><text:p/><draw:enhanced-geometry svg:viewBox="0 0 2802 20" draw:type="non-primitive" draw:enhanced-path="M 0 0 A L 2801 0 A N"/></draw:custom-shape><text:span text:style-name="T210">Data</text:span><text:span text:style-name="T211"> </text:span><text:span text:style-name="T210">……</text:span><text:span text:style-name="T212">…</text:span><text:span text:style-name="T210">……</text:span><text:span text:style-name="T212">…</text:span><text:span text:style-name="T210">……</text:span><text:span text:style-name="T213">.</text:span><text:span text:style-name="T210">.<text:tab/></text:span><text:span text:style-name="T213">I</text:span><text:span text:style-name="T210">l</text:span><text:span text:style-name="T214"> </text:span><text:span text:style-name="T210">Di</text:span><text:span text:style-name="T213">r</text:span><text:span text:style-name="T210">i</text:span><text:span text:style-name="T214">g</text:span><text:span text:style-name="T210">e</text:span><text:span text:style-name="T214">n</text:span><text:span text:style-name="T210">te</text:span><text:span text:style-name="T215"> </text:span><text:span text:style-name="T210">Sc</text:span><text:span text:style-name="T213">o</text:span><text:span text:style-name="T210">la</text:span><text:span text:style-name="T214">s</text:span><text:span text:style-name="T210">tico</text:span></text:p>
      <text:p text:style-name="P1"/>
      <text:p text:style-name="P1"/>
      <text:p text:style-name="P1"/>
      <text:p text:style-name="P1"/>
      <text:p text:style-name="P27"/>
      <text:p text:style-name="P66"><text:span text:style-name="T176">(1</text:span><text:span text:style-name="T182">)</text:span><text:span text:style-name="T184"> L</text:span><text:span text:style-name="T176">i</text:span><text:span text:style-name="T184">v</text:span><text:span text:style-name="T176">e</text:span><text:span text:style-name="T188">l</text:span><text:span text:style-name="T176">l</text:span><text:span text:style-name="T182">o<text:tab/></text:span><text:span text:style-name="T189"> </text:span><text:span text:style-name="T177">I</text:span><text:span text:style-name="T185">nd</text:span><text:span text:style-name="T177">ic</text:span><text:span text:style-name="T185">a</text:span><text:span text:style-name="T177">t</text:span><text:span text:style-name="T185">o</text:span><text:span text:style-name="T177">r</text:span><text:span text:style-name="T183">i</text:span><text:span text:style-name="T177"> es</text:span><text:span text:style-name="T186">p</text:span><text:span text:style-name="T176">l</text:span><text:span text:style-name="T188">i</text:span><text:span text:style-name="T184">c</text:span><text:span text:style-name="T178">a</text:span><text:span text:style-name="T179">t</text:span><text:span text:style-name="T176">i</text:span><text:span text:style-name="T184">v</text:span><text:span text:style-name="T182">i</text:span></text:p>
      <text:p text:style-name="P68"><draw:custom-shape text:anchor-type="char" draw:z-index="3" draw:style-name="gr3" draw:text-style-name="P73" svg:width="17.222cm" svg:height="0.036cm" svg:x="1.612cm" svg:y="0.014cm"><text:p/><draw:enhanced-geometry svg:viewBox="0 0 9763 20" draw:type="non-primitive" draw:enhanced-path="M 0 0 A L 9763 0 A N"/></draw:custom-shape><text:span text:style-name="T182">A</text:span><text:span text:style-name="T190"> </text:span><text:span text:style-name="T182">–</text:span><text:span text:style-name="T191"> </text:span><text:span text:style-name="T184">Av</text:span><text:span text:style-name="T176">a</text:span><text:span text:style-name="T184">n</text:span><text:span text:style-name="T176">z</text:span><text:span text:style-name="T184">a</text:span><text:span text:style-name="T176">t</text:span><text:span text:style-name="T182">o<text:tab/></text:span><text:span text:style-name="T216">L</text:span><text:span text:style-name="T217">’al</text:span><text:span text:style-name="T216">unno</text:span><text:span text:style-name="T217">/</text:span><text:span text:style-name="T218">a</text:span><text:span text:style-name="T219"> </text:span><text:span text:style-name="T217">s</text:span><text:span text:style-name="T220">v</text:span><text:span text:style-name="T216">o</text:span><text:span text:style-name="T217">lg</text:span><text:span text:style-name="T218">e</text:span><text:span text:style-name="T221"> </text:span><text:span text:style-name="T217">co</text:span><text:span text:style-name="T222">m</text:span><text:span text:style-name="T217">pit</text:span><text:span text:style-name="T218">i</text:span><text:span text:style-name="T223"> </text:span><text:span text:style-name="T218">e</text:span><text:span text:style-name="T221"> </text:span><text:span text:style-name="T217">r</text:span><text:span text:style-name="T224">i</text:span><text:span text:style-name="T217">s</text:span><text:span text:style-name="T216">o</text:span><text:span text:style-name="T217">l</text:span><text:span text:style-name="T216">v</text:span><text:span text:style-name="T218">e</text:span><text:span text:style-name="T221"> </text:span><text:span text:style-name="T217">pr</text:span><text:span text:style-name="T216">o</text:span><text:span text:style-name="T217">bl</text:span><text:span text:style-name="T216">e</text:span><text:span text:style-name="T222">m</text:span><text:span text:style-name="T218">i</text:span><text:span text:style-name="T223"> </text:span><text:span text:style-name="T217">c</text:span><text:span text:style-name="T216">o</text:span><text:span text:style-name="T222">m</text:span><text:span text:style-name="T217">pl</text:span><text:span text:style-name="T216">e</text:span><text:span text:style-name="T217">ssi</text:span><text:span text:style-name="T218">,</text:span><text:span text:style-name="T223"> </text:span><text:span text:style-name="T222">m</text:span><text:span text:style-name="T216">o</text:span><text:span text:style-name="T217">stra</text:span><text:span text:style-name="T216">nd</text:span><text:span text:style-name="T218">o</text:span><text:span text:style-name="T221"> </text:span><text:span text:style-name="T217">pa</text:span><text:span text:style-name="T216">d</text:span><text:span text:style-name="T217">r</text:span><text:span text:style-name="T216">on</text:span><text:span text:style-name="T217">a</text:span><text:span text:style-name="T216">nz</text:span><text:span text:style-name="T218">a</text:span><text:span text:style-name="T219"> </text:span><text:span text:style-name="T216">ne</text:span><text:span text:style-name="T217">ll’</text:span><text:span text:style-name="T216">u</text:span><text:span text:style-name="T217">s</text:span><text:span text:style-name="T218">o</text:span><text:span text:style-name="T221"> </text:span><text:span text:style-name="T216">de</text:span><text:span text:style-name="T217">ll</text:span><text:span text:style-name="T218">e</text:span><text:span text:style-name="T221"> </text:span><text:span text:style-name="T217">c</text:span><text:span text:style-name="T216">ono</text:span><text:span text:style-name="T217">sc</text:span><text:span text:style-name="T216">en</text:span><text:span text:style-name="T217">z</text:span><text:span text:style-name="T218">e</text:span><text:span text:style-name="T221"> </text:span><text:span text:style-name="T218">e</text:span><text:span text:style-name="T221"> </text:span><text:span text:style-name="T217">d</text:span><text:span text:style-name="T216">e</text:span><text:span text:style-name="T217">ll</text:span><text:span text:style-name="T218">e </text:span><text:span text:style-name="T176">ab</text:span><text:span text:style-name="T188">i</text:span><text:span text:style-name="T176">li</text:span><text:span text:style-name="T188">t</text:span><text:span text:style-name="T176">à</text:span><text:span text:style-name="T182">;</text:span><text:span text:style-name="T184"> p</text:span><text:span text:style-name="T176">r</text:span><text:span text:style-name="T184">o</text:span><text:span text:style-name="T176">p</text:span><text:span text:style-name="T184">on</text:span><text:span text:style-name="T182">e</text:span><text:span text:style-name="T184"> </text:span><text:span text:style-name="T182">e</text:span><text:span text:style-name="T184"> </text:span><text:span text:style-name="T176">s</text:span><text:span text:style-name="T184">o</text:span><text:span text:style-name="T176">sti</text:span><text:span text:style-name="T184">en</text:span><text:span text:style-name="T182">e</text:span><text:span text:style-name="T184"> </text:span><text:span text:style-name="T176">l</text:span><text:span text:style-name="T182">e</text:span><text:span text:style-name="T184"> </text:span><text:span text:style-name="T176">pr</text:span><text:span text:style-name="T184">o</text:span><text:span text:style-name="T176">p</text:span><text:span text:style-name="T188">ri</text:span><text:span text:style-name="T182">e</text:span><text:span text:style-name="T184"> o</text:span><text:span text:style-name="T176">pi</text:span><text:span text:style-name="T184">n</text:span><text:span text:style-name="T176">i</text:span><text:span text:style-name="T184">on</text:span><text:span text:style-name="T182">i</text:span><text:span text:style-name="T176"> </text:span><text:span text:style-name="T182">e</text:span><text:span text:style-name="T184"> </text:span><text:span text:style-name="T176">ass</text:span><text:span text:style-name="T184">u</text:span><text:span text:style-name="T192">m</text:span><text:span text:style-name="T182">e</text:span><text:span text:style-name="T184"> </text:span><text:span text:style-name="T176">i</text:span><text:span text:style-name="T182">n m</text:span><text:span text:style-name="T184">o</text:span><text:span text:style-name="T176">d</text:span><text:span text:style-name="T182">o </text:span><text:span text:style-name="T176">r</text:span><text:span text:style-name="T184">e</text:span><text:span text:style-name="T176">sp</text:span><text:span text:style-name="T184">on</text:span><text:span text:style-name="T176">s</text:span><text:span text:style-name="T184">a</text:span><text:span text:style-name="T176">bil</text:span><text:span text:style-name="T182">e</text:span><text:span text:style-name="T184"> de</text:span><text:span text:style-name="T176">c</text:span><text:span text:style-name="T188">i</text:span><text:span text:style-name="T176">si</text:span><text:span text:style-name="T184">on</text:span><text:span text:style-name="T182">i</text:span><text:span text:style-name="T176"> c</text:span><text:span text:style-name="T184">on</text:span><text:span text:style-name="T176">s</text:span><text:span text:style-name="T184">a</text:span><text:span text:style-name="T176">p</text:span><text:span text:style-name="T184">e</text:span><text:span text:style-name="T193">v</text:span><text:span text:style-name="T184">o</text:span><text:span text:style-name="T176">li</text:span><text:span text:style-name="T182">.</text:span></text:p>
      <text:p text:style-name="P69"><text:span text:style-name="T182">B –</text:span><text:span text:style-name="T191"> </text:span><text:span text:style-name="T176">I</text:span><text:span text:style-name="T184">n</text:span><text:span text:style-name="T188">t</text:span><text:span text:style-name="T176">e</text:span><text:span text:style-name="T184">r</text:span><text:span text:style-name="T191">m</text:span><text:span text:style-name="T184">ed</text:span><text:span text:style-name="T176">i</text:span><text:span text:style-name="T182">o<text:tab/></text:span><text:span text:style-name="T194"> </text:span><text:span text:style-name="T184">L</text:span><text:span text:style-name="T176">’al</text:span><text:span text:style-name="T184">unno</text:span><text:span text:style-name="T176">/</text:span><text:span text:style-name="T182">a</text:span><text:span text:style-name="T195"> </text:span><text:span text:style-name="T176">s</text:span><text:span text:style-name="T184">vo</text:span><text:span text:style-name="T176">l</text:span><text:span text:style-name="T184">g</text:span><text:span text:style-name="T182">e</text:span><text:span text:style-name="T191"> </text:span><text:span text:style-name="T176">co</text:span><text:span text:style-name="T192">m</text:span><text:span text:style-name="T176">pit</text:span><text:span text:style-name="T182">i</text:span><text:span text:style-name="T195"> </text:span><text:span text:style-name="T182">e</text:span><text:span text:style-name="T191"> </text:span><text:span text:style-name="T176">ris</text:span><text:span text:style-name="T184">o</text:span><text:span text:style-name="T176">l</text:span><text:span text:style-name="T184">v</text:span><text:span text:style-name="T182">e</text:span><text:span text:style-name="T195"> </text:span><text:span text:style-name="T176">pr</text:span><text:span text:style-name="T184">o</text:span><text:span text:style-name="T176">bl</text:span><text:span text:style-name="T184">e</text:span><text:span text:style-name="T192">m</text:span><text:span text:style-name="T182">i</text:span><text:span text:style-name="T195"> </text:span><text:span text:style-name="T176">i</text:span><text:span text:style-name="T182">n</text:span><text:span text:style-name="T191"> </text:span><text:span text:style-name="T176">sit</text:span><text:span text:style-name="T184">u</text:span><text:span text:style-name="T176">azi</text:span><text:span text:style-name="T184">on</text:span><text:span text:style-name="T182">i</text:span><text:span text:style-name="T195"> </text:span><text:span text:style-name="T184">nu</text:span><text:span text:style-name="T176">o</text:span><text:span text:style-name="T184">ve</text:span><text:span text:style-name="T182">,</text:span><text:span text:style-name="T195"> </text:span><text:span text:style-name="T176">co</text:span><text:span text:style-name="T182">m</text:span><text:span text:style-name="T176">pi</text:span><text:span text:style-name="T182">e</text:span><text:span text:style-name="T191"> </text:span><text:span text:style-name="T176">sc</text:span><text:span text:style-name="T184">e</text:span><text:span text:style-name="T176">lt</text:span><text:span text:style-name="T182">e</text:span><text:span text:style-name="T191"> </text:span><text:span text:style-name="T176">c</text:span><text:span text:style-name="T184">on</text:span><text:span text:style-name="T176">s</text:span><text:span text:style-name="T184">a</text:span><text:span text:style-name="T176">p</text:span><text:span text:style-name="T184">e</text:span><text:span text:style-name="T193">v</text:span><text:span text:style-name="T184">o</text:span><text:span text:style-name="T176">li</text:span><text:span text:style-name="T182">,</text:span><text:span text:style-name="T196"> </text:span><text:span text:style-name="T192">m</text:span><text:span text:style-name="T184">o</text:span><text:span text:style-name="T176">stra</text:span><text:span text:style-name="T184">nd</text:span><text:span text:style-name="T182">o</text:span><text:span text:style-name="T195"> </text:span><text:span text:style-name="T176">d</text:span><text:span text:style-name="T182">i</text:span><text:span text:style-name="T195"> </text:span><text:span text:style-name="T176">s</text:span><text:span text:style-name="T184">a</text:span><text:span text:style-name="T176">p</text:span><text:span text:style-name="T184">e</text:span><text:span text:style-name="T182">r</text:span><text:span text:style-name="T195"> </text:span><text:span text:style-name="T184">u</text:span><text:span text:style-name="T176">tili</text:span><text:span text:style-name="T184">z</text:span><text:span text:style-name="T176">z</text:span><text:span text:style-name="T184">a</text:span><text:span text:style-name="T176">r</text:span><text:span text:style-name="T182">e</text:span><text:span text:style-name="T184"> </text:span><text:span text:style-name="T176">l</text:span><text:span text:style-name="T182">e</text:span><text:span text:style-name="T184"> </text:span><text:span text:style-name="T176">c</text:span><text:span text:style-name="T184">ono</text:span><text:span text:style-name="T176">sc</text:span><text:span text:style-name="T184">en</text:span><text:span text:style-name="T176">z</text:span><text:span text:style-name="T182">e</text:span><text:span text:style-name="T184"> </text:span><text:span text:style-name="T182">e</text:span><text:span text:style-name="T184"> </text:span><text:span text:style-name="T176">l</text:span><text:span text:style-name="T182">e</text:span><text:span text:style-name="T184"> a</text:span><text:span text:style-name="T176">bi</text:span><text:span text:style-name="T188">l</text:span><text:span text:style-name="T176">i</text:span><text:span text:style-name="T188">t</text:span><text:span text:style-name="T182">à</text:span><text:span text:style-name="T191"> </text:span><text:span text:style-name="T184">ac</text:span><text:span text:style-name="T176">q</text:span><text:span text:style-name="T184">u</text:span><text:span text:style-name="T176">is</text:span><text:span text:style-name="T188">i</text:span><text:span text:style-name="T176">t</text:span><text:span text:style-name="T184">e</text:span><text:span text:style-name="T182">.</text:span></text:p>
      <text:section text:style-name="Sect3" text:name="Sezione2">
        <text:p text:style-name="P67"><text:span text:style-name="T182">C –</text:span><text:span text:style-name="T191"> </text:span><text:span text:style-name="T184">B</text:span><text:span text:style-name="T187">a</text:span><text:span text:style-name="T176">s</text:span><text:span text:style-name="T182">e</text:span></text:p>
        <text:p text:style-name="P2"/>
        <text:p text:style-name="P70"><text:span text:style-name="T182">D –</text:span><text:span text:style-name="T191"> </text:span><text:span text:style-name="T180">I</text:span><text:span text:style-name="T186">n</text:span><text:span text:style-name="T188">i</text:span><text:span text:style-name="T181">z</text:span><text:span text:style-name="T188">i</text:span><text:span text:style-name="T178">a</text:span><text:span text:style-name="T188">l</text:span><text:span text:style-name="T182">e</text:span></text:p>
        <text:p text:style-name="P71"><text:span text:style-name="T184">L</text:span><text:span text:style-name="T176">’al</text:span><text:span text:style-name="T184">unno</text:span><text:span text:style-name="T176">/</text:span><text:span text:style-name="T182">a</text:span><text:span text:style-name="T197"> </text:span><text:span text:style-name="T176">s</text:span><text:span text:style-name="T193">v</text:span><text:span text:style-name="T184">o</text:span><text:span text:style-name="T198">l</text:span><text:span text:style-name="T184">g</text:span><text:span text:style-name="T182">e</text:span><text:span text:style-name="T199"> </text:span><text:span text:style-name="T176">co</text:span><text:span text:style-name="T192">m</text:span><text:span text:style-name="T176">pit</text:span><text:span text:style-name="T182">i</text:span><text:span text:style-name="T197"> </text:span><text:span text:style-name="T176">s</text:span><text:span text:style-name="T184">e</text:span><text:span text:style-name="T192">m</text:span><text:span text:style-name="T176">pli</text:span><text:span text:style-name="T184">c</text:span><text:span text:style-name="T182">i</text:span><text:span text:style-name="T197"> </text:span><text:span text:style-name="T176">a</text:span><text:span text:style-name="T184">n</text:span><text:span text:style-name="T176">c</text:span><text:span text:style-name="T184">h</text:span><text:span text:style-name="T182">e</text:span><text:span text:style-name="T199"> </text:span><text:span text:style-name="T176">i</text:span><text:span text:style-name="T182">n</text:span><text:span text:style-name="T199"> </text:span><text:span text:style-name="T176">sit</text:span><text:span text:style-name="T184">u</text:span><text:span text:style-name="T176">azi</text:span><text:span text:style-name="T184">on</text:span><text:span text:style-name="T182">i</text:span><text:span text:style-name="T197"> </text:span><text:span text:style-name="T184">nu</text:span><text:span text:style-name="T176">o</text:span><text:span text:style-name="T193">v</text:span><text:span text:style-name="T184">e</text:span><text:span text:style-name="T182">,</text:span><text:span text:style-name="T200"> </text:span><text:span text:style-name="T182">m</text:span><text:span text:style-name="T184">o</text:span><text:span text:style-name="T176">str</text:span><text:span text:style-name="T184">and</text:span><text:span text:style-name="T182">o</text:span><text:span text:style-name="T197"> </text:span><text:span text:style-name="T184">d</text:span><text:span text:style-name="T182">i</text:span><text:span text:style-name="T197"> </text:span><text:span text:style-name="T176">p</text:span><text:span text:style-name="T184">o</text:span><text:span text:style-name="T176">ss</text:span><text:span text:style-name="T184">ede</text:span><text:span text:style-name="T176">r</text:span><text:span text:style-name="T182">e</text:span><text:span text:style-name="T199"> </text:span><text:span text:style-name="T176">co</text:span><text:span text:style-name="T184">no</text:span><text:span text:style-name="T176">sc</text:span><text:span text:style-name="T184">en</text:span><text:span text:style-name="T176">z</text:span><text:span text:style-name="T182">e</text:span><text:span text:style-name="T199"> </text:span><text:span text:style-name="T182">e</text:span><text:span text:style-name="T197"> </text:span><text:span text:style-name="T176">ab</text:span><text:span text:style-name="T188">i</text:span><text:span text:style-name="T176">li</text:span><text:span text:style-name="T188">t</text:span><text:span text:style-name="T182">à</text:span><text:span text:style-name="T197"> </text:span><text:span text:style-name="T176">f</text:span><text:span text:style-name="T184">ond</text:span><text:span text:style-name="T176">a</text:span><text:span text:style-name="T182">- m</text:span><text:span text:style-name="T184">en</text:span><text:span text:style-name="T176">tal</text:span><text:span text:style-name="T182">i</text:span><text:span text:style-name="T176"> </text:span><text:span text:style-name="T182">e</text:span><text:span text:style-name="T184"> d</text:span><text:span text:style-name="T182">i</text:span><text:span text:style-name="T176"> </text:span><text:span text:style-name="T184">s</text:span><text:span text:style-name="T176">ap</text:span><text:span text:style-name="T184">e</text:span><text:span text:style-name="T182">r</text:span><text:span text:style-name="T184"> a</text:span><text:span text:style-name="T176">p</text:span><text:span text:style-name="T184">p</text:span><text:span text:style-name="T176">l</text:span><text:span text:style-name="T188">i</text:span><text:span text:style-name="T176">c</text:span><text:span text:style-name="T184">a</text:span><text:span text:style-name="T176">r</text:span><text:span text:style-name="T182">e</text:span><text:span text:style-name="T184"> b</text:span><text:span text:style-name="T176">as</text:span><text:span text:style-name="T188">i</text:span><text:span text:style-name="T176">l</text:span><text:span text:style-name="T184">a</text:span><text:span text:style-name="T176">r</text:span><text:span text:style-name="T182">i</text:span><text:span text:style-name="T184"> </text:span><text:span text:style-name="T176">r</text:span><text:span text:style-name="T184">ego</text:span><text:span text:style-name="T176">l</text:span><text:span text:style-name="T182">e</text:span><text:span text:style-name="T184"> </text:span><text:span text:style-name="T182">e</text:span><text:span text:style-name="T184"> </text:span><text:span text:style-name="T176">pr</text:span><text:span text:style-name="T184">o</text:span><text:span text:style-name="T176">c</text:span><text:span text:style-name="T184">edu</text:span><text:span text:style-name="T176">r</text:span><text:span text:style-name="T182">e</text:span><text:span text:style-name="T184"> </text:span><text:span text:style-name="T176">appr</text:span><text:span text:style-name="T184">e</text:span><text:span text:style-name="T176">s</text:span><text:span text:style-name="T184">e</text:span><text:span text:style-name="T182">.</text:span></text:p>
        <text:p text:style-name="P32"><text:span text:style-name="T184">L</text:span><text:span text:style-name="T176">’al</text:span><text:span text:style-name="T184">unno</text:span><text:span text:style-name="T176">/a</text:span><text:span text:style-name="T182">,</text:span><text:span text:style-name="T176"> s</text:span><text:span text:style-name="T182">e</text:span><text:span text:style-name="T184"> op</text:span><text:span text:style-name="T176">p</text:span><text:span text:style-name="T184">o</text:span><text:span text:style-name="T176">rt</text:span><text:span text:style-name="T184">un</text:span><text:span text:style-name="T176">a</text:span><text:span text:style-name="T192">m</text:span><text:span text:style-name="T184">en</text:span><text:span text:style-name="T176">t</text:span><text:span text:style-name="T182">e</text:span><text:span text:style-name="T184"> </text:span><text:span text:style-name="T176">g</text:span><text:span text:style-name="T184">u</text:span><text:span text:style-name="T176">i</text:span><text:span text:style-name="T184">d</text:span><text:span text:style-name="T176">at</text:span><text:span text:style-name="T184">o</text:span><text:span text:style-name="T176">/a</text:span><text:span text:style-name="T182">,</text:span><text:span text:style-name="T184"> </text:span><text:span text:style-name="T176">s</text:span><text:span text:style-name="T193">v</text:span><text:span text:style-name="T184">o</text:span><text:span text:style-name="T176">l</text:span><text:span text:style-name="T184">g</text:span><text:span text:style-name="T182">e</text:span><text:span text:style-name="T184"> </text:span><text:span text:style-name="T176">co</text:span><text:span text:style-name="T192">m</text:span><text:span text:style-name="T176">pit</text:span><text:span text:style-name="T182">i</text:span><text:span text:style-name="T176"> s</text:span><text:span text:style-name="T184">e</text:span><text:span text:style-name="T192">m</text:span><text:span text:style-name="T176">pli</text:span><text:span text:style-name="T184">c</text:span><text:span text:style-name="T182">i</text:span><text:span text:style-name="T176"> i</text:span><text:span text:style-name="T182">n</text:span><text:span text:style-name="T192"> </text:span><text:span text:style-name="T176">s</text:span><text:span text:style-name="T188">i</text:span><text:span text:style-name="T176">t</text:span><text:span text:style-name="T184">u</text:span><text:span text:style-name="T176">azi</text:span><text:span text:style-name="T184">on</text:span><text:span text:style-name="T182">i</text:span><text:span text:style-name="T176"> </text:span><text:span text:style-name="T184">no</text:span><text:span text:style-name="T176">t</text:span><text:span text:style-name="T184">e</text:span><text:span text:style-name="T182">.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.282cm" loext:contextual-spacing="false" fo:line-height="107%" fo:text-align="start" style:justify-single-word="false" fo:orphans="2" fo:widows="2" fo:text-indent="0cm" style:auto-text-indent="false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ocumentMap" style:family="paragraph" style:default-outline-level="">
      <style:paragraph-properties fo:margin-left="0cm" fo:margin-right="0cm" fo:margin-top="0cm" fo:margin-bottom="0.282cm" loext:contextual-spacing="false" fo:line-height="107%" fo:text-align="start" style:justify-single-word="false" fo:orphans="2" fo:widows="2" fo:text-indent="0cm" style:auto-text-indent="false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41cm" fo:margin-bottom="0.494cm" fo:margin-left="1.799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41cm" fo:margin-bottom="0.494cm" fo:margin-left="1.411cm" fo:margin-right="1.764cm" style:writing-mode="lr-tb" style:layout-grid-color="#c0c0c0" style:layout-grid-lines="2786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. A modello certificazione_primaria</dc:title>
    <meta:initial-creator>MIM2152</meta:initial-creator>
    <meta:creation-date>2017-10-05T15:52:00</meta:creation-date>
    <dc:date>2018-05-30T22:45:40.658000000</dc:date>
    <meta:editing-cycles>5</meta:editing-cycles>
    <meta:editing-duration>PT4M34S</meta:editing-duration>
    <meta:generator>LibreOffice/6.0.2.1$Windows_X86_64 LibreOffice_project/f7f06a8f319e4b62f9bc5095aa112a65d2f3ac89</meta:generator>
    <meta:document-statistic meta:table-count="1" meta:image-count="0" meta:object-count="0" meta:page-count="2" meta:paragraph-count="53" meta:word-count="574" meta:character-count="4097" meta:non-whitespace-character-count="3565"/>
    <meta:user-defined meta:name="Operator">alberto</meta:user-defined>
  </office:meta>
</office:document-meta>
</file>