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00000025800000291BADD216C5C6C1DA7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8.752cm" fo:margin-left="0.106cm" fo:margin-top="0cm" fo:margin-bottom="0cm" table:align="left" style:writing-mode="lr-tb"/>
    </style:style>
    <style:style style:name="Tabella1.A" style:family="table-column">
      <style:table-column-properties style:column-width="1.199cm"/>
    </style:style>
    <style:style style:name="Tabella1.B" style:family="table-column">
      <style:table-column-properties style:column-width="4.904cm"/>
    </style:style>
    <style:style style:name="Tabella1.C" style:family="table-column">
      <style:table-column-properties style:column-width="10.495cm"/>
    </style:style>
    <style:style style:name="Tabella1.D" style:family="table-column">
      <style:table-column-properties style:column-width="2.154cm"/>
    </style:style>
    <style:style style:name="Tabella1.1" style:family="table-row">
      <style:table-row-properties style:row-height="1.388cm" fo:keep-together="auto"/>
    </style:style>
    <style:style style:name="Tabella1.A1" style:family="table-cell">
      <style:table-cell-properties style:vertical-align="" fo:padding="0cm" fo:border="0.5pt solid #000001" style:writing-mode="lr-tb"/>
    </style:style>
    <style:style style:name="Tabella1.B1" style:family="table-cell">
      <style:table-cell-properties style:vertical-align="" fo:padding-left="0.191cm" fo:padding-right="0.191cm" fo:padding-top="0cm" fo:padding-bottom="0cm" fo:border="0.5pt solid #000001" style:writing-mode="lr-tb"/>
    </style:style>
    <style:style style:name="Tabella1.2" style:family="table-row">
      <style:table-row-properties style:row-height="1.782cm" fo:keep-together="auto"/>
    </style:style>
    <style:style style:name="Tabella1.3" style:family="table-row">
      <style:table-row-properties style:row-height="2.184cm" fo:keep-together="auto"/>
    </style:style>
    <style:style style:name="Tabella1.4" style:family="table-row">
      <style:table-row-properties style:row-height="2.595cm" fo:keep-together="auto"/>
    </style:style>
    <style:style style:name="Tabella1.5" style:family="table-row">
      <style:table-row-properties style:row-height="1.376cm" fo:keep-together="auto"/>
    </style:style>
    <style:style style:name="Tabella1.8" style:family="table-row">
      <style:table-row-properties style:row-height="1.778cm" fo:keep-together="auto"/>
    </style:style>
    <style:style style:name="Tabella1.9" style:family="table-row">
      <style:table-row-properties style:row-height="0.97cm" fo:keep-together="auto"/>
    </style:style>
    <style:style style:name="Tabella1.10" style:family="table-row">
      <style:table-row-properties style:row-height="0.974cm" fo:keep-together="auto"/>
    </style:style>
    <style:style style:name="P1" style:family="paragraph" style:parent-style-name="Standard">
      <style:paragraph-properties fo:margin-left="0cm" fo:margin-right="0cm" fo:margin-top="0.011cm" fo:margin-bottom="0cm" loext:contextual-spacing="false" fo:line-height="0.194cm" fo:orphans="0" fo:widows="0" fo:text-indent="0cm" style:auto-text-indent="false" style:writing-mode="lr-tb"/>
      <style:text-properties style:font-name="Calibri" fo:font-size="5.5pt" fo:language="it" fo:country="IT" style:font-name-asian="Times New Roman1" style:font-size-asian="5.5pt" style:language-asian="it" style:country-asian="IT" style:font-name-complex="Calibri1" style:font-size-complex="5.5pt" style:language-complex="ar" style:country-complex="SA"/>
    </style:style>
    <style:style style:name="P2" style:family="paragraph" style:parent-style-name="Standard">
      <style:paragraph-properties fo:margin-left="0cm" fo:margin-right="0cm" fo:margin-top="0.011cm" fo:margin-bottom="0cm" loext:contextual-spacing="false" fo:line-height="0.423cm" fo:orphans="0" fo:widows="0" fo:text-indent="0cm" style:auto-text-indent="false" style:writing-mode="lr-tb"/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P3" style:family="paragraph" style:parent-style-name="Standard">
      <style:paragraph-properties fo:margin-left="0cm" fo:margin-right="0cm" fo:margin-top="0.011cm" fo:margin-bottom="0cm" loext:contextual-spacing="false" fo:line-height="0.3cm" fo:orphans="0" fo:widows="0" fo:text-indent="0cm" style:auto-text-indent="false" style:writing-mode="lr-tb">
        <style:tab-stops/>
      </style:paragraph-properties>
      <style:text-properties style:font-name="Times New Roman" fo:font-size="8.5pt" style:font-size-asian="8.5pt" style:font-name-complex="Times New Roman1" style:font-size-complex="8.5pt"/>
    </style:style>
    <style:style style:name="P4" style:family="paragraph" style:parent-style-name="Standard">
      <style:paragraph-properties fo:margin-left="0cm" fo:margin-right="0cm" fo:margin-top="0cm" fo:margin-bottom="0cm" loext:contextual-spacing="false" fo:line-height="0.353cm" fo:orphans="0" fo:widows="0" fo:text-indent="0cm" style:auto-text-indent="false" style:writing-mode="lr-tb"/>
      <style:text-properties style:font-name="Calibri" fo:font-size="10pt" fo:language="it" fo:country="IT" style:font-name-asian="Times New Roman1" style:font-size-asian="10pt" style:language-asian="it" style:country-asian="IT" style:font-name-complex="Calibri1" style:font-size-complex="10pt" style:language-complex="ar" style:country-complex="SA"/>
    </style:style>
    <style:style style:name="P5" style:family="paragraph" style:parent-style-name="Standard">
      <style:paragraph-properties fo:margin-left="0cm" fo:margin-right="0cm" fo:margin-top="0cm" fo:margin-bottom="0cm" loext:contextual-spacing="false" fo:line-height="0.176cm" fo:orphans="0" fo:widows="0" fo:text-indent="0cm" style:auto-text-indent="false" style:writing-mode="lr-tb"/>
      <style:text-properties style:font-name="Times New Roman" fo:font-size="5pt" fo:language="it" fo:country="IT" style:font-name-asian="Times New Roman1" style:font-size-asian="5pt" style:language-asian="it" style:country-asian="IT" style:font-name-complex="Times New Roman1" style:font-size-complex="5pt" style:language-complex="ar" style:country-complex="SA"/>
    </style:style>
    <style:style style:name="P6" style:family="paragraph" style:parent-style-name="Standard">
      <style:paragraph-properties fo:margin-left="0cm" fo:margin-right="0cm" fo:margin-top="0cm" fo:margin-bottom="0cm" loext:contextual-spacing="false" fo:line-height="0.353cm" fo:orphans="0" fo:widows="0" fo:text-indent="0cm" style:auto-text-indent="false" style:writing-mode="lr-tb"/>
      <style:text-properties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P7" style:family="paragraph" style:parent-style-name="Standard">
      <style:paragraph-properties fo:margin-left="0cm" fo:margin-right="0cm" fo:margin-top="0cm" fo:margin-bottom="0cm" loext:contextual-spacing="false" fo:line-height="0.353cm" fo:orphans="0" fo:widows="0" fo:text-indent="0cm" style:auto-text-indent="false" style:writing-mode="lr-tb">
        <style:tab-stops/>
      </style:paragraph-properties>
      <style:text-properties style:font-name="Times New Roman" fo:font-size="10pt" style:font-size-asian="10pt" style:font-name-complex="Times New Roman1" style:font-size-complex="10pt"/>
    </style:style>
    <style:style style:name="P8" style:family="paragraph" style:parent-style-name="Standard">
      <style:paragraph-properties fo:margin-left="0cm" fo:margin-right="0cm" fo:margin-top="0cm" fo:margin-bottom="0cm" loext:contextual-spacing="false" fo:line-height="0.212cm" fo:orphans="0" fo:widows="0" fo:text-indent="0cm" style:auto-text-indent="false" style:writing-mode="lr-tb"/>
      <style:text-properties style:font-name="Times New Roman" fo:font-size="6pt" fo:language="it" fo:country="IT" style:font-name-asian="Times New Roman1" style:font-size-asian="6pt" style:language-asian="it" style:country-asian="IT" style:font-name-complex="Times New Roman1" style:font-size-complex="6pt" style:language-complex="ar" style:country-complex="SA"/>
    </style:style>
    <style:style style:name="P9" style:family="paragraph" style:parent-style-name="Standard">
      <style:paragraph-properties fo:margin-left="0cm" fo:margin-right="0cm" fo:margin-top="0cm" fo:margin-bottom="0cm" loext:contextual-spacing="false" fo:line-height="0.423cm" fo:orphans="0" fo:widows="0" fo:text-indent="0cm" style:auto-text-indent="false" style:writing-mode="lr-tb"/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P10" style:family="paragraph" style:parent-style-name="Standard">
      <style:paragraph-properties fo:margin-left="0cm" fo:margin-right="0cm" fo:margin-top="0cm" fo:margin-bottom="0cm" loext:contextual-spacing="false" fo:orphans="0" fo:widows="0" fo:text-indent="0cm" style:auto-text-indent="false" style:writing-mode="lr-tb">
        <style:tab-stops/>
      </style:paragraph-properties>
      <style:text-properties style:font-name="Times New Roman" fo:font-size="12pt" style:font-size-asian="12pt" style:font-name-complex="Times New Roman1" style:font-size-complex="12pt"/>
    </style:style>
    <style:style style:name="P11" style:family="paragraph" style:parent-style-name="Standard">
      <style:paragraph-properties fo:margin-left="0cm" fo:margin-right="0cm" fo:margin-top="0cm" fo:margin-bottom="0cm" loext:contextual-spacing="false" fo:text-align="center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officeooo:rsid="000aabf9" officeooo:paragraph-rsid="000aabf9" style:font-size-asian="12pt" style:font-name-complex="Times New Roman1" style:font-size-complex="12pt"/>
    </style:style>
    <style:style style:name="P12" style:family="paragraph" style:parent-style-name="Standard">
      <style:paragraph-properties fo:margin-left="0cm" fo:margin-right="0cm" fo:margin-top="0cm" fo:margin-bottom="0cm" loext:contextual-spacing="false" fo:text-align="center" style:justify-single-word="false" fo:orphans="0" fo:widows="0" fo:text-indent="0cm" style:auto-text-indent="false" style:writing-mode="lr-tb"/>
      <style:text-properties style:font-name="Times New Roman" fo:font-size="12pt" style:font-size-asian="12pt" style:font-name-complex="Times New Roman1" style:font-size-complex="12pt"/>
    </style:style>
    <style:style style:name="P13" style:family="paragraph" style:parent-style-name="Standard">
      <style:paragraph-properties fo:margin-left="0cm" fo:margin-right="0cm" fo:margin-top="0cm" fo:margin-bottom="0cm" loext:contextual-spacing="false" fo:text-align="center" style:justify-single-word="false" fo:orphans="0" fo:widows="0" fo:text-indent="0cm" style:auto-text-indent="false" style:writing-mode="lr-tb">
        <style:tab-stops/>
      </style:paragraph-properties>
      <style:text-properties style:font-name="Times New Roman" fo:font-size="12pt" style:font-size-asian="12pt" style:font-name-complex="Times New Roman1" style:font-size-complex="12pt"/>
    </style:style>
    <style:style style:name="P14" style:family="paragraph" style:parent-style-name="Standard">
      <style:paragraph-properties fo:margin-left="0cm" fo:margin-right="0cm" fo:margin-top="0.014cm" fo:margin-bottom="0cm" loext:contextual-spacing="false" fo:line-height="0.318cm" fo:orphans="0" fo:widows="0" fo:text-indent="0cm" style:auto-text-indent="false" style:writing-mode="lr-tb"/>
      <style:text-properties style:font-name="Times New Roman" fo:font-size="9pt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P15" style:family="paragraph" style:parent-style-name="Standard">
      <style:paragraph-properties fo:margin-left="0cm" fo:margin-right="0cm" fo:margin-top="0.014cm" fo:margin-bottom="0cm" loext:contextual-spacing="false" fo:line-height="0.247cm" fo:orphans="0" fo:widows="0" fo:text-indent="0cm" style:auto-text-indent="false" style:writing-mode="lr-tb">
        <style:tab-stops/>
      </style:paragraph-properties>
      <style:text-properties style:font-name="Times New Roman" fo:font-size="7pt" style:font-size-asian="7pt" style:font-name-complex="Times New Roman1" style:font-size-complex="7pt"/>
    </style:style>
    <style:style style:name="P16" style:family="paragraph" style:parent-style-name="Standard">
      <style:paragraph-properties fo:margin-left="0cm" fo:margin-right="0cm" fo:margin-top="0.012cm" fo:margin-bottom="0cm" loext:contextual-spacing="false" fo:line-height="0.423cm" fo:orphans="0" fo:widows="0" fo:text-indent="0cm" style:auto-text-indent="false" style:writing-mode="lr-tb"/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P17" style:family="paragraph" style:parent-style-name="Standard">
      <style:paragraph-properties fo:margin-left="0cm" fo:margin-right="0cm" fo:margin-top="0.012cm" fo:margin-bottom="0cm" loext:contextual-spacing="false" fo:line-height="0.194cm" fo:orphans="0" fo:widows="0" fo:text-indent="0cm" style:auto-text-indent="false" style:writing-mode="lr-tb"/>
      <style:text-properties style:font-name="Times New Roman" fo:font-size="5.5pt" fo:language="it" fo:country="IT" style:font-name-asian="Times New Roman1" style:font-size-asian="5.5pt" style:language-asian="it" style:country-asian="IT" style:font-name-complex="Times New Roman1" style:font-size-complex="5.5pt" style:language-complex="ar" style:country-complex="SA"/>
    </style:style>
    <style:style style:name="P18" style:family="paragraph" style:parent-style-name="Standard">
      <style:paragraph-properties fo:margin-left="0cm" fo:margin-right="0cm" fo:margin-top="0.012cm" fo:margin-bottom="0cm" loext:contextual-spacing="false" fo:line-height="0.388cm" fo:orphans="0" fo:widows="0" fo:text-indent="0cm" style:auto-text-indent="false" style:writing-mode="lr-tb">
        <style:tab-stops/>
      </style:paragraph-properties>
      <style:text-properties style:font-name="Times New Roman" style:font-name-complex="Times New Roman1"/>
    </style:style>
    <style:style style:name="P19" style:family="paragraph" style:parent-style-name="Standard">
      <style:paragraph-properties fo:margin-left="0cm" fo:margin-right="0cm" fo:margin-top="0.009cm" fo:margin-bottom="0cm" loext:contextual-spacing="false" fo:line-height="0.212cm" fo:orphans="0" fo:widows="0" fo:text-indent="0cm" style:auto-text-indent="false" style:writing-mode="lr-tb"/>
      <style:text-properties style:font-name="Times New Roman" fo:font-size="6pt" fo:language="it" fo:country="IT" style:font-name-asian="Times New Roman1" style:font-size-asian="6pt" style:language-asian="it" style:country-asian="IT" style:font-name-complex="Times New Roman1" style:font-size-complex="6pt" style:language-complex="ar" style:country-complex="SA"/>
    </style:style>
    <style:style style:name="P20" style:family="paragraph" style:parent-style-name="Standard">
      <style:paragraph-properties fo:margin-left="0cm" fo:margin-right="0cm" fo:margin-top="0.032cm" fo:margin-bottom="0cm" loext:contextual-spacing="false" fo:line-height="0.388cm" fo:orphans="0" fo:widows="0" fo:text-indent="0cm" style:auto-text-indent="false" style:writing-mode="lr-tb"/>
      <style:text-properties style:font-name="Times New Roman" fo:font-size="11pt" fo:language="it" fo:country="IT" style:font-name-asian="Times New Roman1" style:font-size-asian="11pt" style:language-asian="it" style:country-asian="IT" style:font-name-complex="Times New Roman1" style:font-size-complex="11pt" style:language-complex="ar" style:country-complex="SA"/>
    </style:style>
    <style:style style:name="P21" style:family="paragraph" style:parent-style-name="Standard" style:master-page-name="Converted1">
      <style:paragraph-properties fo:margin-left="0cm" fo:margin-right="0cm" fo:margin-top="0.016cm" fo:margin-bottom="0cm" loext:contextual-spacing="false" fo:line-height="0.159cm" fo:orphans="0" fo:widows="0" fo:text-indent="0cm" style:auto-text-indent="false" style:page-number="auto" style:writing-mode="lr-tb"/>
      <style:text-properties style:font-name="Times New Roman" fo:font-size="4.5pt" fo:language="it" fo:country="IT" style:font-name-asian="Times New Roman1" style:font-size-asian="4.5pt" style:language-asian="it" style:country-asian="IT" style:font-name-complex="Times New Roman1" style:font-size-complex="4.5pt" style:language-complex="ar" style:country-complex="SA"/>
    </style:style>
    <style:style style:name="P22" style:family="paragraph" style:parent-style-name="Standard">
      <style:paragraph-properties fo:margin-left="0cm" fo:margin-right="0cm" fo:margin-top="0.019cm" fo:margin-bottom="0cm" loext:contextual-spacing="false" fo:line-height="0.494cm" fo:orphans="0" fo:widows="0" fo:text-indent="0cm" style:auto-text-indent="false" style:writing-mode="lr-tb">
        <style:tab-stops/>
      </style:paragraph-properties>
      <style:text-properties style:font-name="Times New Roman" fo:font-size="14pt" style:font-size-asian="14pt" style:font-name-complex="Times New Roman1" style:font-size-complex="14pt"/>
    </style:style>
    <style:style style:name="P23" style:family="paragraph" style:parent-style-name="Standard">
      <style:paragraph-properties fo:margin-left="0cm" fo:margin-right="0cm" fo:margin-top="0.005cm" fo:margin-bottom="0cm" loext:contextual-spacing="false" fo:line-height="0.3cm" fo:orphans="0" fo:widows="0" fo:text-indent="0cm" style:auto-text-indent="false" style:writing-mode="lr-tb"/>
      <style:text-properties style:font-name="Times New Roman" fo:font-size="8.5pt" fo:language="it" fo:country="IT" style:font-name-asian="Times New Roman1" style:font-size-asian="8.5pt" style:language-asian="it" style:country-asian="IT" style:font-name-complex="Times New Roman1" style:font-size-complex="8.5pt" style:language-complex="ar" style:country-complex="SA"/>
    </style:style>
    <style:style style:name="P24" style:family="paragraph" style:parent-style-name="Standard">
      <style:paragraph-properties fo:margin-left="0cm" fo:margin-right="0cm" fo:margin-top="0.007cm" fo:margin-bottom="0cm" loext:contextual-spacing="false" fo:line-height="0.265cm" fo:orphans="0" fo:widows="0" fo:text-indent="0cm" style:auto-text-indent="false" style:writing-mode="lr-tb"/>
      <style:text-properties style:font-name="Times New Roman" fo:font-size="7.5pt" fo:language="it" fo:country="IT" style:font-name-asian="Times New Roman1" style:font-size-asian="7.5pt" style:language-asian="it" style:country-asian="IT" style:font-name-complex="Times New Roman1" style:font-size-complex="7.5pt" style:language-complex="ar" style:country-complex="SA"/>
    </style:style>
    <style:style style:name="P25" style:family="paragraph" style:parent-style-name="Standard">
      <style:paragraph-properties fo:margin-left="0cm" fo:margin-right="0cm" fo:margin-top="0.007cm" fo:margin-bottom="0cm" loext:contextual-spacing="false" fo:line-height="0.229cm" fo:orphans="0" fo:widows="0" fo:text-indent="0cm" style:auto-text-indent="false" style:writing-mode="lr-tb"/>
      <style:text-properties style:font-name="Times New Roman" fo:font-size="6.5pt" fo:language="it" fo:country="IT" style:font-name-asian="Times New Roman1" style:font-size-asian="6.5pt" style:language-asian="it" style:country-asian="IT" style:font-name-complex="Times New Roman1" style:font-size-complex="6.5pt" style:language-complex="ar" style:country-complex="SA"/>
    </style:style>
    <style:style style:name="P26" style:family="paragraph" style:parent-style-name="Standard" style:master-page-name="Standard">
      <style:paragraph-properties fo:margin-left="0cm" fo:margin-right="0.168cm" fo:margin-top="0.104cm" fo:margin-bottom="0cm" loext:contextual-spacing="false" fo:line-height="0.467cm" fo:text-align="end" style:justify-single-word="false" fo:orphans="0" fo:widows="0" fo:text-indent="0cm" style:auto-text-indent="false" style:page-number="auto" style:writing-mode="lr-tb"/>
    </style:style>
    <style:style style:name="P27" style:family="paragraph" style:parent-style-name="Standard">
      <style:paragraph-properties fo:margin-left="7.336cm" fo:margin-right="-0.035cm" fo:margin-top="0cm" fo:margin-bottom="0cm" loext:contextual-spacing="false" fo:orphans="0" fo:widows="0" fo:text-indent="0cm" style:auto-text-indent="false" style:writing-mode="lr-tb"/>
    </style:style>
    <style:style style:name="P28" style:family="paragraph" style:parent-style-name="Standard">
      <style:paragraph-properties fo:margin-left="7.013cm" fo:margin-right="7.144cm" fo:margin-top="0.039cm" fo:margin-bottom="0cm" loext:contextual-spacing="false" fo:text-align="center" style:justify-single-word="false" fo:orphans="0" fo:widows="0" fo:text-indent="0cm" style:auto-text-indent="false" style:writing-mode="lr-tb"/>
    </style:style>
    <style:style style:name="P29" style:family="paragraph" style:parent-style-name="Standard">
      <style:paragraph-properties fo:margin-left="3.725cm" fo:margin-right="3.868cm" fo:margin-top="0.028cm" fo:margin-bottom="0cm" loext:contextual-spacing="false" fo:text-align="center" style:justify-single-word="false" fo:orphans="0" fo:widows="0" fo:text-indent="0cm" style:auto-text-indent="false" style:writing-mode="lr-tb"/>
    </style:style>
    <style:style style:name="P30" style:family="paragraph" style:parent-style-name="Standard">
      <style:paragraph-properties fo:margin-left="2.768cm" fo:margin-right="2.907cm" fo:margin-top="0cm" fo:margin-bottom="0cm" loext:contextual-spacing="false" fo:line-height="337%" fo:text-align="center" style:justify-single-word="false" fo:orphans="0" fo:widows="0" fo:text-indent="0cm" style:auto-text-indent="false" style:writing-mode="lr-tb"/>
    </style:style>
    <style:style style:name="P31" style:family="paragraph" style:parent-style-name="Standard">
      <style:paragraph-properties fo:margin-left="0.199cm" fo:margin-right="5.385cm" fo:margin-top="0.136cm" fo:margin-bottom="0cm" loext:contextual-spacing="false" fo:text-align="justify" style:justify-single-word="false" fo:orphans="0" fo:widows="0" fo:text-indent="0cm" style:auto-text-indent="false" style:writing-mode="lr-tb"/>
    </style:style>
    <style:style style:name="P32" style:family="paragraph" style:parent-style-name="Standard">
      <style:paragraph-properties fo:margin-left="0.199cm" fo:margin-right="1.683cm" fo:margin-top="0cm" fo:margin-bottom="0cm" loext:contextual-spacing="false" fo:orphans="0" fo:widows="0" fo:text-indent="0cm" style:auto-text-indent="false" style:writing-mode="lr-tb"/>
    </style:style>
    <style:style style:name="P33" style:family="paragraph" style:parent-style-name="Standard">
      <style:paragraph-properties fo:margin-left="0.199cm" fo:margin-right="0.258cm" fo:margin-top="0cm" fo:margin-bottom="0cm" loext:contextual-spacing="false" fo:line-height="0.483cm" fo:orphans="0" fo:widows="0" fo:text-indent="0cm" style:auto-text-indent="false" style:writing-mode="lr-tb"/>
    </style:style>
    <style:style style:name="P34" style:family="paragraph" style:parent-style-name="Standard">
      <style:paragraph-properties fo:margin-left="0.199cm" fo:margin-right="0.265cm" fo:margin-top="0cm" fo:margin-bottom="0cm" loext:contextual-spacing="false" fo:orphans="0" fo:widows="0" fo:text-indent="0cm" style:auto-text-indent="false" style:writing-mode="lr-tb"/>
    </style:style>
    <style:style style:name="P35" style:family="paragraph" style:parent-style-name="Standard">
      <style:paragraph-properties fo:margin-left="7.359cm" fo:margin-right="7.669cm" fo:margin-top="0cm" fo:margin-bottom="0cm" loext:contextual-spacing="false" fo:text-align="center" style:justify-single-word="false" fo:orphans="0" fo:widows="0" fo:text-indent="0cm" style:auto-text-indent="false" style:writing-mode="lr-tb"/>
    </style:style>
    <style:style style:name="P36" style:family="paragraph" style:parent-style-name="Standard">
      <style:paragraph-properties fo:margin-left="0.199cm" fo:margin-right="0.337cm" fo:margin-top="0cm" fo:margin-bottom="0cm" loext:contextual-spacing="false" fo:line-height="187%" fo:text-align="justify" style:justify-single-word="false" fo:orphans="0" fo:widows="0" fo:text-indent="0cm" style:auto-text-indent="false" style:writing-mode="lr-tb"/>
    </style:style>
    <style:style style:name="P37" style:family="paragraph" style:parent-style-name="Standard">
      <style:paragraph-properties fo:margin-left="0.199cm" fo:margin-right="11.255cm" fo:margin-top="0.012cm" fo:margin-bottom="0cm" loext:contextual-spacing="false" fo:text-align="justify" style:justify-single-word="false" fo:orphans="0" fo:widows="0" fo:text-indent="0cm" style:auto-text-indent="false" style:writing-mode="lr-tb"/>
    </style:style>
    <style:style style:name="P38" style:family="paragraph" style:parent-style-name="Standard">
      <style:paragraph-properties fo:margin-left="0.199cm" fo:margin-right="7.581cm" fo:margin-top="0cm" fo:margin-bottom="0cm" loext:contextual-spacing="false" fo:text-align="justify" style:justify-single-word="false" fo:orphans="0" fo:widows="0" fo:text-indent="0cm" style:auto-text-indent="false" style:writing-mode="lr-tb"/>
    </style:style>
    <style:style style:name="P39" style:family="paragraph" style:parent-style-name="Standard">
      <style:paragraph-properties fo:margin-left="0.397cm" fo:margin-right="-0.035cm" fo:margin-top="0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40" style:family="paragraph" style:parent-style-name="Standard">
      <style:paragraph-properties fo:margin-left="2.335cm" fo:margin-right="2.235cm" fo:margin-top="0cm" fo:margin-bottom="0cm" loext:contextual-spacing="false" fo:orphans="0" fo:widows="0" fo:text-indent="0.051cm" style:auto-text-indent="false" style:writing-mode="lr-tb">
        <style:tab-stops/>
      </style:paragraph-properties>
    </style:style>
    <style:style style:name="P41" style:family="paragraph" style:parent-style-name="Standard">
      <style:paragraph-properties fo:margin-left="0.15cm" fo:margin-right="0.113cm" fo:margin-top="0cm" fo:margin-bottom="0cm" loext:contextual-spacing="false" fo:line-height="0.4cm" fo:text-align="center" style:justify-single-word="false" fo:orphans="0" fo:widows="0" fo:text-indent="0cm" style:auto-text-indent="false" style:writing-mode="lr-tb">
        <style:tab-stops/>
      </style:paragraph-properties>
    </style:style>
    <style:style style:name="P42" style:family="paragraph" style:parent-style-name="Standard">
      <style:paragraph-properties fo:margin-left="0.559cm" fo:margin-right="0.52cm" fo:margin-top="0cm" fo:margin-bottom="0cm" loext:contextual-spacing="false" fo:line-height="0.228cm" fo:text-align="center" style:justify-single-word="false" fo:orphans="0" fo:widows="0" fo:text-indent="0cm" style:auto-text-indent="false" style:writing-mode="lr-tb">
        <style:tab-stops/>
      </style:paragraph-properties>
    </style:style>
    <style:style style:name="P43" style:family="paragraph" style:parent-style-name="Standard">
      <style:paragraph-properties fo:margin-left="0.18cm" fo:margin-right="-0.035cm" fo:margin-top="0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44" style:family="paragraph" style:parent-style-name="Standard">
      <style:paragraph-properties fo:margin-left="0.18cm" fo:margin-right="-0.035cm" fo:margin-top="0cm" fo:margin-bottom="0cm" loext:contextual-spacing="false" fo:line-height="0.392cm" fo:orphans="0" fo:widows="0" fo:text-indent="0cm" style:auto-text-indent="false" style:writing-mode="lr-tb"/>
    </style:style>
    <style:style style:name="P45" style:family="paragraph" style:parent-style-name="Standard">
      <style:paragraph-properties fo:margin-left="0.18cm" fo:margin-right="-0.035cm" fo:margin-top="0cm" fo:margin-bottom="0cm" loext:contextual-spacing="false" fo:line-height="0.392cm" fo:orphans="0" fo:widows="0" fo:text-indent="0cm" style:auto-text-indent="false" style:writing-mode="lr-tb">
        <style:tab-stops/>
      </style:paragraph-properties>
    </style:style>
    <style:style style:name="P46" style:family="paragraph" style:parent-style-name="Standard">
      <style:paragraph-properties fo:margin-left="0.18cm" fo:margin-right="-0.035cm" fo:margin-top="0.058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47" style:family="paragraph" style:parent-style-name="Standard">
      <style:paragraph-properties fo:margin-left="0.185cm" fo:margin-right="0.141cm" fo:margin-top="0.058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48" style:family="paragraph" style:parent-style-name="Standard">
      <style:paragraph-properties fo:margin-left="0.185cm" fo:margin-right="0.081cm" fo:margin-top="0.058cm" fo:margin-bottom="0cm" loext:contextual-spacing="false" fo:line-height="99%" fo:text-align="justify" style:justify-single-word="false" fo:orphans="0" fo:widows="0" fo:text-indent="0cm" style:auto-text-indent="false" style:writing-mode="lr-tb">
        <style:tab-stops/>
      </style:paragraph-properties>
    </style:style>
    <style:style style:name="P49" style:family="paragraph" style:parent-style-name="Standard">
      <style:paragraph-properties fo:margin-left="0.185cm" fo:margin-right="0.081cm" fo:margin-top="0.065cm" fo:margin-bottom="0cm" loext:contextual-spacing="false" fo:line-height="0.402cm" fo:orphans="0" fo:widows="0" fo:text-indent="0cm" style:auto-text-indent="false" style:writing-mode="lr-tb">
        <style:tab-stops>
          <style:tab-stop style:position="2.787cm"/>
          <style:tab-stop style:position="3.916cm"/>
        </style:tab-stops>
      </style:paragraph-properties>
    </style:style>
    <style:style style:name="P50" style:family="paragraph" style:parent-style-name="Standard">
      <style:paragraph-properties fo:margin-left="0.185cm" fo:margin-right="0.081cm" fo:margin-top="0.065cm" fo:margin-bottom="0cm" loext:contextual-spacing="false" fo:line-height="0.402cm" fo:orphans="0" fo:widows="0" fo:text-indent="0cm" style:auto-text-indent="false" style:writing-mode="lr-tb">
        <style:tab-stops/>
      </style:paragraph-properties>
    </style:style>
    <style:style style:name="P51" style:family="paragraph" style:parent-style-name="Standard">
      <style:paragraph-properties fo:margin-left="0.185cm" fo:margin-right="0.081cm" fo:margin-top="0.071cm" fo:margin-bottom="0cm" loext:contextual-spacing="false" fo:line-height="0.402cm" fo:orphans="0" fo:widows="0" fo:text-indent="0cm" style:auto-text-indent="false" style:writing-mode="lr-tb">
        <style:tab-stops/>
      </style:paragraph-properties>
    </style:style>
    <style:style style:name="P52" style:family="paragraph" style:parent-style-name="Standard">
      <style:paragraph-properties fo:margin-left="0.185cm" fo:margin-right="-0.035cm" fo:margin-top="0cm" fo:margin-bottom="0cm" loext:contextual-spacing="false" fo:line-height="0.392cm" fo:orphans="0" fo:widows="0" fo:text-indent="0cm" style:auto-text-indent="false" style:writing-mode="lr-tb"/>
    </style:style>
    <style:style style:name="P53" style:family="paragraph" style:parent-style-name="Standard">
      <style:paragraph-properties fo:margin-left="0.185cm" fo:margin-right="-0.035cm" fo:margin-top="0cm" fo:margin-bottom="0cm" loext:contextual-spacing="false" fo:line-height="0.392cm" fo:orphans="0" fo:widows="0" fo:text-indent="0cm" style:auto-text-indent="false" style:writing-mode="lr-tb">
        <style:tab-stops/>
      </style:paragraph-properties>
    </style:style>
    <style:style style:name="P54" style:family="paragraph" style:parent-style-name="Standard">
      <style:paragraph-properties fo:margin-left="0.185cm" fo:margin-right="-0.035cm" fo:margin-top="0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55" style:family="paragraph" style:parent-style-name="Standard">
      <style:paragraph-properties fo:margin-left="0.185cm" fo:margin-right="-0.035cm" fo:margin-top="0.058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56" style:family="paragraph" style:parent-style-name="Standard">
      <style:paragraph-properties fo:margin-left="0.185cm" fo:margin-right="-0.035cm" fo:margin-top="0.069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57" style:family="paragraph" style:parent-style-name="Standard">
      <style:paragraph-properties fo:margin-left="0.185cm" fo:margin-right="0.078cm" fo:margin-top="0.058cm" fo:margin-bottom="0cm" loext:contextual-spacing="false" fo:text-align="justify" style:justify-single-word="false" fo:orphans="0" fo:widows="0" fo:text-indent="0cm" style:auto-text-indent="false" style:writing-mode="lr-tb">
        <style:tab-stops/>
      </style:paragraph-properties>
    </style:style>
    <style:style style:name="P58" style:family="paragraph" style:parent-style-name="Standard">
      <style:paragraph-properties fo:margin-left="0.185cm" fo:margin-right="0.078cm" fo:margin-top="0.058cm" fo:margin-bottom="0cm" loext:contextual-spacing="false" fo:line-height="99%" fo:text-align="justify" style:justify-single-word="false" fo:orphans="0" fo:widows="0" fo:text-indent="0cm" style:auto-text-indent="false" style:writing-mode="lr-tb">
        <style:tab-stops/>
      </style:paragraph-properties>
    </style:style>
    <style:style style:name="P59" style:family="paragraph" style:parent-style-name="Standard">
      <style:paragraph-properties fo:margin-left="0.185cm" fo:margin-right="0.074cm" fo:margin-top="0.058cm" fo:margin-bottom="0cm" loext:contextual-spacing="false" fo:line-height="99%" fo:text-align="justify" style:justify-single-word="false" fo:orphans="0" fo:widows="0" fo:text-indent="0cm" style:auto-text-indent="false" style:writing-mode="lr-tb"/>
    </style:style>
    <style:style style:name="P60" style:family="paragraph" style:parent-style-name="Standard">
      <style:paragraph-properties fo:margin-left="0.185cm" fo:margin-right="0.074cm" fo:margin-top="0.058cm" fo:margin-bottom="0cm" loext:contextual-spacing="false" fo:line-height="99%" fo:text-align="justify" style:justify-single-word="false" fo:orphans="0" fo:widows="0" fo:text-indent="0cm" style:auto-text-indent="false" style:writing-mode="lr-tb">
        <style:tab-stops/>
      </style:paragraph-properties>
    </style:style>
    <style:style style:name="P61" style:family="paragraph" style:parent-style-name="Standard">
      <style:paragraph-properties fo:margin-left="0.185cm" fo:margin-right="0.083cm" fo:margin-top="0.058cm" fo:margin-bottom="0cm" loext:contextual-spacing="false" fo:orphans="0" fo:widows="0" fo:text-indent="0cm" style:auto-text-indent="false" style:writing-mode="lr-tb">
        <style:tab-stops/>
      </style:paragraph-properties>
    </style:style>
    <style:style style:name="P62" style:family="paragraph" style:parent-style-name="Standard">
      <style:paragraph-properties fo:margin-left="0.185cm" fo:margin-right="0.085cm" fo:margin-top="0.065cm" fo:margin-bottom="0cm" loext:contextual-spacing="false" fo:line-height="0.402cm" fo:orphans="0" fo:widows="0" fo:text-indent="0cm" style:auto-text-indent="false" style:writing-mode="lr-tb">
        <style:tab-stops/>
      </style:paragraph-properties>
    </style:style>
    <style:style style:name="P63" style:family="paragraph" style:parent-style-name="Standard">
      <style:paragraph-properties fo:margin-left="0.834cm" fo:margin-right="-0.035cm" fo:margin-top="0cm" fo:margin-bottom="0cm" loext:contextual-spacing="false" fo:line-height="0.392cm" fo:orphans="0" fo:widows="0" fo:text-indent="0cm" style:auto-text-indent="false" style:writing-mode="lr-tb"/>
    </style:style>
    <style:style style:name="P64" style:family="paragraph" style:parent-style-name="Standard">
      <style:paragraph-properties fo:margin-left="0.199cm" fo:margin-right="-0.035cm" fo:margin-top="0cm" fo:margin-bottom="0cm" loext:contextual-spacing="false" fo:orphans="0" fo:widows="0" fo:text-indent="0cm" style:auto-text-indent="false" style:writing-mode="lr-tb">
        <style:tab-stops>
          <style:tab-stop style:position="12.1cm"/>
        </style:tab-stops>
      </style:paragraph-properties>
    </style:style>
    <style:style style:name="P65" style:family="paragraph" style:parent-style-name="Standard">
      <style:paragraph-properties fo:margin-left="0.647cm" fo:margin-right="-0.035cm" fo:margin-top="0.071cm" fo:margin-bottom="0cm" loext:contextual-spacing="false" fo:orphans="0" fo:widows="0" fo:text-indent="0cm" style:auto-text-indent="false" style:writing-mode="lr-tb">
        <style:tab-stops>
          <style:tab-stop style:position="3.493cm"/>
        </style:tab-stops>
      </style:paragraph-properties>
    </style:style>
    <style:style style:name="P66" style:family="paragraph" style:parent-style-name="Standard">
      <style:paragraph-properties fo:margin-left="3.526cm" fo:margin-right="0.771cm" fo:margin-top="0cm" fo:margin-bottom="0cm" loext:contextual-spacing="false" fo:line-height="0.36cm" fo:orphans="0" fo:widows="0" fo:text-indent="-2.879cm" style:auto-text-indent="false" style:writing-mode="lr-tb">
        <style:tab-stops>
          <style:tab-stop style:position="3.493cm"/>
        </style:tab-stops>
      </style:paragraph-properties>
    </style:style>
    <style:style style:name="P67" style:family="paragraph" style:parent-style-name="Standard">
      <style:paragraph-properties fo:margin-left="3.526cm" fo:margin-right="0.771cm" fo:margin-top="0.055cm" fo:margin-bottom="0cm" loext:contextual-spacing="false" fo:line-height="0.36cm" fo:orphans="0" fo:widows="0" fo:text-indent="-2.879cm" style:auto-text-indent="false" style:writing-mode="lr-tb">
        <style:tab-stops>
          <style:tab-stop style:position="3.493cm"/>
        </style:tab-stops>
      </style:paragraph-properties>
    </style:style>
    <style:style style:name="P68" style:family="paragraph" style:parent-style-name="Standard">
      <style:paragraph-properties fo:margin-left="3.526cm" fo:margin-right="1.095cm" fo:margin-top="0.056cm" fo:margin-bottom="0cm" loext:contextual-spacing="false" fo:line-height="0.356cm" fo:orphans="0" fo:widows="0" fo:text-indent="-2.879cm" style:auto-text-indent="false" style:writing-mode="lr-tb">
        <style:tab-stops>
          <style:tab-stop style:position="3.493cm"/>
        </style:tab-stops>
      </style:paragraph-properties>
    </style:style>
    <style:style style:name="P69" style:family="paragraph" style:parent-style-name="Standard">
      <style:paragraph-properties fo:margin-left="0.651cm" fo:margin-right="-0.041cm" fo:margin-top="0.212cm" fo:margin-bottom="0cm" loext:contextual-spacing="false" fo:orphans="0" fo:widows="0" fo:text-indent="0cm" style:auto-text-indent="false" style:writing-mode="lr-tb">
        <style:tab-stops>
          <style:tab-stop style:position="3.493cm"/>
        </style:tab-stops>
      </style:paragraph-properties>
    </style:style>
    <style:style style:name="P70" style:family="paragraph" style:parent-style-name="Standard">
      <style:paragraph-properties fo:margin-left="0cm" fo:margin-right="2.858cm" fo:margin-top="0.002cm" fo:margin-bottom="0cm" loext:contextual-spacing="false" fo:orphans="0" fo:widows="0" fo:text-indent="0cm" style:auto-text-indent="false" style:writing-mode="lr-tb"/>
    </style:style>
    <style:style style:name="P71" style:family="paragraph">
      <loext:graphic-properties draw:fill="none" draw:fill-color="#ffffff"/>
    </style:style>
    <style:style style:name="T1" style:family="text">
      <style:text-properties style:font-name="Calibri" fo:font-size="11pt" fo:language="it" fo:country="IT" style:font-name-asian="Times New Roman1" style:font-size-asian="11pt" style:language-asian="it" style:country-asian="IT" style:font-name-complex="Calibri1" style:font-size-complex="11pt" style:language-complex="ar" style:country-complex="SA"/>
    </style:style>
    <style:style style:name="T2" style:family="text">
      <style:text-properties style:font-name="Calibri" fo:font-size="11pt" fo:letter-spacing="0.002cm" fo:language="it" fo:country="IT" style:font-name-asian="Times New Roman1" style:font-size-asian="11pt" style:language-asian="it" style:country-asian="IT" style:font-name-complex="Calibri1" style:font-size-complex="11pt" style:language-complex="ar" style:country-complex="SA"/>
    </style:style>
    <style:style style:name="T3" style:family="text">
      <style:text-properties style:font-name="Calibri" fo:font-size="11pt" fo:letter-spacing="-0.002cm" fo:language="it" fo:country="IT" style:font-name-asian="Times New Roman1" style:font-size-asian="11pt" style:language-asian="it" style:country-asian="IT" style:font-name-complex="Calibri1" style:font-size-complex="11pt" style:language-complex="ar" style:country-complex="SA"/>
    </style:style>
    <style:style style:name="T4" style:family="text">
      <style:text-properties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5" style:family="text">
      <style:text-properties style:font-name="Times New Roman" fo:font-size="10pt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 style:text-scale="92%"/>
    </style:style>
    <style:style style:name="T6" style:family="text">
      <style:text-properties style:font-name="Times New Roman" fo:font-size="10pt" style:font-size-asian="10pt" style:font-name-complex="Times New Roman1" style:font-size-complex="10pt"/>
    </style:style>
    <style:style style:name="T7" style:family="text">
      <style:text-properties style:font-name="Times New Roman" fo:font-size="10pt" style:font-size-asian="10pt" style:font-name-complex="Times New Roman1" style:font-size-complex="10pt" style:text-scale="99%"/>
    </style:style>
    <style:style style:name="T8" style:family="text">
      <style:text-properties style:font-name="Times New Roman" fo:font-size="10pt" style:font-size-asian="10pt" style:font-name-complex="Times New Roman1" style:font-size-complex="10pt" style:text-scale="110%"/>
    </style:style>
    <style:style style:name="T9" style:family="text">
      <style:text-properties style:font-name="Times New Roman" fo:font-size="10pt" style:font-size-asian="10pt" style:font-name-complex="Times New Roman1" style:font-size-complex="10pt" style:text-scale="132%"/>
    </style:style>
    <style:style style:name="T10" style:family="text">
      <style:text-properties style:font-name="Times New Roman" fo:font-size="10pt" style:font-size-asian="10pt" style:font-name-complex="Times New Roman1" style:font-size-complex="10pt" style:text-scale="108%"/>
    </style:style>
    <style:style style:name="T11" style:family="text">
      <style:text-properties style:font-name="Times New Roman" fo:font-size="10pt" fo:letter-spacing="0.007cm" style:font-size-asian="10pt" style:font-name-complex="Times New Roman1" style:font-size-complex="10pt"/>
    </style:style>
    <style:style style:name="T12" style:family="text">
      <style:text-properties style:font-name="Times New Roman" fo:font-size="10pt" fo:letter-spacing="0.007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3" style:family="text">
      <style:text-properties style:font-name="Times New Roman" fo:font-size="10pt" fo:letter-spacing="-0.005cm" style:font-size-asian="10pt" style:font-name-complex="Times New Roman1" style:font-size-complex="10pt"/>
    </style:style>
    <style:style style:name="T14" style:family="text">
      <style:text-properties style:font-name="Times New Roman" fo:font-size="10pt" fo:letter-spacing="-0.005cm" style:font-size-asian="10pt" style:font-name-complex="Times New Roman1" style:font-size-complex="10pt" style:text-scale="108%"/>
    </style:style>
    <style:style style:name="T15" style:family="text">
      <style:text-properties style:font-name="Times New Roman" fo:font-size="10pt" fo:letter-spacing="-0.005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16" style:family="text">
      <style:text-properties style:font-name="Times New Roman" fo:font-size="10pt" fo:letter-spacing="0.002cm" style:font-size-asian="10pt" style:font-name-complex="Times New Roman1" style:font-size-complex="10pt"/>
    </style:style>
    <style:style style:name="T17" style:family="text">
      <style:text-properties style:font-name="Times New Roman" fo:font-size="10pt" fo:letter-spacing="0.002cm" style:font-size-asian="10pt" style:font-name-complex="Times New Roman1" style:font-size-complex="10pt" style:text-scale="99%"/>
    </style:style>
    <style:style style:name="T18" style:family="text">
      <style:text-properties style:font-name="Times New Roman" fo:font-size="10pt" fo:letter-spacing="0.002cm" style:font-size-asian="10pt" style:font-name-complex="Times New Roman1" style:font-size-complex="10pt" style:text-scale="109%"/>
    </style:style>
    <style:style style:name="T19" style:family="text">
      <style:text-properties style:font-name="Times New Roman" fo:font-size="10pt" fo:letter-spacing="0.002cm" style:font-size-asian="10pt" style:font-name-complex="Times New Roman1" style:font-size-complex="10pt" style:text-scale="119%"/>
    </style:style>
    <style:style style:name="T20" style:family="text">
      <style:text-properties style:font-name="Times New Roman" fo:font-size="10pt" fo:letter-spacing="0.002cm" style:font-size-asian="10pt" style:font-name-complex="Times New Roman1" style:font-size-complex="10pt" style:text-scale="108%"/>
    </style:style>
    <style:style style:name="T21" style:family="text">
      <style:text-properties style:font-name="Times New Roman" fo:font-size="10pt" fo:letter-spacing="0.002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22" style:family="text">
      <style:text-properties style:font-name="Times New Roman" fo:font-size="10pt" fo:letter-spacing="0.002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 style:text-scale="92%"/>
    </style:style>
    <style:style style:name="T23" style:family="text">
      <style:text-properties style:font-name="Times New Roman" fo:font-size="10pt" fo:letter-spacing="0.081cm" style:font-size-asian="10pt" style:font-name-complex="Times New Roman1" style:font-size-complex="10pt"/>
    </style:style>
    <style:style style:name="T24" style:family="text">
      <style:text-properties style:font-name="Times New Roman" fo:font-size="10pt" fo:letter-spacing="0.032cm" style:font-size-asian="10pt" style:font-name-complex="Times New Roman1" style:font-size-complex="10pt"/>
    </style:style>
    <style:style style:name="T25" style:family="text">
      <style:text-properties style:font-name="Times New Roman" fo:font-size="10pt" fo:letter-spacing="0.035cm" style:font-size-asian="10pt" style:font-name-complex="Times New Roman1" style:font-size-complex="10pt"/>
    </style:style>
    <style:style style:name="T26" style:family="text">
      <style:text-properties style:font-name="Times New Roman" fo:font-size="10pt" fo:letter-spacing="0.004cm" style:font-size-asian="10pt" style:font-name-complex="Times New Roman1" style:font-size-complex="10pt"/>
    </style:style>
    <style:style style:name="T27" style:family="text">
      <style:text-properties style:font-name="Times New Roman" fo:font-size="10pt" fo:letter-spacing="0.004cm" style:font-size-asian="10pt" style:font-name-complex="Times New Roman1" style:font-size-complex="10pt" style:text-scale="108%"/>
    </style:style>
    <style:style style:name="T28" style:family="text">
      <style:text-properties style:font-name="Times New Roman" fo:font-size="10pt" fo:letter-spacing="0.004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29" style:family="text">
      <style:text-properties style:font-name="Times New Roman" fo:font-size="10pt" fo:letter-spacing="0.016cm" style:font-size-asian="10pt" style:font-name-complex="Times New Roman1" style:font-size-complex="10pt"/>
    </style:style>
    <style:style style:name="T30" style:family="text">
      <style:text-properties style:font-name="Times New Roman" fo:font-size="10pt" fo:letter-spacing="-0.002cm" style:font-size-asian="10pt" style:font-name-complex="Times New Roman1" style:font-size-complex="10pt"/>
    </style:style>
    <style:style style:name="T31" style:family="text">
      <style:text-properties style:font-name="Times New Roman" fo:font-size="10pt" fo:letter-spacing="-0.002cm" style:font-size-asian="10pt" style:font-name-complex="Times New Roman1" style:font-size-complex="10pt" style:text-scale="99%"/>
    </style:style>
    <style:style style:name="T32" style:family="text">
      <style:text-properties style:font-name="Times New Roman" fo:font-size="10pt" fo:letter-spacing="-0.002cm" style:font-size-asian="10pt" style:font-name-complex="Times New Roman1" style:font-size-complex="10pt" style:text-scale="108%"/>
    </style:style>
    <style:style style:name="T33" style:family="text">
      <style:text-properties style:font-name="Times New Roman" fo:font-size="10pt" fo:letter-spacing="-0.002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34" style:family="text">
      <style:text-properties style:font-name="Times New Roman" fo:font-size="10pt" fo:letter-spacing="0.018cm" style:font-size-asian="10pt" style:font-name-complex="Times New Roman1" style:font-size-complex="10pt"/>
    </style:style>
    <style:style style:name="T35" style:family="text">
      <style:text-properties style:font-name="Times New Roman" fo:font-size="10pt" fo:letter-spacing="0.005cm" style:font-size-asian="10pt" style:font-name-complex="Times New Roman1" style:font-size-complex="10pt"/>
    </style:style>
    <style:style style:name="T36" style:family="text">
      <style:text-properties style:font-name="Times New Roman" fo:font-size="10pt" fo:letter-spacing="0.005cm" style:font-size-asian="10pt" style:font-name-complex="Times New Roman1" style:font-size-complex="10pt" style:text-scale="108%"/>
    </style:style>
    <style:style style:name="T37" style:family="text">
      <style:text-properties style:font-name="Times New Roman" fo:font-size="10pt" fo:letter-spacing="0.005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38" style:family="text">
      <style:text-properties style:font-name="Times New Roman" fo:font-size="10pt" fo:letter-spacing="-0.009cm" style:font-size-asian="10pt" style:font-name-complex="Times New Roman1" style:font-size-complex="10pt"/>
    </style:style>
    <style:style style:name="T39" style:family="text">
      <style:text-properties style:font-name="Times New Roman" fo:font-size="10pt" fo:letter-spacing="-0.009cm" style:font-size-asian="10pt" style:font-name-complex="Times New Roman1" style:font-size-complex="10pt" style:text-scale="108%"/>
    </style:style>
    <style:style style:name="T40" style:family="text">
      <style:text-properties style:font-name="Times New Roman" fo:font-size="10pt" fo:letter-spacing="-0.009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41" style:family="text">
      <style:text-properties style:font-name="Times New Roman" fo:font-size="10pt" fo:letter-spacing="-0.004cm" style:font-size-asian="10pt" style:font-name-complex="Times New Roman1" style:font-size-complex="10pt"/>
    </style:style>
    <style:style style:name="T42" style:family="text">
      <style:text-properties style:font-name="Times New Roman" fo:font-size="10pt" fo:letter-spacing="-0.004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43" style:family="text">
      <style:text-properties style:font-name="Times New Roman" fo:font-size="10pt" fo:letter-spacing="0.021cm" style:font-size-asian="10pt" style:font-name-complex="Times New Roman1" style:font-size-complex="10pt"/>
    </style:style>
    <style:style style:name="T44" style:family="text">
      <style:text-properties style:font-name="Times New Roman" fo:font-size="10pt" fo:letter-spacing="0.037cm" style:font-size-asian="10pt" style:font-name-complex="Times New Roman1" style:font-size-complex="10pt"/>
    </style:style>
    <style:style style:name="T45" style:family="text">
      <style:text-properties style:font-name="Times New Roman" fo:font-size="10pt" fo:letter-spacing="0.053cm" style:font-size-asian="10pt" style:font-name-complex="Times New Roman1" style:font-size-complex="10pt"/>
    </style:style>
    <style:style style:name="T46" style:family="text">
      <style:text-properties style:font-name="Times New Roman" fo:font-size="10pt" fo:letter-spacing="-0.007cm" style:font-size-asian="10pt" style:font-name-complex="Times New Roman1" style:font-size-complex="10pt"/>
    </style:style>
    <style:style style:name="T47" style:family="text">
      <style:text-properties style:font-name="Times New Roman" fo:font-size="10pt" fo:letter-spacing="-0.007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48" style:family="text">
      <style:text-properties style:font-name="Times New Roman" fo:font-size="10pt" fo:letter-spacing="-0.011cm" style:font-size-asian="10pt" style:font-name-complex="Times New Roman1" style:font-size-complex="10pt"/>
    </style:style>
    <style:style style:name="T49" style:family="text">
      <style:text-properties style:font-name="Times New Roman" fo:font-size="10pt" fo:letter-spacing="-0.011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50" style:family="text">
      <style:text-properties style:font-name="Times New Roman" fo:font-size="10pt" fo:letter-spacing="0.014cm" style:font-size-asian="10pt" style:font-name-complex="Times New Roman1" style:font-size-complex="10pt"/>
    </style:style>
    <style:style style:name="T51" style:family="text">
      <style:text-properties style:font-name="Times New Roman" fo:font-size="10pt" fo:letter-spacing="0.011cm" style:font-size-asian="10pt" style:font-name-complex="Times New Roman1" style:font-size-complex="10pt"/>
    </style:style>
    <style:style style:name="T52" style:family="text">
      <style:text-properties style:font-name="Times New Roman" fo:font-size="10pt" fo:letter-spacing="0.012cm" style:font-size-asian="10pt" style:font-name-complex="Times New Roman1" style:font-size-complex="10pt"/>
    </style:style>
    <style:style style:name="T53" style:family="text">
      <style:text-properties style:font-name="Times New Roman" fo:font-size="10pt" fo:letter-spacing="0.009cm" style:font-size-asian="10pt" style:font-name-complex="Times New Roman1" style:font-size-complex="10pt"/>
    </style:style>
    <style:style style:name="T54" style:family="text">
      <style:text-properties style:font-name="Times New Roman" fo:font-size="10pt" fo:letter-spacing="0.009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 style:text-scale="92%"/>
    </style:style>
    <style:style style:name="T55" style:family="text">
      <style:text-properties style:font-name="Times New Roman" fo:font-size="10pt" fo:letter-spacing="-0.023cm" style:font-size-asian="10pt" style:font-name-complex="Times New Roman1" style:font-size-complex="10pt"/>
    </style:style>
    <style:style style:name="T56" style:family="text">
      <style:text-properties style:font-name="Times New Roman" fo:font-size="10pt" fo:letter-spacing="0.03cm" style:font-size-asian="10pt" style:font-name-complex="Times New Roman1" style:font-size-complex="10pt"/>
    </style:style>
    <style:style style:name="T57" style:family="text">
      <style:text-properties style:font-name="Times New Roman" fo:font-size="10pt" fo:letter-spacing="0.023cm" style:font-size-asian="10pt" style:font-name-complex="Times New Roman1" style:font-size-complex="10pt"/>
    </style:style>
    <style:style style:name="T58" style:family="text">
      <style:text-properties style:font-name="Times New Roman" fo:font-size="10pt" fo:letter-spacing="-0.014cm" style:font-size-asian="10pt" style:font-name-complex="Times New Roman1" style:font-size-complex="10pt"/>
    </style:style>
    <style:style style:name="T59" style:family="text">
      <style:text-properties style:font-name="Times New Roman" fo:font-size="10pt" fo:letter-spacing="0.019cm" style:font-size-asian="10pt" style:font-name-complex="Times New Roman1" style:font-size-complex="10pt"/>
    </style:style>
    <style:style style:name="T60" style:family="text">
      <style:text-properties style:font-name="Times New Roman" fo:font-size="10pt" fo:letter-spacing="0.019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61" style:family="text">
      <style:text-properties style:font-name="Times New Roman" fo:font-size="10pt" fo:letter-spacing="0.042cm" style:font-size-asian="10pt" style:font-name-complex="Times New Roman1" style:font-size-complex="10pt"/>
    </style:style>
    <style:style style:name="T62" style:family="text">
      <style:text-properties style:font-name="Times New Roman" fo:font-size="10pt" fo:letter-spacing="0.055cm" style:font-size-asian="10pt" style:font-name-complex="Times New Roman1" style:font-size-complex="10pt"/>
    </style:style>
    <style:style style:name="T63" style:family="text">
      <style:text-properties style:font-name="Times New Roman" fo:font-size="10pt" fo:letter-spacing="0.041cm" style:font-size-asian="10pt" style:font-name-complex="Times New Roman1" style:font-size-complex="10pt"/>
    </style:style>
    <style:style style:name="T64" style:family="text">
      <style:text-properties style:font-name="Times New Roman" fo:font-size="10pt" fo:letter-spacing="0.041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65" style:family="text">
      <style:text-properties style:font-name="Times New Roman" fo:font-size="10pt" fo:letter-spacing="0.049cm" style:font-size-asian="10pt" style:font-name-complex="Times New Roman1" style:font-size-complex="10pt"/>
    </style:style>
    <style:style style:name="T66" style:family="text">
      <style:text-properties style:font-name="Times New Roman" fo:font-size="10pt" fo:letter-spacing="0.051cm" style:font-size-asian="10pt" style:font-name-complex="Times New Roman1" style:font-size-complex="10pt"/>
    </style:style>
    <style:style style:name="T67" style:family="text">
      <style:text-properties style:font-name="Times New Roman" fo:font-size="10pt" fo:letter-spacing="-0.016cm" style:font-size-asian="10pt" style:font-name-complex="Times New Roman1" style:font-size-complex="10pt"/>
    </style:style>
    <style:style style:name="T68" style:family="text">
      <style:text-properties style:font-name="Times New Roman" fo:font-size="10pt" fo:letter-spacing="0.044cm" style:font-size-asian="10pt" style:font-name-complex="Times New Roman1" style:font-size-complex="10pt"/>
    </style:style>
    <style:style style:name="T69" style:family="text">
      <style:text-properties style:font-name="Times New Roman" fo:font-size="10pt" fo:letter-spacing="0.046cm" style:font-size-asian="10pt" style:font-name-complex="Times New Roman1" style:font-size-complex="10pt"/>
    </style:style>
    <style:style style:name="T70" style:family="text">
      <style:text-properties style:font-name="Times New Roman" fo:font-size="10pt" fo:letter-spacing="0.028cm" style:font-size-asian="10pt" style:font-name-complex="Times New Roman1" style:font-size-complex="10pt"/>
    </style:style>
    <style:style style:name="T71" style:family="text">
      <style:text-properties style:font-name="Times New Roman" fo:font-size="10pt" fo:letter-spacing="0.034cm" style:font-size-asian="10pt" style:font-name-complex="Times New Roman1" style:font-size-complex="10pt"/>
    </style:style>
    <style:style style:name="T72" style:family="text">
      <style:text-properties style:font-name="Times New Roman" fo:font-size="10pt" fo:letter-spacing="-0.012cm" style:font-size-asian="10pt" style:font-name-complex="Times New Roman1" style:font-size-complex="10pt"/>
    </style:style>
    <style:style style:name="T73" style:family="text">
      <style:text-properties style:font-name="Times New Roman" fo:font-size="10pt" fo:letter-spacing="-0.021cm" style:font-size-asian="10pt" style:font-name-complex="Times New Roman1" style:font-size-complex="10pt"/>
    </style:style>
    <style:style style:name="T74" style:family="text">
      <style:text-properties style:font-name="Times New Roman" fo:font-size="10pt" fo:letter-spacing="0.025cm" style:font-size-asian="10pt" style:font-name-complex="Times New Roman1" style:font-size-complex="10pt"/>
    </style:style>
    <style:style style:name="T75" style:family="text">
      <style:text-properties style:font-name="Times New Roman" fo:font-size="10pt" fo:letter-spacing="-0.018cm" style:font-size-asian="10pt" style:font-name-complex="Times New Roman1" style:font-size-complex="10pt"/>
    </style:style>
    <style:style style:name="T76" style:family="text">
      <style:text-properties style:font-name="Times New Roman" fo:font-size="10pt" fo:letter-spacing="-0.026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77" style:family="text">
      <style:text-properties style:font-name="Times New Roman" fo:font-size="10pt" fo:letter-spacing="-0.025cm" fo:language="it" fo:country="IT" style:font-name-asian="Times New Roman1" style:font-size-asian="10pt" style:language-asian="it" style:country-asian="IT" style:font-name-complex="Times New Roman1" style:font-size-complex="10pt" style:language-complex="ar" style:country-complex="SA"/>
    </style:style>
    <style:style style:name="T78" style:family="text">
      <style:text-properties style:font-name="Times New Roman" fo:font-size="11pt" fo:letter-spacing="-0.007cm" fo:language="it" fo:country="IT" style:font-name-asian="Times New Roman1" style:font-size-asian="11pt" style:language-asian="it" style:country-asian="IT" style:font-name-complex="Times New Roman1" style:font-size-complex="11pt" style:language-complex="ar" style:country-complex="SA"/>
    </style:style>
    <style:style style:name="T79" style:family="text">
      <style:text-properties style:font-name="Times New Roman" fo:font-size="11pt" fo:letter-spacing="0.002cm" fo:language="it" fo:country="IT" style:font-name-asian="Times New Roman1" style:font-size-asian="11pt" style:language-asian="it" style:country-asian="IT" style:font-name-complex="Times New Roman1" style:font-size-complex="11pt" style:language-complex="ar" style:country-complex="SA"/>
    </style:style>
    <style:style style:name="T80" style:family="text">
      <style:text-properties style:font-name="Times New Roman" fo:font-size="11pt" fo:language="it" fo:country="IT" style:font-name-asian="Times New Roman1" style:font-size-asian="11pt" style:language-asian="it" style:country-asian="IT" style:font-name-complex="Times New Roman1" style:font-size-complex="11pt" style:language-complex="ar" style:country-complex="SA"/>
    </style:style>
    <style:style style:name="T81" style:family="text">
      <style:text-properties style:font-name="Times New Roman" fo:font-size="11pt" fo:letter-spacing="-0.004cm" fo:language="it" fo:country="IT" style:font-name-asian="Times New Roman1" style:font-size-asian="11pt" style:language-asian="it" style:country-asian="IT" style:font-name-complex="Times New Roman1" style:font-size-complex="11pt" style:language-complex="ar" style:country-complex="SA"/>
    </style:style>
    <style:style style:name="T82" style:family="text">
      <style:text-properties style:font-name="Times New Roman" fo:font-size="11pt" fo:letter-spacing="-0.002cm" fo:language="it" fo:country="IT" style:font-name-asian="Times New Roman1" style:font-size-asian="11pt" style:language-asian="it" style:country-asian="IT" style:font-name-complex="Times New Roman1" style:font-size-complex="11pt" style:language-complex="ar" style:country-complex="SA"/>
    </style:style>
    <style:style style:name="T83" style:family="text">
      <style:text-properties style:font-name="Times New Roman" fo:font-size="14pt" fo:letter-spacing="-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84" style:family="text">
      <style:text-properties style:font-name="Times New Roman" fo:font-size="14pt" fo:letter-spacing="-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85" style:family="text">
      <style:text-properties style:font-name="Times New Roman" fo:font-size="14pt" fo:letter-spacing="-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6%"/>
    </style:style>
    <style:style style:name="T86" style:family="text">
      <style:text-properties style:font-name="Times New Roman" fo:font-size="14pt" fo:letter-spacing="-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10%"/>
    </style:style>
    <style:style style:name="T87" style:family="text">
      <style:text-properties style:font-name="Times New Roman" fo:font-size="14pt" fo:letter-spacing="-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7%"/>
    </style:style>
    <style:style style:name="T88" style:family="text">
      <style:text-properties style:font-name="Times New Roman" fo:font-size="14pt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89" style:family="text">
      <style:text-properties style:font-name="Times New Roman" fo:font-size="14pt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90" style:family="text">
      <style:text-properties style:font-name="Times New Roman" fo:font-size="14pt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9%"/>
    </style:style>
    <style:style style:name="T91" style:family="text">
      <style:text-properties style:font-name="Times New Roman" fo:font-size="14pt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7%"/>
    </style:style>
    <style:style style:name="T92" style:family="text">
      <style:text-properties style:font-name="Times New Roman" fo:font-size="14pt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33%"/>
    </style:style>
    <style:style style:name="T93" style:family="text">
      <style:text-properties style:font-name="Times New Roman" fo:font-size="14pt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11%"/>
    </style:style>
    <style:style style:name="T94" style:family="text">
      <style:text-properties style:font-name="Times New Roman" fo:font-size="14pt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20%"/>
    </style:style>
    <style:style style:name="T95" style:family="text">
      <style:text-properties style:font-name="Times New Roman" fo:font-size="14pt" fo:letter-spacing="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96" style:family="text">
      <style:text-properties style:font-name="Times New Roman" fo:font-size="14pt" fo:letter-spacing="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97" style:family="text">
      <style:text-properties style:font-name="Times New Roman" fo:font-size="14pt" fo:letter-spacing="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7%"/>
    </style:style>
    <style:style style:name="T98" style:family="text">
      <style:text-properties style:font-name="Times New Roman" fo:font-size="14pt" fo:letter-spacing="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17%"/>
    </style:style>
    <style:style style:name="T99" style:family="text">
      <style:text-properties style:font-name="Times New Roman" fo:font-size="14pt" fo:letter-spacing="0.00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12%"/>
    </style:style>
    <style:style style:name="T100" style:family="text">
      <style:text-properties style:font-name="Times New Roman" fo:font-size="14pt" fo:letter-spacing="-0.009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101" style:family="text">
      <style:text-properties style:font-name="Times New Roman" fo:font-size="14pt" fo:letter-spacing="-0.009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9%"/>
    </style:style>
    <style:style style:name="T102" style:family="text">
      <style:text-properties style:font-name="Times New Roman" fo:font-size="14pt" fo:letter-spacing="-0.004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103" style:family="text">
      <style:text-properties style:font-name="Times New Roman" fo:font-size="14pt" fo:letter-spacing="-0.004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08%"/>
    </style:style>
    <style:style style:name="T104" style:family="text">
      <style:text-properties style:font-name="Times New Roman" fo:font-size="14pt" fo:letter-spacing="-0.004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 style:text-scale="120%"/>
    </style:style>
    <style:style style:name="T105" style:family="text">
      <style:text-properties style:font-name="Times New Roman" fo:font-size="14pt" fo:letter-spacing="0.109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106" style:family="text">
      <style:text-properties style:font-name="Times New Roman" fo:font-size="14pt" fo:letter-spacing="0.026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107" style:family="text">
      <style:text-properties style:font-name="Times New Roman" fo:font-size="14pt" fo:letter-spacing="0.055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108" style:family="text">
      <style:text-properties style:font-name="Times New Roman" fo:font-size="14pt" fo:letter-spacing="0.012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109" style:family="text">
      <style:text-properties style:font-name="Times New Roman" fo:font-size="14pt" fo:letter-spacing="0.025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110" style:family="text">
      <style:text-properties style:font-name="Times New Roman" fo:font-size="14pt" fo:letter-spacing="0.03cm" fo:language="it" fo:country="IT" style:font-name-asian="Times New Roman1" style:font-size-asian="14pt" style:language-asian="it" style:country-asian="IT" style:font-name-complex="Times New Roman1" style:font-size-complex="14pt" style:language-complex="ar" style:country-complex="SA"/>
    </style:style>
    <style:style style:name="T111" style:family="text">
      <style:text-properties style:font-name="Times New Roman" fo:font-size="12pt" fo:letter-spacing="-0.014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12" style:family="text">
      <style:text-properties style:font-name="Times New Roman" fo:font-size="12pt" fo:letter-spacing="-0.014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113" style:family="text">
      <style:text-properties style:font-name="Times New Roman" fo:font-size="12pt" fo:letter-spacing="-0.01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14" style:family="text">
      <style:text-properties style:font-name="Times New Roman" fo:font-size="12pt" fo:letter-spacing="-0.01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115" style:family="text">
      <style:text-properties style:font-name="Times New Roman" fo:font-size="12pt" fo:letter-spacing="-0.016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16" style:family="text">
      <style:text-properties style:font-name="Times New Roman" fo:font-size="12pt" fo:letter-spacing="-0.016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117" style:family="text"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18" style:family="text"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119" style:family="text"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108%"/>
    </style:style>
    <style:style style:name="T120" style:family="text"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116%"/>
    </style:style>
    <style:style style:name="T121" style:family="text">
      <style:text-properties style:font-name="Times New Roman" fo:font-size="12pt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9%"/>
    </style:style>
    <style:style style:name="T122" style:family="text">
      <style:text-properties style:font-name="Times New Roman" fo:font-size="12pt" fo:letter-spacing="-0.03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23" style:family="text">
      <style:text-properties style:font-name="Times New Roman" fo:font-size="12pt" fo:letter-spacing="-0.03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24" style:family="text">
      <style:text-properties style:font-name="Times New Roman" fo:font-size="12pt" fo:letter-spacing="-0.04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25" style:family="text">
      <style:text-properties style:font-name="Times New Roman" fo:font-size="12pt" fo:letter-spacing="-0.018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26" style:family="text">
      <style:text-properties style:font-name="Times New Roman" fo:font-size="12pt" fo:letter-spacing="-0.018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127" style:family="text">
      <style:text-properties style:font-name="Times New Roman" fo:font-size="12pt" fo:letter-spacing="-0.028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28" style:family="text">
      <style:text-properties style:font-name="Times New Roman" fo:font-size="12pt" fo:letter-spacing="-0.041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29" style:family="text">
      <style:text-properties style:font-name="Times New Roman" fo:font-size="12pt" fo:letter-spacing="-0.034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30" style:family="text">
      <style:text-properties style:font-name="Times New Roman" fo:font-size="12pt" fo:letter-spacing="-0.026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31" style:family="text">
      <style:text-properties style:font-name="Times New Roman" fo:font-size="12pt" fo:letter-spacing="-0.01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32" style:family="text">
      <style:text-properties style:font-name="Times New Roman" fo:font-size="12pt" fo:letter-spacing="-0.01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133" style:family="text">
      <style:text-properties style:font-name="Times New Roman" fo:font-size="12pt" fo:letter-spacing="-0.03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34" style:family="text">
      <style:text-properties style:font-name="Times New Roman" fo:font-size="12pt" fo:letter-spacing="-0.00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35" style:family="text">
      <style:text-properties style:font-name="Times New Roman" fo:font-size="12pt" fo:letter-spacing="-0.00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136" style:family="text">
      <style:text-properties style:font-name="Times New Roman" fo:font-size="12pt" fo:letter-spacing="-0.005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37" style:family="text">
      <style:text-properties style:font-name="Times New Roman" fo:font-size="12pt" fo:letter-spacing="-0.005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138" style:family="text">
      <style:text-properties style:font-name="Times New Roman" fo:font-size="12pt" fo:letter-spacing="-0.005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109%"/>
    </style:style>
    <style:style style:name="T139" style:family="text">
      <style:text-properties style:font-name="Times New Roman" fo:font-size="12pt" fo:letter-spacing="-0.011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40" style:family="text">
      <style:text-properties style:font-name="Times New Roman" fo:font-size="12pt" fo:letter-spacing="-0.011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8%"/>
    </style:style>
    <style:style style:name="T141" style:family="text">
      <style:text-properties style:font-name="Times New Roman" fo:font-size="12pt" fo:letter-spacing="-0.035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42" style:family="text">
      <style:text-properties style:font-name="Times New Roman" fo:font-size="12pt" fo:letter-spacing="-0.037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43" style:family="text">
      <style:text-properties style:font-name="Times New Roman" fo:font-size="12pt" fo:letter-spacing="0.00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44" style:family="text">
      <style:text-properties style:font-name="Times New Roman" fo:font-size="12pt" fo:letter-spacing="0.00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109%"/>
    </style:style>
    <style:style style:name="T145" style:family="text">
      <style:text-properties style:font-name="Times New Roman" fo:font-size="12pt" fo:letter-spacing="0.00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9%"/>
    </style:style>
    <style:style style:name="T146" style:family="text">
      <style:text-properties style:font-name="Times New Roman" fo:font-size="12pt" fo:letter-spacing="0.03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47" style:family="text">
      <style:text-properties style:font-name="Times New Roman" fo:font-size="12pt" fo:letter-spacing="-0.004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48" style:family="text">
      <style:text-properties style:font-name="Times New Roman" fo:font-size="12pt" fo:letter-spacing="0.04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49" style:family="text">
      <style:text-properties style:font-name="Times New Roman" fo:font-size="12pt" fo:letter-spacing="-0.00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50" style:family="text">
      <style:text-properties style:font-name="Times New Roman" fo:font-size="12pt" fo:letter-spacing="-0.00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9%"/>
    </style:style>
    <style:style style:name="T151" style:family="text">
      <style:text-properties style:font-name="Times New Roman" fo:font-size="12pt" fo:letter-spacing="0.03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52" style:family="text">
      <style:text-properties style:font-name="Times New Roman" fo:font-size="12pt" fo:letter-spacing="0.035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53" style:family="text">
      <style:text-properties style:font-name="Times New Roman" fo:font-size="12pt" fo:letter-spacing="0.041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54" style:family="text">
      <style:text-properties style:font-name="Times New Roman" fo:font-size="12pt" fo:letter-spacing="0.004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55" style:family="text">
      <style:text-properties style:font-name="Times New Roman" fo:font-size="12pt" fo:letter-spacing="0.028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56" style:family="text">
      <style:text-properties style:font-name="Times New Roman" fo:font-size="12pt" fo:letter-spacing="0.044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57" style:family="text">
      <style:text-properties style:font-name="Times New Roman" fo:font-size="12pt" fo:letter-spacing="0.037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58" style:family="text">
      <style:text-properties style:font-name="Times New Roman" fo:font-size="12pt" fo:letter-spacing="0.03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59" style:family="text">
      <style:text-properties style:font-name="Times New Roman" fo:font-size="12pt" fo:letter-spacing="0.007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60" style:family="text">
      <style:text-properties style:font-name="Times New Roman" fo:font-size="12pt" fo:letter-spacing="0.009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61" style:family="text">
      <style:text-properties style:font-name="Times New Roman" fo:font-size="12pt" fo:letter-spacing="0.012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62" style:family="text">
      <style:text-properties style:font-name="Times New Roman" fo:font-size="12pt" fo:letter-spacing="0.018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63" style:family="text">
      <style:text-properties style:font-name="Times New Roman" fo:font-size="12pt" fo:letter-spacing="0.014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64" style:family="text">
      <style:text-properties style:font-name="Times New Roman" fo:font-size="12pt" fo:letter-spacing="0.005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65" style:family="text">
      <style:text-properties style:font-name="Times New Roman" fo:font-size="12pt" fo:letter-spacing="0.005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 style:text-scale="99%"/>
    </style:style>
    <style:style style:name="T166" style:family="text">
      <style:text-properties style:font-name="Times New Roman" fo:font-size="12pt" fo:letter-spacing="-0.007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67" style:family="text">
      <style:text-properties style:font-name="Times New Roman" fo:font-size="12pt" fo:letter-spacing="0.097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68" style:family="text">
      <style:text-properties style:font-name="Times New Roman" fo:font-size="12pt" fo:letter-spacing="-0.021cm" fo:language="it" fo:country="IT" style:font-name-asian="Times New Roman1" style:font-size-asian="12pt" style:language-asian="it" style:country-asian="IT" style:font-name-complex="Times New Roman1" style:font-size-complex="12pt" style:language-complex="ar" style:country-complex="SA"/>
    </style:style>
    <style:style style:name="T169" style:family="text">
      <style:text-properties style:font-name="Times New Roman" fo:font-size="9pt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70" style:family="text">
      <style:text-properties style:font-name="Times New Roman" fo:font-size="9pt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109%"/>
    </style:style>
    <style:style style:name="T171" style:family="text">
      <style:text-properties style:font-name="Times New Roman" fo:font-size="9pt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9%"/>
    </style:style>
    <style:style style:name="T172" style:family="text">
      <style:text-properties style:font-name="Times New Roman" fo:font-size="9pt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119%"/>
    </style:style>
    <style:style style:name="T173" style:family="text">
      <style:text-properties style:font-name="Times New Roman" fo:font-size="9pt" fo:letter-spacing="-0.002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74" style:family="text">
      <style:text-properties style:font-name="Times New Roman" fo:font-size="9pt" fo:letter-spacing="-0.002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109%"/>
    </style:style>
    <style:style style:name="T175" style:family="text">
      <style:text-properties style:font-name="Times New Roman" fo:font-size="9pt" fo:letter-spacing="-0.002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9%"/>
    </style:style>
    <style:style style:name="T176" style:family="text">
      <style:text-properties style:font-name="Times New Roman" fo:font-size="9pt" fo:letter-spacing="-0.002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112%"/>
    </style:style>
    <style:style style:name="T177" style:family="text">
      <style:text-properties style:font-name="Times New Roman" fo:font-size="9pt" fo:letter-spacing="-0.069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78" style:family="text">
      <style:text-properties style:font-name="Times New Roman" fo:font-size="9pt" fo:letter-spacing="0.002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79" style:family="text">
      <style:text-properties style:font-name="Times New Roman" fo:font-size="9pt" fo:letter-spacing="0.002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109%"/>
    </style:style>
    <style:style style:name="T180" style:family="text">
      <style:text-properties style:font-name="Times New Roman" fo:font-size="9pt" fo:letter-spacing="-0.004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81" style:family="text">
      <style:text-properties style:font-name="Times New Roman" fo:font-size="9pt" fo:letter-spacing="-0.004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109%"/>
    </style:style>
    <style:style style:name="T182" style:family="text">
      <style:text-properties style:font-name="Times New Roman" fo:font-size="9pt" fo:letter-spacing="-0.004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111%"/>
    </style:style>
    <style:style style:name="T183" style:family="text">
      <style:text-properties style:font-name="Times New Roman" fo:font-size="9pt" fo:letter-spacing="0.004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84" style:family="text">
      <style:text-properties style:font-name="Times New Roman" fo:font-size="9pt" fo:letter-spacing="0.004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109%"/>
    </style:style>
    <style:style style:name="T185" style:family="text">
      <style:text-properties style:font-name="Times New Roman" fo:font-size="9pt" fo:letter-spacing="0.004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9%"/>
    </style:style>
    <style:style style:name="T186" style:family="text">
      <style:text-properties style:font-name="Times New Roman" fo:font-size="9pt" fo:letter-spacing="0.005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87" style:family="text">
      <style:text-properties style:font-name="Times New Roman" fo:font-size="9pt" fo:letter-spacing="0.005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 style:text-scale="99%"/>
    </style:style>
    <style:style style:name="T188" style:family="text">
      <style:text-properties style:font-name="Times New Roman" fo:font-size="9pt" fo:letter-spacing="-0.016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89" style:family="text">
      <style:text-properties style:font-name="Times New Roman" fo:font-size="9pt" fo:letter-spacing="-0.005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90" style:family="text">
      <style:text-properties style:font-name="Times New Roman" fo:font-size="9pt" fo:letter-spacing="0.009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91" style:family="text">
      <style:text-properties style:font-name="Times New Roman" fo:font-size="9pt" fo:letter-spacing="0.016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92" style:family="text">
      <style:text-properties style:font-name="Times New Roman" fo:font-size="9pt" fo:letter-spacing="0.007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93" style:family="text">
      <style:text-properties style:font-name="Times New Roman" fo:font-size="9pt" fo:letter-spacing="0.011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94" style:family="text">
      <style:text-properties style:font-name="Times New Roman" fo:font-size="9pt" fo:letter-spacing="0.069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95" style:family="text">
      <style:text-properties style:font-name="Times New Roman" fo:font-size="9pt" fo:letter-spacing="-0.011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96" style:family="text">
      <style:text-properties style:font-name="Times New Roman" fo:font-size="9pt" fo:letter-spacing="-0.009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97" style:family="text">
      <style:text-properties style:font-name="Times New Roman" fo:font-size="9pt" fo:letter-spacing="-0.039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98" style:family="text">
      <style:text-properties style:font-name="Times New Roman" fo:font-size="9pt" fo:letter-spacing="-0.014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199" style:family="text">
      <style:text-properties style:font-name="Times New Roman" fo:font-size="9pt" fo:letter-spacing="-0.007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200" style:family="text">
      <style:text-properties style:font-name="Times New Roman" fo:font-size="9pt" fo:letter-spacing="-0.012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201" style:family="text">
      <style:text-properties style:font-name="Times New Roman" fo:font-size="9pt" fo:letter-spacing="-0.067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202" style:family="text">
      <style:text-properties style:font-name="Times New Roman" fo:font-size="9pt" fo:letter-spacing="0.012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203" style:family="text">
      <style:text-properties style:font-name="Times New Roman" fo:font-size="9pt" fo:letter-spacing="0.014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204" style:family="text">
      <style:text-properties style:font-name="Times New Roman" fo:font-size="9pt" fo:letter-spacing="0.018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205" style:family="text">
      <style:text-properties style:font-name="Times New Roman" fo:font-size="9pt" fo:letter-spacing="0.019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206" style:family="text">
      <style:text-properties style:font-name="Times New Roman" fo:font-size="9pt" fo:letter-spacing="-0.051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207" style:family="text">
      <style:text-properties style:font-name="Times New Roman" fo:font-size="9pt" fo:letter-spacing="-0.021cm" fo:language="it" fo:country="IT" style:font-name-asian="Times New Roman1" style:font-size-asian="9pt" style:language-asian="it" style:country-asian="IT" style:font-name-complex="Times New Roman1" style:font-size-complex="9pt" style:language-complex="ar" style:country-complex="SA"/>
    </style:style>
    <style:style style:name="T208" style:family="text">
      <style:text-properties style:text-position="-5% 100%" style:font-name="Times New Roman" fo:font-size="10pt" fo:letter-spacing="-0.002cm" style:font-size-asian="10pt" style:font-name-complex="Times New Roman1" style:font-size-complex="10pt" style:text-scale="108%"/>
    </style:style>
    <style:style style:name="T209" style:family="text">
      <style:text-properties style:text-position="-5% 100%" style:font-name="Times New Roman" fo:font-size="10pt" style:font-size-asian="10pt" style:font-name-complex="Times New Roman1" style:font-size-complex="10pt" style:text-scale="99%"/>
    </style:style>
    <style:style style:name="T210" style:family="text">
      <style:text-properties style:text-position="-5% 100%" style:font-name="Times New Roman" fo:font-size="10pt" fo:letter-spacing="0.002cm" style:font-size-asian="10pt" style:font-name-complex="Times New Roman1" style:font-size-complex="10pt" style:text-scale="99%"/>
    </style:style>
    <style:style style:name="T211" style:family="text">
      <style:text-properties style:text-position="7% 100%" fo:font-size="6.5pt" fo:font-weight="bold" style:font-size-asian="6.5pt" style:font-weight-asian="bold" style:font-size-complex="6.5pt" style:font-weight-complex="bold" style:text-scale="99%"/>
    </style:style>
    <style:style style:name="T212" style:family="text">
      <style:text-properties style:text-position="7% 100%" fo:font-size="6.5pt" fo:letter-spacing="-0.002cm" fo:font-weight="bold" style:font-size-asian="6.5pt" style:font-weight-asian="bold" style:font-size-complex="6.5pt" style:font-weight-complex="bold" style:text-scale="99%"/>
    </style:style>
    <style:style style:name="T213" style:family="text">
      <style:text-properties style:text-position="66% 100%" style:font-name="Times New Roman" fo:font-size="6pt" fo:letter-spacing="0.002cm" fo:language="it" fo:country="IT" style:font-name-asian="Times New Roman1" style:font-size-asian="6pt" style:language-asian="it" style:country-asian="IT" style:font-name-complex="Times New Roman1" style:font-size-complex="6pt" style:language-complex="ar" style:country-complex="SA"/>
    </style:style>
    <style:style style:name="T214" style:family="text">
      <style:text-properties style:text-position="66% 100%" style:font-name="Times New Roman" fo:font-size="6pt" fo:language="it" fo:country="IT" style:font-name-asian="Times New Roman1" style:font-size-asian="6pt" style:language-asian="it" style:country-asian="IT" style:font-name-complex="Times New Roman1" style:font-size-complex="6pt" style:language-complex="ar" style:country-complex="SA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solid" svg:stroke-width="0.026cm" svg:stroke-color="#000000" draw:fill="none" draw:fill-color="#ffffff" fo:min-height="0cm" fo:min-width="0cm" fo:padding-top="0.012cm" fo:padding-bottom="0.012cm" fo:padding-left="0.012cm" fo:padding-right="0.012cm" style:run-through="foreground" style:wrap="run-through" style:number-wrapped-paragraphs="no-limit" style:vertical-pos="from-top" style:vertical-rel="paragraph" style:horizontal-pos="from-left" style:horizontal-rel="page" draw:wrap-influence-on-position="once-concurrent" style:flow-with-text="false"/>
    </style:style>
    <style:style style:name="gr2" style:family="graphic">
      <style:graphic-properties draw:stroke="solid" svg:stroke-width="0.019cm" svg:stroke-color="#000000" draw:fill="none" draw:fill-color="#ffffff" fo:min-height="0cm" fo:min-width="0cm" fo:padding-top="0.009cm" fo:padding-bottom="0.009cm" fo:padding-left="0.009cm" fo:padding-right="0.009cm" style:run-through="foreground" style:wrap="run-through" style:number-wrapped-paragraphs="no-limit" style:vertical-pos="from-top" style:vertical-rel="paragraph" style:horizontal-pos="from-left" style:horizontal-rel="page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TextSection">
        <text:p text:style-name="P26"><text:span text:style-name="T1">All</text:span><text:span text:style-name="T2">e</text:span><text:span text:style-name="T3">g</text:span><text:span text:style-name="T1">ato</text:span><text:span text:style-name="T3"> </text:span><text:span text:style-name="T1">B</text:span></text:p>
        <text:p text:style-name="P1"/>
        <text:p text:style-name="P4"/>
        <text:p text:style-name="P4"/>
        <text:p text:style-name="P27"><draw:frame draw:style-name="fr1" draw:name="Immagine1" text:anchor-type="as-char" svg:width="2.223cm" svg:height="2.26cm" draw:z-index="3"><draw:image xlink:href="Pictures/100002000000025800000291BADD216C5C6C1DA7.png" xlink:type="simple" xlink:show="embed" xlink:actuate="onLoad" loext:mime-type="image/png"/></draw:frame></text:p>
        <text:p text:style-name="P14"/>
        <text:p text:style-name="P28"><draw:custom-shape text:anchor-type="char" draw:z-index="0" draw:style-name="gr1" draw:text-style-name="P71" svg:width="2.544cm" svg:height="0.809cm" svg:x="17.089cm" svg:y="-4.11cm"><text:p/><draw:enhanced-geometry svg:viewBox="0 0 21600 21600" draw:type="rectangle" draw:enhanced-path="M 0 0 L 21600 0 21600 21600 0 21600 0 0 Z N"/></draw:custom-shape><draw:custom-shape text:anchor-type="char" draw:z-index="1" draw:style-name="gr2" draw:text-style-name="P71" svg:width="8.73cm" svg:height="0.036cm" svg:x="6.133cm" svg:y="1.316cm"><text:p/><draw:enhanced-geometry svg:viewBox="0 0 4949 20" draw:type="non-primitive" draw:enhanced-path="M 0 0 A L 4948 0 A N"/></draw:custom-shape><text:span text:style-name="T78">I</text:span><text:span text:style-name="T79">stit</text:span><text:span text:style-name="T80">u</text:span><text:span text:style-name="T81">z</text:span><text:span text:style-name="T79">i</text:span><text:span text:style-name="T80">one</text:span><text:span text:style-name="T79"> </text:span><text:span text:style-name="T81">s</text:span><text:span text:style-name="T80">co</text:span><text:span text:style-name="T82">l</text:span><text:span text:style-name="T80">a</text:span><text:span text:style-name="T81">s</text:span><text:span text:style-name="T79">ti</text:span><text:span text:style-name="T81">c</text:span><text:span text:style-name="T80">a</text:span></text:p>
        <text:p text:style-name="P5"/>
        <text:p text:style-name="P6"/>
        <text:p text:style-name="P6"/>
        <text:p text:style-name="P6"/>
        <text:p text:style-name="P6"/>
        <text:p text:style-name="P6"/>
        <text:p text:style-name="P6"/>
        <text:p text:style-name="P6"/>
        <text:p text:style-name="P6"/>
        <text:p text:style-name="P29"><text:span text:style-name="T84">C</text:span><text:span text:style-name="T89">E</text:span><text:span text:style-name="T84">R</text:span><text:span text:style-name="T89">T</text:span><text:span text:style-name="T96">I</text:span><text:span text:style-name="T84">F</text:span><text:span text:style-name="T96">I</text:span><text:span text:style-name="T84">C</text:span><text:span text:style-name="T96">A</text:span><text:span text:style-name="T100">Z</text:span><text:span text:style-name="T96">I</text:span><text:span text:style-name="T89">O</text:span><text:span text:style-name="T84">N</text:span><text:span text:style-name="T89">E</text:span><text:span text:style-name="T103"> </text:span><text:span text:style-name="T83">D</text:span><text:span text:style-name="T88">ELLE</text:span><text:span text:style-name="T105"> </text:span><text:span text:style-name="T84">C</text:span><text:span text:style-name="T89">O</text:span><text:span text:style-name="T85">M</text:span><text:span text:style-name="T86">P</text:span><text:span text:style-name="T90">ETE</text:span><text:span text:style-name="T95">N</text:span><text:span text:style-name="T101">Z</text:span><text:span text:style-name="T90">E</text:span></text:p>
        <text:p text:style-name="P16"/>
        <text:p text:style-name="P30"><text:span text:style-name="T83">A</text:span><text:span text:style-name="T88">L</text:span><text:span text:style-name="T106"> </text:span><text:span text:style-name="T91">TE</text:span><text:span text:style-name="T87">RM</text:span><text:span text:style-name="T97">I</text:span><text:span text:style-name="T87">N</text:span><text:span text:style-name="T91">E </text:span><text:span text:style-name="T83">D</text:span><text:span text:style-name="T88">EL</text:span><text:span text:style-name="T107"> </text:span><text:span text:style-name="T83">PR</text:span><text:span text:style-name="T95">I</text:span><text:span text:style-name="T83">M</text:span><text:span text:style-name="T88">O </text:span><text:span text:style-name="T108"><text:s/></text:span><text:span text:style-name="T83">C</text:span><text:span text:style-name="T95">I</text:span><text:span text:style-name="T83">C</text:span><text:span text:style-name="T88">LO </text:span><text:span text:style-name="T108"><text:s/></text:span><text:span text:style-name="T83">D</text:span><text:span text:style-name="T88">I</text:span><text:span text:style-name="T109"> </text:span><text:span text:style-name="T98">I</text:span><text:span text:style-name="T88">S</text:span><text:span text:style-name="T90">T</text:span><text:span text:style-name="T84">R</text:span><text:span text:style-name="T95">U</text:span><text:span text:style-name="T101">Z</text:span><text:span text:style-name="T98">I</text:span><text:span text:style-name="T89">O</text:span><text:span text:style-name="T83">N</text:span><text:span text:style-name="T90">E </text:span><text:span text:style-name="T95">I</text:span><text:span text:style-name="T88">l</text:span><text:span text:style-name="T110"> </text:span><text:span text:style-name="T83">Di</text:span><text:span text:style-name="T92">r</text:span><text:span text:style-name="T83">i</text:span><text:span text:style-name="T95">g</text:span><text:span text:style-name="T88">e</text:span><text:span text:style-name="T93">n</text:span><text:span text:style-name="T94">t</text:span><text:span text:style-name="T88">e </text:span><text:span text:style-name="T102">S</text:span><text:span text:style-name="T88">c</text:span><text:span text:style-name="T83">ol</text:span><text:span text:style-name="T99">a</text:span><text:span text:style-name="T95">s</text:span><text:span text:style-name="T104">t</text:span><text:span text:style-name="T83">i</text:span><text:span text:style-name="T88">co</text:span></text:p>
        <text:p text:style-name="P31"><text:span text:style-name="T111">V</text:span><text:span text:style-name="T113">i</text:span><text:span text:style-name="T115">s</text:span><text:span text:style-name="T113">t</text:span><text:span text:style-name="T117">o</text:span><text:span text:style-name="T122"> </text:span><text:span text:style-name="T113">i</text:span><text:span text:style-name="T117">l</text:span><text:span text:style-name="T123"> </text:span><text:span text:style-name="T113">d</text:span><text:span text:style-name="T111">ecre</text:span><text:span text:style-name="T115">t</text:span><text:span text:style-name="T117">o</text:span><text:span text:style-name="T124"> </text:span><text:span text:style-name="T114">l</text:span><text:span text:style-name="T112">e</text:span><text:span text:style-name="T126">g</text:span><text:span text:style-name="T114">isl</text:span><text:span text:style-name="T126">a</text:span><text:span text:style-name="T114">t</text:span><text:span text:style-name="T116">i</text:span><text:span text:style-name="T114">v</text:span><text:span text:style-name="T118">o</text:span><text:span text:style-name="T114"> </text:span><text:span text:style-name="T113">1</text:span><text:span text:style-name="T117">3</text:span><text:span text:style-name="T127"> </text:span><text:span text:style-name="T111">a</text:span><text:span text:style-name="T113">p</text:span><text:span text:style-name="T125">r</text:span><text:span text:style-name="T113">il</text:span><text:span text:style-name="T117">e</text:span><text:span text:style-name="T128"> </text:span><text:span text:style-name="T113">2</text:span><text:span text:style-name="T125">0</text:span><text:span text:style-name="T113">17</text:span><text:span text:style-name="T117">,</text:span><text:span text:style-name="T122"> </text:span><text:span text:style-name="T113">n</text:span><text:span text:style-name="T117">.</text:span><text:span text:style-name="T129"> </text:span><text:span text:style-name="T113">6</text:span><text:span text:style-name="T117">2</text:span><text:span text:style-name="T129"> </text:span><text:span text:style-name="T111">e</text:span><text:span text:style-name="T117">,</text:span><text:span text:style-name="T129"> </text:span><text:span text:style-name="T113">i</text:span><text:span text:style-name="T117">n</text:span><text:span text:style-name="T129"> </text:span><text:span text:style-name="T126">p</text:span><text:span text:style-name="T112">ar</text:span><text:span text:style-name="T114">ti</text:span><text:span text:style-name="T112">c</text:span><text:span text:style-name="T126">o</text:span><text:span text:style-name="T114">l</text:span><text:span text:style-name="T112">are</text:span><text:span text:style-name="T118">,</text:span><text:span text:style-name="T114"> l</text:span><text:span text:style-name="T112">’a</text:span><text:span text:style-name="T126">r</text:span><text:span text:style-name="T114">ti</text:span><text:span text:style-name="T112">c</text:span><text:span text:style-name="T126">o</text:span><text:span text:style-name="T114">l</text:span><text:span text:style-name="T118">o</text:span><text:span text:style-name="T112"> </text:span><text:span text:style-name="T113">9</text:span><text:span text:style-name="T117">;</text:span></text:p>
        <text:p text:style-name="P8"/>
        <text:p text:style-name="P32"><text:span text:style-name="T111">V</text:span><text:span text:style-name="T113">i</text:span><text:span text:style-name="T115">s</text:span><text:span text:style-name="T113">t</text:span><text:span text:style-name="T117">o</text:span><text:span text:style-name="T122"> </text:span><text:span text:style-name="T113">i</text:span><text:span text:style-name="T117">l</text:span><text:span text:style-name="T123"> </text:span><text:span text:style-name="T113">d</text:span><text:span text:style-name="T111">ecre</text:span><text:span text:style-name="T115">t</text:span><text:span text:style-name="T117">o</text:span><text:span text:style-name="T124"> </text:span><text:span text:style-name="T114">m</text:span><text:span text:style-name="T116">i</text:span><text:span text:style-name="T114">ni</text:span><text:span text:style-name="T116">s</text:span><text:span text:style-name="T114">t</text:span><text:span text:style-name="T112">e</text:span><text:span text:style-name="T126">r</text:span><text:span text:style-name="T114">i</text:span><text:span text:style-name="T112">a</text:span><text:span text:style-name="T114">l</text:span><text:span text:style-name="T118">e</text:span><text:span text:style-name="T114"> </text:span><text:span text:style-name="T117">3</text:span><text:span text:style-name="T130"> </text:span><text:span text:style-name="T126">o</text:span><text:span text:style-name="T114">t</text:span><text:span text:style-name="T116">t</text:span><text:span text:style-name="T114">ob</text:span><text:span text:style-name="T112">r</text:span><text:span text:style-name="T118">e</text:span><text:span text:style-name="T132"> </text:span><text:span text:style-name="T113">20</text:span><text:span text:style-name="T125">1</text:span><text:span text:style-name="T113">7</text:span><text:span text:style-name="T117">,</text:span><text:span text:style-name="T122"> </text:span><text:span text:style-name="T113">n</text:span><text:span text:style-name="T117">.</text:span><text:span text:style-name="T129"> </text:span><text:span text:style-name="T113">74</text:span><text:span text:style-name="T125">2</text:span><text:span text:style-name="T117">,</text:span><text:span text:style-name="T133"> </text:span><text:span text:style-name="T112">c</text:span><text:span text:style-name="T126">on</text:span><text:span text:style-name="T112">cer</text:span><text:span text:style-name="T114">n</text:span><text:span text:style-name="T112">e</text:span><text:span text:style-name="T114">nt</text:span><text:span text:style-name="T118">e</text:span><text:span text:style-name="T114"> l</text:span><text:span text:style-name="T112">’a</text:span><text:span text:style-name="T126">d</text:span><text:span text:style-name="T114">o</text:span><text:span text:style-name="T112">z</text:span><text:span text:style-name="T114">i</text:span><text:span text:style-name="T126">o</text:span><text:span text:style-name="T114">n</text:span><text:span text:style-name="T118">e</text:span><text:span text:style-name="T135"> </text:span><text:span text:style-name="T113">d</text:span><text:span text:style-name="T125">e</text:span><text:span text:style-name="T117">l</text:span><text:span text:style-name="T129"> </text:span><text:span text:style-name="T113">m</text:span><text:span text:style-name="T125">o</text:span><text:span text:style-name="T113">d</text:span><text:span text:style-name="T111">e</text:span><text:span text:style-name="T113">l</text:span><text:span text:style-name="T115">l</text:span><text:span text:style-name="T117">o</text:span><text:span text:style-name="T122"> </text:span><text:span text:style-name="T114">n</text:span><text:span text:style-name="T126">a</text:span><text:span text:style-name="T112">z</text:span><text:span text:style-name="T114">ion</text:span><text:span text:style-name="T126">a</text:span><text:span text:style-name="T114">l</text:span><text:span text:style-name="T118">e</text:span><text:span text:style-name="T116"> </text:span><text:span text:style-name="T113">d</text:span><text:span text:style-name="T117">i </text:span><text:span text:style-name="T112">cer</text:span><text:span text:style-name="T114">ti</text:span><text:span text:style-name="T126">f</text:span><text:span text:style-name="T114">i</text:span><text:span text:style-name="T112">caz</text:span><text:span text:style-name="T114">i</text:span><text:span text:style-name="T126">o</text:span><text:span text:style-name="T114">n</text:span><text:span text:style-name="T118">e</text:span><text:span text:style-name="T137"> </text:span><text:span text:style-name="T113">d</text:span><text:span text:style-name="T125">e</text:span><text:span text:style-name="T113">ll</text:span><text:span text:style-name="T117">e</text:span><text:span text:style-name="T128"> </text:span><text:span text:style-name="T112">c</text:span><text:span text:style-name="T114">o</text:span><text:span text:style-name="T116">m</text:span><text:span text:style-name="T114">p</text:span><text:span text:style-name="T112">e</text:span><text:span text:style-name="T116">t</text:span><text:span text:style-name="T112">e</text:span><text:span text:style-name="T114">n</text:span><text:span text:style-name="T140">z</text:span><text:span text:style-name="T118">e</text:span><text:span text:style-name="T114"> </text:span><text:span text:style-name="T113">p</text:span><text:span text:style-name="T111">e</text:span><text:span text:style-name="T117">r</text:span><text:span text:style-name="T141"> </text:span><text:span text:style-name="T113">l</text:span><text:span text:style-name="T117">e</text:span><text:span text:style-name="T123"> </text:span><text:span text:style-name="T113">s</text:span><text:span text:style-name="T125">c</text:span><text:span text:style-name="T113">u</text:span><text:span text:style-name="T125">o</text:span><text:span text:style-name="T113">l</text:span><text:span text:style-name="T117">e</text:span><text:span text:style-name="T142"> </text:span><text:span text:style-name="T113">d</text:span><text:span text:style-name="T125">e</text:span><text:span text:style-name="T117">l</text:span><text:span text:style-name="T123"> </text:span><text:span text:style-name="T113">p</text:span><text:span text:style-name="T125">r</text:span><text:span text:style-name="T113">i</text:span><text:span text:style-name="T115">m</text:span><text:span text:style-name="T117">o</text:span><text:span text:style-name="T141"> </text:span><text:span text:style-name="T111">c</text:span><text:span text:style-name="T113">i</text:span><text:span text:style-name="T125">c</text:span><text:span text:style-name="T113">l</text:span><text:span text:style-name="T117">o</text:span><text:span text:style-name="T122"> </text:span><text:span text:style-name="T113">d</text:span><text:span text:style-name="T117">i</text:span><text:span text:style-name="T133"> </text:span><text:span text:style-name="T113">i</text:span><text:span text:style-name="T115">s</text:span><text:span text:style-name="T113">t</text:span><text:span text:style-name="T111">r</text:span><text:span text:style-name="T125">u</text:span><text:span text:style-name="T111">z</text:span><text:span text:style-name="T113">i</text:span><text:span text:style-name="T125">o</text:span><text:span text:style-name="T113">n</text:span><text:span text:style-name="T111">e</text:span><text:span text:style-name="T117">;</text:span></text:p>
        <text:p text:style-name="P19"/>
        <text:p text:style-name="P33"><text:span text:style-name="T117">V</text:span><text:span text:style-name="T143">i</text:span><text:span text:style-name="T117">s</text:span><text:span text:style-name="T143">t</text:span><text:span text:style-name="T117">i</text:span><text:span text:style-name="T146"> </text:span><text:span text:style-name="T147">g</text:span><text:span text:style-name="T143">l</text:span><text:span text:style-name="T117">i</text:span><text:span text:style-name="T148"> </text:span><text:span text:style-name="T149">a</text:span><text:span text:style-name="T143">tt</text:span><text:span text:style-name="T117">i</text:span><text:span text:style-name="T148"> </text:span><text:span text:style-name="T117">d</text:span><text:span text:style-name="T149">’</text:span><text:span text:style-name="T117">u</text:span><text:span text:style-name="T149">ff</text:span><text:span text:style-name="T143">i</text:span><text:span text:style-name="T149">c</text:span><text:span text:style-name="T143">i</text:span><text:span text:style-name="T117">o</text:span><text:span text:style-name="T151"> </text:span><text:span text:style-name="T149">re</text:span><text:span text:style-name="T143">l</text:span><text:span text:style-name="T149">a</text:span><text:span text:style-name="T143">ti</text:span><text:span text:style-name="T117">vi</text:span><text:span text:style-name="T152"> </text:span><text:span text:style-name="T149">a</text:span><text:span text:style-name="T143">ll</text:span><text:span text:style-name="T117">e</text:span><text:span text:style-name="T153"> </text:span><text:span text:style-name="T117">v</text:span><text:span text:style-name="T149">a</text:span><text:span text:style-name="T143">l</text:span><text:span text:style-name="T117">u</text:span><text:span text:style-name="T143">t</text:span><text:span text:style-name="T149">a</text:span><text:span text:style-name="T154">z</text:span><text:span text:style-name="T143">i</text:span><text:span text:style-name="T117">o</text:span><text:span text:style-name="T147">n</text:span><text:span text:style-name="T117">i</text:span><text:span text:style-name="T155"> </text:span><text:span text:style-name="T149">e</text:span><text:span text:style-name="T147">s</text:span><text:span text:style-name="T117">p</text:span><text:span text:style-name="T149">re</text:span><text:span text:style-name="T117">sse</text:span><text:span text:style-name="T151"> </text:span><text:span text:style-name="T143">i</text:span><text:span text:style-name="T117">n</text:span><text:span text:style-name="T148"> </text:span><text:span text:style-name="T117">s</text:span><text:span text:style-name="T149">e</text:span><text:span text:style-name="T117">de</text:span><text:span text:style-name="T146"> </text:span><text:span text:style-name="T117">di</text:span><text:span text:style-name="T156"> </text:span><text:span text:style-name="T117">s</text:span><text:span text:style-name="T149">cr</text:span><text:span text:style-name="T117">u</text:span><text:span text:style-name="T143">ti</text:span><text:span text:style-name="T117">n</text:span><text:span text:style-name="T143">i</text:span><text:span text:style-name="T117">o</text:span><text:span text:style-name="T151"> </text:span><text:span text:style-name="T149">f</text:span><text:span text:style-name="T143">i</text:span><text:span text:style-name="T117">n</text:span><text:span text:style-name="T149">a</text:span><text:span text:style-name="T143">l</text:span><text:span text:style-name="T117">e</text:span><text:span text:style-name="T157"> </text:span><text:span text:style-name="T117">d</text:span><text:span text:style-name="T149">a</text:span><text:span text:style-name="T117">l</text:span><text:span text:style-name="T148"> </text:span><text:span text:style-name="T143">C</text:span><text:span text:style-name="T117">ons</text:span><text:span text:style-name="T143">i</text:span><text:span text:style-name="T147">g</text:span><text:span text:style-name="T143">li</text:span><text:span text:style-name="T117">o</text:span><text:span text:style-name="T158"> </text:span><text:span text:style-name="T147">d</text:span><text:span text:style-name="T117">i </text:span><text:span text:style-name="T149">c</text:span><text:span text:style-name="T143">l</text:span><text:span text:style-name="T149">a</text:span><text:span text:style-name="T117">sse</text:span><text:span text:style-name="T113"> </text:span><text:span text:style-name="T117">d</text:span><text:span text:style-name="T149">e</text:span><text:span text:style-name="T117">l</text:span><text:span text:style-name="T136"> </text:span><text:span text:style-name="T143">t</text:span><text:span text:style-name="T149">er</text:span><text:span text:style-name="T154">z</text:span><text:span text:style-name="T117">o</text:span><text:span text:style-name="T134"> </text:span><text:span text:style-name="T149">a</text:span><text:span text:style-name="T117">nno</text:span><text:span text:style-name="T134"> </text:span><text:span text:style-name="T117">di</text:span><text:span text:style-name="T147"> </text:span><text:span text:style-name="T154">c</text:span><text:span text:style-name="T117">o</text:span><text:span text:style-name="T149">r</text:span><text:span text:style-name="T117">so</text:span><text:span text:style-name="T134"> </text:span><text:span text:style-name="T117">d</text:span><text:span text:style-name="T149">e</text:span><text:span text:style-name="T143">ll</text:span><text:span text:style-name="T117">a</text:span><text:span text:style-name="T139"> </text:span><text:span text:style-name="T117">s</text:span><text:span text:style-name="T149">c</text:span><text:span text:style-name="T117">uo</text:span><text:span text:style-name="T143">l</text:span><text:span text:style-name="T117">a</text:span><text:span text:style-name="T113"> </text:span><text:span text:style-name="T117">s</text:span><text:span text:style-name="T154">e</text:span><text:span text:style-name="T149">c</text:span><text:span text:style-name="T117">ond</text:span><text:span text:style-name="T143">a</text:span><text:span text:style-name="T149">r</text:span><text:span text:style-name="T143">i</text:span><text:span text:style-name="T117">a</text:span><text:span text:style-name="T131"> </text:span><text:span text:style-name="T117">di</text:span><text:span text:style-name="T147"> </text:span><text:span text:style-name="T117">p</text:span><text:span text:style-name="T149">r</text:span><text:span text:style-name="T143">im</text:span><text:span text:style-name="T117">o</text:span><text:span text:style-name="T139"> </text:span><text:span text:style-name="T147">g</text:span><text:span text:style-name="T154">r</text:span><text:span text:style-name="T149">a</text:span><text:span text:style-name="T117">do;</text:span></text:p>
        <text:p text:style-name="P17"/>
        <text:p text:style-name="P34"><text:span text:style-name="T143">t</text:span><text:span text:style-name="T149">e</text:span><text:span text:style-name="T117">nu</text:span><text:span text:style-name="T143">t</text:span><text:span text:style-name="T117">o</text:span><text:span text:style-name="T159"> </text:span><text:span text:style-name="T149">c</text:span><text:span text:style-name="T117">on</text:span><text:span text:style-name="T143">t</text:span><text:span text:style-name="T117">o</text:span><text:span text:style-name="T160"> </text:span><text:span text:style-name="T117">d</text:span><text:span text:style-name="T149">e</text:span><text:span text:style-name="T117">l</text:span><text:span text:style-name="T161"> </text:span><text:span text:style-name="T154">p</text:span><text:span text:style-name="T149">erc</text:span><text:span text:style-name="T154">o</text:span><text:span text:style-name="T149">r</text:span><text:span text:style-name="T117">so</text:span><text:span text:style-name="T154"> </text:span><text:span text:style-name="T117">s</text:span><text:span text:style-name="T149">c</text:span><text:span text:style-name="T117">o</text:span><text:span text:style-name="T143">l</text:span><text:span text:style-name="T149">a</text:span><text:span text:style-name="T117">s</text:span><text:span text:style-name="T143">ti</text:span><text:span text:style-name="T149">c</text:span><text:span text:style-name="T117">o</text:span><text:span text:style-name="T143"> </text:span><text:span text:style-name="T149">e</text:span><text:span text:style-name="T117">d</text:span><text:span text:style-name="T162"> </text:span><text:span text:style-name="T143">i</text:span><text:span text:style-name="T117">n</text:span><text:span text:style-name="T163"> </text:span><text:span text:style-name="T149">r</text:span><text:span text:style-name="T143">i</text:span><text:span text:style-name="T149">f</text:span><text:span text:style-name="T154">e</text:span><text:span text:style-name="T149">r</text:span><text:span text:style-name="T143">im</text:span><text:span text:style-name="T149">e</text:span><text:span text:style-name="T117">n</text:span><text:span text:style-name="T143">t</text:span><text:span text:style-name="T117">o</text:span><text:span text:style-name="T149"> a</text:span><text:span text:style-name="T117">l</text:span><text:span text:style-name="T163"> </text:span><text:span text:style-name="T143">P</text:span><text:span text:style-name="T149">r</text:span><text:span text:style-name="T117">o</text:span><text:span text:style-name="T149">f</text:span><text:span text:style-name="T143">il</text:span><text:span text:style-name="T117">o</text:span><text:span text:style-name="T164"> </text:span><text:span text:style-name="T117">d</text:span><text:span text:style-name="T149">e</text:span><text:span text:style-name="T143">ll</text:span><text:span text:style-name="T117">o</text:span><text:span text:style-name="T160"> </text:span><text:span text:style-name="T117">s</text:span><text:span text:style-name="T143">t</text:span><text:span text:style-name="T117">u</text:span><text:span text:style-name="T154">d</text:span><text:span text:style-name="T149">e</text:span><text:span text:style-name="T117">n</text:span><text:span text:style-name="T143">t</text:span><text:span text:style-name="T117">e</text:span><text:span text:style-name="T143"> </text:span><text:span text:style-name="T149">a</text:span><text:span text:style-name="T117">l</text:span><text:span text:style-name="T163"> </text:span><text:span text:style-name="T143">t</text:span><text:span text:style-name="T154">e</text:span><text:span text:style-name="T149">r</text:span><text:span text:style-name="T143">mi</text:span><text:span text:style-name="T117">ne</text:span><text:span text:style-name="T154"> </text:span><text:span text:style-name="T117">d</text:span><text:span text:style-name="T149">e</text:span><text:span text:style-name="T117">l</text:span><text:span text:style-name="T161"> </text:span><text:span text:style-name="T154">p</text:span><text:span text:style-name="T149">r</text:span><text:span text:style-name="T143">im</text:span><text:span text:style-name="T117">o </text:span><text:span text:style-name="T149">c</text:span><text:span text:style-name="T143">i</text:span><text:span text:style-name="T149">c</text:span><text:span text:style-name="T143">l</text:span><text:span text:style-name="T117">o</text:span><text:span text:style-name="T134"> </text:span><text:span text:style-name="T117">di</text:span><text:span text:style-name="T147"> </text:span><text:span text:style-name="T143">i</text:span><text:span text:style-name="T117">s</text:span><text:span text:style-name="T143">t</text:span><text:span text:style-name="T149">r</text:span><text:span text:style-name="T117">u</text:span><text:span text:style-name="T154">z</text:span><text:span text:style-name="T143">i</text:span><text:span text:style-name="T117">on</text:span><text:span text:style-name="T149">e</text:span><text:span text:style-name="T117">;</text:span></text:p>
        <text:p text:style-name="P6"/>
        <text:p text:style-name="P6"/>
        <text:p text:style-name="P2"/>
        <text:p text:style-name="P35"><text:span text:style-name="T119">C</text:span><text:span text:style-name="T144">E</text:span><text:span text:style-name="T119">R</text:span><text:span text:style-name="T144">T</text:span><text:span text:style-name="T120">I</text:span><text:span text:style-name="T138">F</text:span><text:span text:style-name="T120">I</text:span><text:span text:style-name="T119">C</text:span><text:span text:style-name="T121">A</text:span></text:p>
        <text:p text:style-name="P20"/>
        <text:p text:style-name="P36"><text:span text:style-name="T149">c</text:span><text:span text:style-name="T117">he</text:span><text:span text:style-name="T166"> </text:span><text:span text:style-name="T143">l</text:span><text:span text:style-name="T149">’a</text:span><text:span text:style-name="T143">l</text:span><text:span text:style-name="T117">unn</text:span><text:span text:style-name="T113"> </text:span><text:span text:style-name="T117">…</text:span><text:span text:style-name="T147"> </text:span><text:span text:style-name="T117">………</text:span><text:span text:style-name="T164">…</text:span><text:span text:style-name="T117">……………………………………………………………………………..., n</text:span><text:span text:style-name="T149">a</text:span><text:span text:style-name="T117">t</text:span><text:span text:style-name="T136"> </text:span><text:span text:style-name="T117">…</text:span><text:span text:style-name="T147"> </text:span><text:span text:style-name="T150">a</text:span><text:span text:style-name="T121">……….……</text:span><text:span text:style-name="T165">…</text:span><text:span text:style-name="T121">…………………………………………...</text:span><text:span text:style-name="T145"> </text:span><text:span text:style-name="T143">i</text:span><text:span text:style-name="T117">l</text:span><text:span text:style-name="T149"> </text:span><text:span text:style-name="T117">……………………………….., ha</text:span><text:span text:style-name="T136"> </text:span><text:span text:style-name="T149">fre</text:span><text:span text:style-name="T117">q</text:span><text:span text:style-name="T154">u</text:span><text:span text:style-name="T149">e</text:span><text:span text:style-name="T117">n</text:span><text:span text:style-name="T143">t</text:span><text:span text:style-name="T149">a</text:span><text:span text:style-name="T143">t</text:span><text:span text:style-name="T117">o</text:span><text:span text:style-name="T131"> </text:span><text:span text:style-name="T117">n</text:span><text:span text:style-name="T149">e</text:span><text:span text:style-name="T143">ll</text:span><text:span text:style-name="T149">’a</text:span><text:span text:style-name="T117">nno</text:span><text:span text:style-name="T113"> </text:span><text:span text:style-name="T117">s</text:span><text:span text:style-name="T149">c</text:span><text:span text:style-name="T117">o</text:span><text:span text:style-name="T143">l</text:span><text:span text:style-name="T149">a</text:span><text:span text:style-name="T117">s</text:span><text:span text:style-name="T143">ti</text:span><text:span text:style-name="T149">c</text:span><text:span text:style-name="T117">o</text:span><text:span text:style-name="T115"> </text:span><text:span text:style-name="T117">..…...</text:span><text:span text:style-name="T134"> </text:span><text:span text:style-name="T117">/</text:span><text:span text:style-name="T149"> </text:span><text:span text:style-name="T117">……..</text:span><text:span text:style-name="T139"> </text:span><text:span text:style-name="T143">l</text:span><text:span text:style-name="T117">a</text:span><text:span text:style-name="T136"> </text:span><text:span text:style-name="T149">c</text:span><text:span text:style-name="T143">l</text:span><text:span text:style-name="T149">a</text:span><text:span text:style-name="T117">sse</text:span><text:span text:style-name="T113"> </text:span><text:span text:style-name="T117">….…</text:span><text:span text:style-name="T167"> </text:span><text:span text:style-name="T117">s</text:span><text:span text:style-name="T149">e</text:span><text:span text:style-name="T154">z</text:span><text:span text:style-name="T117">.</text:span><text:span text:style-name="T166"> </text:span><text:span text:style-name="T117">…</text:span><text:span text:style-name="T164">…</text:span><text:span text:style-name="T117">,</text:span></text:p>
        <text:p text:style-name="P37"><text:span text:style-name="T149">c</text:span><text:span text:style-name="T117">on</text:span><text:span text:style-name="T136"> </text:span><text:span text:style-name="T117">o</text:span><text:span text:style-name="T149">rar</text:span><text:span text:style-name="T143">i</text:span><text:span text:style-name="T117">o</text:span><text:span text:style-name="T139"> </text:span><text:span text:style-name="T117">s</text:span><text:span text:style-name="T149">e</text:span><text:span text:style-name="T143">ttim</text:span><text:span text:style-name="T149">a</text:span><text:span text:style-name="T117">n</text:span><text:span text:style-name="T149">a</text:span><text:span text:style-name="T164">l</text:span><text:span text:style-name="T117">e</text:span><text:span text:style-name="T168"> </text:span><text:span text:style-name="T117">di</text:span><text:span text:style-name="T147"> </text:span><text:span text:style-name="T117">…….</text:span><text:span text:style-name="T134"> </text:span><text:span text:style-name="T117">o</text:span><text:span text:style-name="T149">re</text:span><text:span text:style-name="T117">;</text:span></text:p>
        <text:p text:style-name="P9"/>
        <text:p text:style-name="P38"><text:span text:style-name="T117">e</text:span><text:span text:style-name="T147"> </text:span><text:span text:style-name="T117">ha</text:span><text:span text:style-name="T136"> </text:span><text:span text:style-name="T149">r</text:span><text:span text:style-name="T154">a</text:span><text:span text:style-name="T117">g</text:span><text:span text:style-name="T147">g</text:span><text:span text:style-name="T143">i</text:span><text:span text:style-name="T117">un</text:span><text:span text:style-name="T143">t</text:span><text:span text:style-name="T117">o</text:span><text:span text:style-name="T115"> </text:span><text:span text:style-name="T117">i</text:span><text:span text:style-name="T149"> </text:span><text:span text:style-name="T143">li</text:span><text:span text:style-name="T117">v</text:span><text:span text:style-name="T149">e</text:span><text:span text:style-name="T143">ll</text:span><text:span text:style-name="T117">i</text:span><text:span text:style-name="T139"> </text:span><text:span text:style-name="T117">di</text:span><text:span text:style-name="T147"> </text:span><text:span text:style-name="T149">c</text:span><text:span text:style-name="T117">o</text:span><text:span text:style-name="T143">m</text:span><text:span text:style-name="T117">p</text:span><text:span text:style-name="T149">e</text:span><text:span text:style-name="T143">t</text:span><text:span text:style-name="T149">e</text:span><text:span text:style-name="T117">n</text:span><text:span text:style-name="T154">z</text:span><text:span text:style-name="T117">a</text:span><text:span text:style-name="T168"> </text:span><text:span text:style-name="T117">di</text:span><text:span text:style-name="T147"> </text:span><text:span text:style-name="T117">s</text:span><text:span text:style-name="T154">e</text:span><text:span text:style-name="T147">g</text:span><text:span text:style-name="T117">u</text:span><text:span text:style-name="T143">it</text:span><text:span text:style-name="T117">o</text:span><text:span text:style-name="T113"> </text:span><text:span text:style-name="T143">ill</text:span><text:span text:style-name="T117">us</text:span><text:span text:style-name="T143">t</text:span><text:span text:style-name="T149">ra</text:span><text:span text:style-name="T143">ti</text:span><text:span text:style-name="T117">.</text:span></text:p>
      </text:section>
      <text:p text:style-name="P21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row table:style-name="Tabella1.1">
          <table:table-cell table:style-name="Tabella1.A1" office:value-type="string">
            <text:p text:style-name="P10"/>
          </table:table-cell>
          <table:table-cell table:style-name="Tabella1.B1" office:value-type="string">
            <text:p text:style-name="P18"/>
            <text:p text:style-name="P39"><text:span text:style-name="T6">C</text:span><text:span text:style-name="T11">o</text:span><text:span text:style-name="T13">m</text:span><text:span text:style-name="T6">pe</text:span><text:span text:style-name="T16">t</text:span><text:span text:style-name="T6">enze</text:span><text:span text:style-name="T23"> </text:span><text:span text:style-name="T6">chi</text:span><text:span text:style-name="T16">av</text:span><text:span text:style-name="T6">e</text:span><text:span text:style-name="T24"> </text:span><text:span text:style-name="T7">e</text:span><text:span text:style-name="T8">u</text:span><text:span text:style-name="T9">r</text:span><text:span text:style-name="T17">o</text:span><text:span text:style-name="T8">p</text:span><text:span text:style-name="T7">ee</text:span></text:p>
          </table:table-cell>
          <table:table-cell table:style-name="Tabella1.B1" office:value-type="string">
            <text:p text:style-name="P18"/>
            <text:p text:style-name="P40"><text:span text:style-name="T6">C</text:span><text:span text:style-name="T11">o</text:span><text:span text:style-name="T13">m</text:span><text:span text:style-name="T6">pe</text:span><text:span text:style-name="T16">t</text:span><text:span text:style-name="T6">enze</text:span><text:span text:style-name="T23"> </text:span><text:span text:style-name="T6">d</text:span><text:span text:style-name="T16">a</text:span><text:span text:style-name="T6">l</text:span><text:span text:style-name="T25"> </text:span><text:span text:style-name="T18">P</text:span><text:span text:style-name="T9">r</text:span><text:span text:style-name="T17">of</text:span><text:span text:style-name="T7">ilo</text:span><text:span text:style-name="T26"> </text:span><text:span text:style-name="T6">dello</text:span><text:span text:style-name="T29"> </text:span><text:span text:style-name="T31">s</text:span><text:span text:style-name="T19">t</text:span><text:span text:style-name="T8">ud</text:span><text:span text:style-name="T7">e</text:span><text:span text:style-name="T8">n</text:span><text:span text:style-name="T19">t</text:span><text:span text:style-name="T7">e </text:span><text:span text:style-name="T16">a</text:span><text:span text:style-name="T6">l</text:span><text:span text:style-name="T34"> </text:span><text:span text:style-name="T20">t</text:span><text:span text:style-name="T10">e</text:span><text:span text:style-name="T36">r</text:span><text:span text:style-name="T39">m</text:span><text:span text:style-name="T10">ine</text:span><text:span text:style-name="T14"> </text:span><text:span text:style-name="T6">d</text:span><text:span text:style-name="T35">e</text:span><text:span text:style-name="T6">l</text:span><text:span text:style-name="T29"> </text:span><text:span text:style-name="T10">pr</text:span><text:span text:style-name="T27">i</text:span><text:span text:style-name="T14">m</text:span><text:span text:style-name="T10">o</text:span><text:span text:style-name="T32"> </text:span><text:span text:style-name="T6">ciclo</text:span><text:span text:style-name="T41"> </text:span><text:span text:style-name="T6">di</text:span><text:span text:style-name="T43"> </text:span><text:span text:style-name="T7">i</text:span><text:span text:style-name="T31">s</text:span><text:span text:style-name="T19">t</text:span><text:span text:style-name="T9">r</text:span><text:span text:style-name="T8">u</text:span><text:span text:style-name="T7">zi</text:span><text:span text:style-name="T17">o</text:span><text:span text:style-name="T8">n</text:span><text:span text:style-name="T7">e</text:span></text:p>
          </table:table-cell>
          <table:table-cell table:style-name="Tabella1.B1" office:value-type="string">
            <text:p text:style-name="P15"/>
            <text:p text:style-name="P41"><text:span text:style-name="T208">L</text:span><text:span text:style-name="T209">i</text:span><text:span text:style-name="T210">v</text:span><text:span text:style-name="T209">ello</text:span></text:p>
            <text:p text:style-name="P42"><text:span text:style-name="T211">(</text:span><text:span text:style-name="T212">1</text:span><text:span text:style-name="T211">)</text:span></text:p>
          </table:table-cell>
        </table:table-row>
        <table:table-row table:style-name="Tabella1.2">
          <table:table-cell table:style-name="Tabella1.B1" office:value-type="string">
            <text:p text:style-name="P3"/>
            <text:p text:style-name="P7"/>
            <text:p text:style-name="P43"><text:span text:style-name="T6">1</text:span></text:p>
          </table:table-cell>
          <table:table-cell table:style-name="Tabella1.A1" office:value-type="string">
            <text:p text:style-name="P47"><text:span text:style-name="T30">C</text:span><text:span text:style-name="T11">o</text:span><text:span text:style-name="T30">mu</text:span><text:span text:style-name="T16">n</text:span><text:span text:style-name="T6">icazi</text:span><text:span text:style-name="T16">o</text:span><text:span text:style-name="T30">n</text:span><text:span text:style-name="T6">e</text:span><text:span text:style-name="T44"> </text:span><text:span text:style-name="T30">n</text:span><text:span text:style-name="T6">ella</text:span><text:span text:style-name="T45"> </text:span><text:span text:style-name="T30">m</text:span><text:span text:style-name="T6">a</text:span><text:span text:style-name="T16">dr</text:span><text:span text:style-name="T6">el</text:span><text:span text:style-name="T26">i</text:span><text:span text:style-name="T30">n</text:span><text:span text:style-name="T6">- </text:span><text:span text:style-name="T30">gu</text:span><text:span text:style-name="T6">a</text:span><text:span text:style-name="T41"> </text:span><text:span text:style-name="T6">o</text:span><text:span text:style-name="T16"> </text:span><text:span text:style-name="T6">l</text:span><text:span text:style-name="T26">i</text:span><text:span text:style-name="T30">n</text:span><text:span text:style-name="T16">g</text:span><text:span text:style-name="T30">u</text:span><text:span text:style-name="T6">a</text:span><text:span text:style-name="T46"> </text:span><text:span text:style-name="T16">d</text:span><text:span text:style-name="T6">i</text:span><text:span text:style-name="T41"> </text:span><text:span text:style-name="T6">i</text:span><text:span text:style-name="T30">s</text:span><text:span text:style-name="T6">t</text:span><text:span text:style-name="T35">r</text:span><text:span text:style-name="T30">u</text:span><text:span text:style-name="T6">zi</text:span><text:span text:style-name="T16">o</text:span><text:span text:style-name="T30">n</text:span><text:span text:style-name="T6">e</text:span></text:p>
          </table:table-cell>
          <table:table-cell table:style-name="Tabella1.A1" office:value-type="string">
            <text:p text:style-name="P48"><text:span text:style-name="T6">Ha</text:span><text:span text:style-name="T16"> </text:span><text:span text:style-name="T30">un</text:span><text:span text:style-name="T6">a </text:span><text:span text:style-name="T16">p</text:span><text:span text:style-name="T6">a</text:span><text:span text:style-name="T16">dro</text:span><text:span text:style-name="T30">n</text:span><text:span text:style-name="T6">a</text:span><text:span text:style-name="T30">n</text:span><text:span text:style-name="T6">za</text:span><text:span text:style-name="T48"> </text:span><text:span text:style-name="T16">d</text:span><text:span text:style-name="T6">ella</text:span><text:span text:style-name="T30"> </text:span><text:span text:style-name="T6">li</text:span><text:span text:style-name="T16">n</text:span><text:span text:style-name="T30">g</text:span><text:span text:style-name="T16">u</text:span><text:span text:style-name="T6">a</text:span><text:span text:style-name="T41"> </text:span><text:span text:style-name="T6">italia</text:span><text:span text:style-name="T30">n</text:span><text:span text:style-name="T6">a</text:span><text:span text:style-name="T13"> </text:span><text:span text:style-name="T6">c</text:span><text:span text:style-name="T30">h</text:span><text:span text:style-name="T6">e </text:span><text:span text:style-name="T30">g</text:span><text:span text:style-name="T26">l</text:span><text:span text:style-name="T6">i</text:span><text:span text:style-name="T16"> </text:span><text:span text:style-name="T6">c</text:span><text:span text:style-name="T16">o</text:span><text:span text:style-name="T30">ns</text:span><text:span text:style-name="T35">e</text:span><text:span text:style-name="T30">n</text:span><text:span text:style-name="T6">te</text:span><text:span text:style-name="T46"> </text:span><text:span text:style-name="T16">d</text:span><text:span text:style-name="T6">i</text:span><text:span text:style-name="T16"> </text:span><text:span text:style-name="T6">c</text:span><text:span text:style-name="T16">o</text:span><text:span text:style-name="T46">m</text:span><text:span text:style-name="T16">pr</text:span><text:span text:style-name="T35">e</text:span><text:span text:style-name="T30">n</text:span><text:span text:style-name="T16">d</text:span><text:span text:style-name="T6">e- </text:span><text:span text:style-name="T16">r</text:span><text:span text:style-name="T6">e</text:span><text:span text:style-name="T50"> </text:span><text:span text:style-name="T6">e</text:span><text:span text:style-name="T51"> </text:span><text:span text:style-name="T16">prod</text:span><text:span text:style-name="T30">u</text:span><text:span text:style-name="T16">rr</text:span><text:span text:style-name="T6">e e</text:span><text:span text:style-name="T30">nun</text:span><text:span text:style-name="T6">cia</text:span><text:span text:style-name="T26">t</text:span><text:span text:style-name="T6">i</text:span><text:span text:style-name="T26"> </text:span><text:span text:style-name="T6">e</text:span><text:span text:style-name="T29"> </text:span><text:span text:style-name="T6">te</text:span><text:span text:style-name="T30">s</text:span><text:span text:style-name="T6">ti</text:span><text:span text:style-name="T51"> </text:span><text:span text:style-name="T16">d</text:span><text:span text:style-name="T6">i</text:span><text:span text:style-name="T52"> </text:span><text:span text:style-name="T30">un</text:span><text:span text:style-name="T6">a</text:span><text:span text:style-name="T52"> </text:span><text:span text:style-name="T6">ce</text:span><text:span text:style-name="T16">r</text:span><text:span text:style-name="T6">ta</text:span><text:span text:style-name="T51"> </text:span><text:span text:style-name="T6">c</text:span><text:span text:style-name="T16">o</text:span><text:span text:style-name="T46">m</text:span><text:span text:style-name="T16">p</text:span><text:span text:style-name="T6">le</text:span><text:span text:style-name="T26">s</text:span><text:span text:style-name="T30">s</text:span><text:span text:style-name="T6">ità, </text:span><text:span text:style-name="T16">d</text:span><text:span text:style-name="T6">i</text:span><text:span text:style-name="T52"> </text:span><text:span text:style-name="T6">e</text:span><text:span text:style-name="T30">s</text:span><text:span text:style-name="T16">pr</text:span><text:span text:style-name="T6">i</text:span><text:span text:style-name="T46">m</text:span><text:span text:style-name="T6">e</text:span><text:span text:style-name="T16">r</text:span><text:span text:style-name="T6">e</text:span><text:span text:style-name="T26"> </text:span><text:span text:style-name="T6">le </text:span><text:span text:style-name="T16">propr</text:span><text:span text:style-name="T6">ie</text:span><text:span text:style-name="T26"> </text:span><text:span text:style-name="T6">i</text:span><text:span text:style-name="T16">d</text:span><text:span text:style-name="T6">ee,</text:span><text:span text:style-name="T11"> </text:span><text:span text:style-name="T16">d</text:span><text:span text:style-name="T6">i</text:span><text:span text:style-name="T50"> </text:span><text:span text:style-name="T6">a</text:span><text:span text:style-name="T16">do</text:span><text:span text:style-name="T6">tta</text:span><text:span text:style-name="T16">r</text:span><text:span text:style-name="T6">e</text:span><text:span text:style-name="T26"> </text:span><text:span text:style-name="T30">u</text:span><text:span text:style-name="T6">n</text:span><text:span text:style-name="T52"> </text:span><text:span text:style-name="T16">r</text:span><text:span text:style-name="T6">e</text:span><text:span text:style-name="T30">g</text:span><text:span text:style-name="T6">i</text:span><text:span text:style-name="T30">s</text:span><text:span text:style-name="T6">t</text:span><text:span text:style-name="T16">r</text:span><text:span text:style-name="T6">o</text:span><text:span text:style-name="T53"> </text:span><text:span text:style-name="T6">l</text:span><text:span text:style-name="T26">i</text:span><text:span text:style-name="T30">n</text:span><text:span text:style-name="T16">g</text:span><text:span text:style-name="T30">u</text:span><text:span text:style-name="T6">i</text:span><text:span text:style-name="T26">s</text:span><text:span text:style-name="T6">tico</text:span><text:span text:style-name="T35"> </text:span><text:span text:style-name="T6">a</text:span><text:span text:style-name="T16">ppro</text:span><text:span text:style-name="T30">p</text:span><text:span text:style-name="T16">r</text:span><text:span text:style-name="T6">iato alle</text:span><text:span text:style-name="T52"> </text:span><text:span text:style-name="T16">d</text:span><text:span text:style-name="T6">i</text:span><text:span text:style-name="T30">v</text:span><text:span text:style-name="T6">e</text:span><text:span text:style-name="T16">r</text:span><text:span text:style-name="T30">s</text:span><text:span text:style-name="T6">e </text:span><text:span text:style-name="T30">s</text:span><text:span text:style-name="T6">it</text:span><text:span text:style-name="T30">u</text:span><text:span text:style-name="T6">a</text:span><text:span text:style-name="T35">z</text:span><text:span text:style-name="T6">i</text:span><text:span text:style-name="T16">o</text:span><text:span text:style-name="T30">n</text:span><text:span text:style-name="T6">i.</text:span></text:p>
          </table:table-cell>
          <table:table-cell table:style-name="Tabella1.A1" office:value-type="string">
            <text:p text:style-name="P13"/>
          </table:table-cell>
        </table:table-row>
        <table:table-row table:style-name="Tabella1.3">
          <table:table-cell table:style-name="Tabella1.A1" office:value-type="string">
            <text:p text:style-name="P7"/>
            <text:p text:style-name="P22"/>
            <text:p text:style-name="P43"><text:span text:style-name="T6">2</text:span></text:p>
          </table:table-cell>
          <table:table-cell table:style-name="Tabella1.A1" office:value-type="string">
            <text:p text:style-name="P49"><text:span text:style-name="T30">C</text:span><text:span text:style-name="T11">o</text:span><text:span text:style-name="T30">mu</text:span><text:span text:style-name="T16">n</text:span><text:span text:style-name="T6">icazi</text:span><text:span text:style-name="T16">o</text:span><text:span text:style-name="T30">n</text:span><text:span text:style-name="T6">e<text:tab/></text:span><text:span text:style-name="T30">n</text:span><text:span text:style-name="T6">elle<text:tab/>l</text:span><text:span text:style-name="T26">i</text:span><text:span text:style-name="T16">ng</text:span><text:span text:style-name="T30">u</text:span><text:span text:style-name="T6">e </text:span><text:span text:style-name="T30">s</text:span><text:span text:style-name="T6">t</text:span><text:span text:style-name="T16">r</text:span><text:span text:style-name="T6">a</text:span><text:span text:style-name="T30">n</text:span><text:span text:style-name="T6">ie</text:span><text:span text:style-name="T16">r</text:span><text:span text:style-name="T6">e</text:span></text:p>
          </table:table-cell>
          <table:table-cell table:style-name="Tabella1.A1" office:value-type="string">
            <text:p text:style-name="P48"><text:span text:style-name="T16">E</text:span><text:span text:style-name="T6">’</text:span><text:span text:style-name="T11"> </text:span><text:span text:style-name="T26">i</text:span><text:span text:style-name="T6">n</text:span><text:span text:style-name="T11"> </text:span><text:span text:style-name="T30">g</text:span><text:span text:style-name="T16">r</text:span><text:span text:style-name="T6">a</text:span><text:span text:style-name="T16">d</text:span><text:span text:style-name="T6">o</text:span><text:span text:style-name="T11"> </text:span><text:span text:style-name="T16">d</text:span><text:span text:style-name="T6">i</text:span><text:span text:style-name="T53"> </text:span><text:span text:style-name="T6">e</text:span><text:span text:style-name="T30">s</text:span><text:span text:style-name="T16">pr</text:span><text:span text:style-name="T26">i</text:span><text:span text:style-name="T46">m</text:span><text:span text:style-name="T6">e</text:span><text:span text:style-name="T35">r</text:span><text:span text:style-name="T30">s</text:span><text:span text:style-name="T6">i</text:span><text:span text:style-name="T30"> </text:span><text:span text:style-name="T26">i</text:span><text:span text:style-name="T6">n</text:span><text:span text:style-name="T11"> </text:span><text:span text:style-name="T6">l</text:span><text:span text:style-name="T26">i</text:span><text:span text:style-name="T30">n</text:span><text:span text:style-name="T16">g</text:span><text:span text:style-name="T30">u</text:span><text:span text:style-name="T6">a</text:span><text:span text:style-name="T35"> </text:span><text:span text:style-name="T26">i</text:span><text:span text:style-name="T16">n</text:span><text:span text:style-name="T30">g</text:span><text:span text:style-name="T6">le</text:span><text:span text:style-name="T30">s</text:span><text:span text:style-name="T6">e</text:span><text:span text:style-name="T26"> </text:span><text:span text:style-name="T6">a</text:span><text:span text:style-name="T29"> </text:span><text:span text:style-name="T6">li</text:span><text:span text:style-name="T30">v</text:span><text:span text:style-name="T35">e</text:span><text:span text:style-name="T6">llo</text:span><text:span text:style-name="T11"> </text:span><text:span text:style-name="T6">el</text:span><text:span text:style-name="T35">e</text:span><text:span text:style-name="T30">m</text:span><text:span text:style-name="T6">e</text:span><text:span text:style-name="T30">n</text:span><text:span text:style-name="T26">t</text:span><text:span text:style-name="T6">a</text:span><text:span text:style-name="T16">r</text:span><text:span text:style-name="T6">e</text:span><text:span text:style-name="T30"> </text:span><text:span text:style-name="T16">(</text:span><text:span text:style-name="T41">A</text:span><text:span text:style-name="T6">2</text:span><text:span text:style-name="T51"> </text:span><text:span text:style-name="T16">d</text:span><text:span text:style-name="T6">el Q</text:span><text:span text:style-name="T30">u</text:span><text:span text:style-name="T6">a</text:span><text:span text:style-name="T16">dr</text:span><text:span text:style-name="T6">o</text:span><text:span text:style-name="T11"> </text:span><text:span text:style-name="T30">C</text:span><text:span text:style-name="T11">o</text:span><text:span text:style-name="T30">m</text:span><text:span text:style-name="T16">u</text:span><text:span text:style-name="T30">n</text:span><text:span text:style-name="T6">e</text:span><text:span text:style-name="T35"> E</text:span><text:span text:style-name="T30">u</text:span><text:span text:style-name="T16">rop</text:span><text:span text:style-name="T6">eo</text:span><text:span text:style-name="T11"> </text:span><text:span text:style-name="T16">d</text:span><text:span text:style-name="T6">i</text:span><text:span text:style-name="T50"> </text:span><text:span text:style-name="T30">R</text:span><text:span text:style-name="T6">i</text:span><text:span text:style-name="T30">f</text:span><text:span text:style-name="T6">e</text:span><text:span text:style-name="T16">r</text:span><text:span text:style-name="T26">i</text:span><text:span text:style-name="T30">m</text:span><text:span text:style-name="T35">e</text:span><text:span text:style-name="T30">n</text:span><text:span text:style-name="T6">t</text:span><text:span text:style-name="T16">o</text:span><text:span text:style-name="T6">) e,</text:span><text:span text:style-name="T29"> </text:span><text:span text:style-name="T26">i</text:span><text:span text:style-name="T6">n</text:span><text:span text:style-name="T29"> </text:span><text:span text:style-name="T16">u</text:span><text:span text:style-name="T30">n</text:span><text:span text:style-name="T6">a</text:span><text:span text:style-name="T29"> </text:span><text:span text:style-name="T30">s</text:span><text:span text:style-name="T6">ec</text:span><text:span text:style-name="T16">o</text:span><text:span text:style-name="T30">n</text:span><text:span text:style-name="T11">d</text:span><text:span text:style-name="T6">a</text:span><text:span text:style-name="T35"> </text:span><text:span text:style-name="T6">li</text:span><text:span text:style-name="T16">ng</text:span><text:span text:style-name="T30">u</text:span><text:span text:style-name="T6">a</text:span><text:span text:style-name="T11"> </text:span><text:span text:style-name="T35">e</text:span><text:span text:style-name="T16">u</text:span><text:span text:style-name="T6">- </text:span><text:span text:style-name="T16">rop</text:span><text:span text:style-name="T6">ea,</text:span><text:span text:style-name="T35"> </text:span><text:span text:style-name="T16">d</text:span><text:span text:style-name="T6">i</text:span><text:span text:style-name="T53"> </text:span><text:span text:style-name="T6">a</text:span><text:span text:style-name="T30">ff</text:span><text:span text:style-name="T16">ro</text:span><text:span text:style-name="T30">n</text:span><text:span text:style-name="T6">ta</text:span><text:span text:style-name="T16">r</text:span><text:span text:style-name="T6">e</text:span><text:span text:style-name="T26"> </text:span><text:span text:style-name="T16">u</text:span><text:span text:style-name="T30">n</text:span><text:span text:style-name="T6">a</text:span><text:span text:style-name="T53"> </text:span><text:span text:style-name="T6">c</text:span><text:span text:style-name="T11">o</text:span><text:span text:style-name="T30">m</text:span><text:span text:style-name="T16">u</text:span><text:span text:style-name="T30">n</text:span><text:span text:style-name="T6">icazi</text:span><text:span text:style-name="T16">o</text:span><text:span text:style-name="T30">n</text:span><text:span text:style-name="T6">e</text:span><text:span text:style-name="T41"> </text:span><text:span text:style-name="T6">e</text:span><text:span text:style-name="T26">s</text:span><text:span text:style-name="T30">s</text:span><text:span text:style-name="T6">e</text:span><text:span text:style-name="T30">n</text:span><text:span text:style-name="T6">ziale</text:span><text:span text:style-name="T26"> i</text:span><text:span text:style-name="T6">n</text:span><text:span text:style-name="T11"> </text:span><text:span text:style-name="T30">s</text:span><text:span text:style-name="T35">e</text:span><text:span text:style-name="T30">m</text:span><text:span text:style-name="T16">p</text:span><text:span text:style-name="T6">l</text:span><text:span text:style-name="T26">i</text:span><text:span text:style-name="T6">ci </text:span><text:span text:style-name="T30">s</text:span><text:span text:style-name="T6">i</text:span><text:span text:style-name="T26">t</text:span><text:span text:style-name="T30">u</text:span><text:span text:style-name="T6">azi</text:span><text:span text:style-name="T16">o</text:span><text:span text:style-name="T6">- </text:span><text:span text:style-name="T30">n</text:span><text:span text:style-name="T6">i</text:span><text:span text:style-name="T51"> </text:span><text:span text:style-name="T16">d</text:span><text:span text:style-name="T6">i</text:span><text:span text:style-name="T51"> </text:span><text:span text:style-name="T30">v</text:span><text:span text:style-name="T6">ita</text:span><text:span text:style-name="T53"> </text:span><text:span text:style-name="T11">q</text:span><text:span text:style-name="T30">u</text:span><text:span text:style-name="T16">o</text:span><text:span text:style-name="T6">ti</text:span><text:span text:style-name="T16">d</text:span><text:span text:style-name="T6">ia</text:span><text:span text:style-name="T30">n</text:span><text:span text:style-name="T6">a. Uti</text:span><text:span text:style-name="T26">l</text:span><text:span text:style-name="T6">izza</text:span><text:span text:style-name="T26"> </text:span><text:span text:style-name="T6">la</text:span><text:span text:style-name="T51"> </text:span><text:span text:style-name="T6">li</text:span><text:span text:style-name="T16">n</text:span><text:span text:style-name="T30">gu</text:span><text:span text:style-name="T6">a</text:span><text:span text:style-name="T35"> </text:span><text:span text:style-name="T26">i</text:span><text:span text:style-name="T16">n</text:span><text:span text:style-name="T30">g</text:span><text:span text:style-name="T6">le</text:span><text:span text:style-name="T30">s</text:span><text:span text:style-name="T6">e</text:span><text:span text:style-name="T26"> </text:span><text:span text:style-name="T35">a</text:span><text:span text:style-name="T30">n</text:span><text:span text:style-name="T6">c</text:span><text:span text:style-name="T30">h</text:span><text:span text:style-name="T6">e</text:span><text:span text:style-name="T35"> </text:span><text:span text:style-name="T6">c</text:span><text:span text:style-name="T11">o</text:span><text:span text:style-name="T6">n</text:span><text:span text:style-name="T11"> </text:span><text:span text:style-name="T6">le</text:span><text:span text:style-name="T29"> </text:span><text:span text:style-name="T6">tec</text:span><text:span text:style-name="T30">n</text:span><text:span text:style-name="T16">o</text:span><text:span text:style-name="T6">l</text:span><text:span text:style-name="T16">o</text:span><text:span text:style-name="T30">g</text:span><text:span text:style-name="T6">ie </text:span><text:span text:style-name="T16">d</text:span><text:span text:style-name="T6">ell</text:span><text:span text:style-name="T30">’</text:span><text:span text:style-name="T26">i</text:span><text:span text:style-name="T30">nf</text:span><text:span text:style-name="T16">o</text:span><text:span text:style-name="T35">r</text:span><text:span text:style-name="T30">m</text:span><text:span text:style-name="T6">azi</text:span><text:span text:style-name="T16">o</text:span><text:span text:style-name="T30">n</text:span><text:span text:style-name="T6">e</text:span><text:span text:style-name="T55"> </text:span><text:span text:style-name="T6">e </text:span><text:span text:style-name="T16">d</text:span><text:span text:style-name="T6">ella</text:span><text:span text:style-name="T13"> </text:span><text:span text:style-name="T6">c</text:span><text:span text:style-name="T11">o</text:span><text:span text:style-name="T30">mun</text:span><text:span text:style-name="T6">ica</text:span><text:span text:style-name="T35">z</text:span><text:span text:style-name="T6">i</text:span><text:span text:style-name="T16">o</text:span><text:span text:style-name="T30">n</text:span><text:span text:style-name="T6">e.</text:span></text:p>
          </table:table-cell>
          <table:table-cell table:style-name="Tabella1.A1" office:value-type="string">
            <text:p text:style-name="P13"/>
          </table:table-cell>
        </table:table-row>
        <table:table-row table:style-name="Tabella1.4">
          <table:table-cell table:style-name="Tabella1.A1" office:value-type="string">
            <text:p text:style-name="P45"><text:span text:style-name="T6">3</text:span></text:p>
          </table:table-cell>
          <table:table-cell table:style-name="Tabella1.A1" office:value-type="string">
            <text:p text:style-name="P53"><text:span text:style-name="T30">C</text:span><text:span text:style-name="T11">o</text:span><text:span text:style-name="T46">m</text:span><text:span text:style-name="T16">p</text:span><text:span text:style-name="T6">et</text:span><text:span text:style-name="T35">e</text:span><text:span text:style-name="T30">n</text:span><text:span text:style-name="T6">za</text:span><text:span text:style-name="T34"> </text:span><text:span text:style-name="T46">m</text:span><text:span text:style-name="T6">at</text:span><text:span text:style-name="T35">e</text:span><text:span text:style-name="T30">m</text:span><text:span text:style-name="T6">atica</text:span><text:span text:style-name="T29"> </text:span><text:span text:style-name="T6">e</text:span><text:span text:style-name="T56"> </text:span><text:span text:style-name="T6">c</text:span><text:span text:style-name="T16">o</text:span><text:span text:style-name="T30">m</text:span><text:span text:style-name="T6">-</text:span><text:span text:style-name="T16">p</text:span><text:span text:style-name="T6">ete</text:span><text:span text:style-name="T30">n</text:span><text:span text:style-name="T6">ze</text:span><text:span text:style-name="T11"> </text:span><text:span text:style-name="T16">d</text:span><text:span text:style-name="T6">i</text:span><text:span text:style-name="T50"> </text:span><text:span text:style-name="T16">b</text:span><text:span text:style-name="T6">a</text:span><text:span text:style-name="T30">s</text:span><text:span text:style-name="T6">e</text:span><text:span text:style-name="T29"> </text:span><text:span text:style-name="T6">in</text:span><text:span text:style-name="T29"> </text:span><text:span text:style-name="T30">s</text:span><text:span text:style-name="T6">ci</text:span><text:span text:style-name="T35">e</text:span><text:span text:style-name="T30">n</text:span><text:span text:style-name="T6">za</text:span><text:span text:style-name="T11"> </text:span><text:span text:style-name="T6">e</text:span><text:span text:style-name="T43"> </text:span><text:span text:style-name="T26">t</text:span><text:span text:style-name="T6">ec- </text:span><text:span text:style-name="T30">n</text:span><text:span text:style-name="T16">o</text:span><text:span text:style-name="T6">l</text:span><text:span text:style-name="T16">o</text:span><text:span text:style-name="T30">g</text:span><text:span text:style-name="T6">ia</text:span></text:p>
          </table:table-cell>
          <table:table-cell table:style-name="Tabella1.A1" office:value-type="string">
            <text:p text:style-name="P57"><text:span text:style-name="T6">Utilizza</text:span><text:span text:style-name="T57"> </text:span><text:span text:style-name="T6">le</text:span><text:span text:style-name="T24"> </text:span><text:span text:style-name="T26">s</text:span><text:span text:style-name="T30">u</text:span><text:span text:style-name="T6">e</text:span><text:span text:style-name="T56"> </text:span><text:span text:style-name="T6">c</text:span><text:span text:style-name="T16">o</text:span><text:span text:style-name="T30">n</text:span><text:span text:style-name="T16">o</text:span><text:span text:style-name="T30">s</text:span><text:span text:style-name="T6">c</text:span><text:span text:style-name="T35">e</text:span><text:span text:style-name="T30">n</text:span><text:span text:style-name="T6">ze</text:span><text:span text:style-name="T43"> </text:span><text:span text:style-name="T30">m</text:span><text:span text:style-name="T6">at</text:span><text:span text:style-name="T35">e</text:span><text:span text:style-name="T46">m</text:span><text:span text:style-name="T6">ati</text:span><text:span text:style-name="T35">c</text:span><text:span text:style-name="T30">h</text:span><text:span text:style-name="T6">e</text:span><text:span text:style-name="T29"> </text:span><text:span text:style-name="T6">e</text:span><text:span text:style-name="T24"> </text:span><text:span text:style-name="T30">s</text:span><text:span text:style-name="T6">ci</text:span><text:span text:style-name="T35">e</text:span><text:span text:style-name="T30">n</text:span><text:span text:style-name="T6">t</text:span><text:span text:style-name="T26">i</text:span><text:span text:style-name="T30">f</text:span><text:span text:style-name="T6">ic</text:span><text:span text:style-name="T11">o</text:span><text:span text:style-name="T30">-</text:span><text:span text:style-name="T6">tec</text:span><text:span text:style-name="T30">n</text:span><text:span text:style-name="T11">o</text:span><text:span text:style-name="T6">l</text:span><text:span text:style-name="T16">o</text:span><text:span text:style-name="T30">g</text:span><text:span text:style-name="T6">ic</text:span><text:span text:style-name="T30">h</text:span><text:span text:style-name="T6">e </text:span><text:span text:style-name="T16">p</text:span><text:span text:style-name="T6">er a</text:span><text:span text:style-name="T30">n</text:span><text:span text:style-name="T6">alizza</text:span><text:span text:style-name="T16">r</text:span><text:span text:style-name="T6">e</text:span><text:span text:style-name="T38"> </text:span><text:span text:style-name="T16">d</text:span><text:span text:style-name="T6">ati e</text:span><text:span text:style-name="T53"> </text:span><text:span text:style-name="T30">f</text:span><text:span text:style-name="T6">atti</text:span><text:span text:style-name="T26"> </text:span><text:span text:style-name="T16">d</text:span><text:span text:style-name="T6">ella</text:span><text:span text:style-name="T30"> </text:span><text:span text:style-name="T16">r</text:span><text:span text:style-name="T6">ealtà</text:span><text:span text:style-name="T30"> </text:span><text:span text:style-name="T6">e</text:span><text:span text:style-name="T26"> </text:span><text:span text:style-name="T16">p</text:span><text:span text:style-name="T6">er</text:span><text:span text:style-name="T16"> </text:span><text:span text:style-name="T30">v</text:span><text:span text:style-name="T6">e</text:span><text:span text:style-name="T16">r</text:span><text:span text:style-name="T26">i</text:span><text:span text:style-name="T30">f</text:span><text:span text:style-name="T6">ica</text:span><text:span text:style-name="T16">r</text:span><text:span text:style-name="T6">e</text:span><text:span text:style-name="T38"> </text:span><text:span text:style-name="T26">l</text:span><text:span text:style-name="T30">’</text:span><text:span text:style-name="T6">att</text:span><text:span text:style-name="T35">e</text:span><text:span text:style-name="T30">n</text:span><text:span text:style-name="T16">d</text:span><text:span text:style-name="T6">i</text:span><text:span text:style-name="T16">b</text:span><text:span text:style-name="T6">ilità</text:span><text:span text:style-name="T58"> </text:span><text:span text:style-name="T16">d</text:span><text:span text:style-name="T6">i</text:span><text:span text:style-name="T16"> </text:span><text:span text:style-name="T6">a</text:span><text:span text:style-name="T30">n</text:span><text:span text:style-name="T6">al</text:span><text:span text:style-name="T26">i</text:span><text:span text:style-name="T6">- </text:span><text:span text:style-name="T30">s</text:span><text:span text:style-name="T6">i</text:span><text:span text:style-name="T52"> </text:span><text:span text:style-name="T16">q</text:span><text:span text:style-name="T30">u</text:span><text:span text:style-name="T6">a</text:span><text:span text:style-name="T30">n</text:span><text:span text:style-name="T26">t</text:span><text:span text:style-name="T6">itat</text:span><text:span text:style-name="T26">i</text:span><text:span text:style-name="T30">v</text:span><text:span text:style-name="T6">e </text:span><text:span text:style-name="T16">propo</text:span><text:span text:style-name="T30">s</text:span><text:span text:style-name="T6">te</text:span><text:span text:style-name="T35"> </text:span><text:span text:style-name="T16">d</text:span><text:span text:style-name="T6">a</text:span><text:span text:style-name="T50"> </text:span><text:span text:style-name="T6">al</text:span><text:span text:style-name="T13">t</text:span><text:span text:style-name="T16">r</text:span><text:span text:style-name="T6">i.</text:span><text:span text:style-name="T51"> </text:span><text:span text:style-name="T6">Utilizza</text:span><text:span text:style-name="T35"> </text:span><text:span text:style-name="T6">il</text:span><text:span text:style-name="T52"> </text:span><text:span text:style-name="T16">p</text:span><text:span text:style-name="T6">e</text:span><text:span text:style-name="T30">ns</text:span><text:span text:style-name="T6">ie</text:span><text:span text:style-name="T16">r</text:span><text:span text:style-name="T6">o</text:span><text:span text:style-name="T11"> </text:span><text:span text:style-name="T6">l</text:span><text:span text:style-name="T16">o</text:span><text:span text:style-name="T30">g</text:span><text:span text:style-name="T6">ic</text:span><text:span text:style-name="T16">o-</text:span><text:span text:style-name="T30">s</text:span><text:span text:style-name="T6">cie</text:span><text:span text:style-name="T30">n</text:span><text:span text:style-name="T26">t</text:span><text:span text:style-name="T6">i</text:span><text:span text:style-name="T30">f</text:span><text:span text:style-name="T6">ico </text:span><text:span text:style-name="T16">p</text:span><text:span text:style-name="T6">er <text:s/></text:span><text:span text:style-name="T59"><text:s/></text:span><text:span text:style-name="T6">a</text:span><text:span text:style-name="T30">ff</text:span><text:span text:style-name="T16">ro</text:span><text:span text:style-name="T30">n</text:span><text:span text:style-name="T6">ta</text:span><text:span text:style-name="T16">r</text:span><text:span text:style-name="T6">e</text:span><text:span text:style-name="T61"> </text:span><text:span text:style-name="T16">prob</text:span><text:span text:style-name="T6">le</text:span><text:span text:style-name="T46">m</text:span><text:span text:style-name="T6">i</text:span><text:span text:style-name="T61"> </text:span><text:span text:style-name="T6">e</text:span><text:span text:style-name="T62"> </text:span><text:span text:style-name="T30">s</text:span><text:span text:style-name="T6">i</text:span><text:span text:style-name="T26">t</text:span><text:span text:style-name="T30">u</text:span><text:span text:style-name="T6">azi</text:span><text:span text:style-name="T16">o</text:span><text:span text:style-name="T30">n</text:span><text:span text:style-name="T6">i</text:span><text:span text:style-name="T63"> </text:span><text:span text:style-name="T26">s</text:span><text:span text:style-name="T30">u</text:span><text:span text:style-name="T6">lla</text:span><text:span text:style-name="T65"> </text:span><text:span text:style-name="T16">b</text:span><text:span text:style-name="T6">a</text:span><text:span text:style-name="T30">s</text:span><text:span text:style-name="T6">e</text:span><text:span text:style-name="T65"> </text:span><text:span text:style-name="T16">d</text:span><text:span text:style-name="T6">i</text:span><text:span text:style-name="T66"> </text:span><text:span text:style-name="T6">el</text:span><text:span text:style-name="T35">e</text:span><text:span text:style-name="T46">m</text:span><text:span text:style-name="T35">e</text:span><text:span text:style-name="T30">n</text:span><text:span text:style-name="T26">t</text:span><text:span text:style-name="T6">i</text:span><text:span text:style-name="T61"> </text:span><text:span text:style-name="T6">ce</text:span><text:span text:style-name="T16">r</text:span><text:span text:style-name="T6">ti.</text:span><text:span text:style-name="T65"> </text:span><text:span text:style-name="T6">Ha c</text:span><text:span text:style-name="T16">o</text:span><text:span text:style-name="T30">ns</text:span><text:span text:style-name="T6">a</text:span><text:span text:style-name="T16">p</text:span><text:span text:style-name="T6">e</text:span><text:span text:style-name="T30">v</text:span><text:span text:style-name="T16">o</text:span><text:span text:style-name="T6">lezza </text:span><text:span text:style-name="T16">d</text:span><text:span text:style-name="T6">ei</text:span><text:span text:style-name="T29"> </text:span><text:span text:style-name="T6">l</text:span><text:span text:style-name="T26">i</text:span><text:span text:style-name="T30">m</text:span><text:span text:style-name="T6">iti</text:span><text:span text:style-name="T52"> </text:span><text:span text:style-name="T16">d</text:span><text:span text:style-name="T6">el</text:span><text:span text:style-name="T26">l</text:span><text:span text:style-name="T6">e</text:span><text:span text:style-name="T29"> </text:span><text:span text:style-name="T6">a</text:span><text:span text:style-name="T30">ff</text:span><text:span text:style-name="T6">e</text:span><text:span text:style-name="T35">r</text:span><text:span text:style-name="T30">m</text:span><text:span text:style-name="T6">azi</text:span><text:span text:style-name="T16">on</text:span><text:span text:style-name="T6">i</text:span><text:span text:style-name="T16"> </text:span><text:span text:style-name="T6">c</text:span><text:span text:style-name="T30">h</text:span><text:span text:style-name="T6">e</text:span><text:span text:style-name="T34"> </text:span><text:span text:style-name="T16">r</text:span><text:span text:style-name="T6">i</text:span><text:span text:style-name="T16">g</text:span><text:span text:style-name="T30">u</text:span><text:span text:style-name="T6">a</text:span><text:span text:style-name="T16">rd</text:span><text:span text:style-name="T6">a</text:span><text:span text:style-name="T16">n</text:span><text:span text:style-name="T6">o</text:span><text:span text:style-name="T53"> </text:span><text:span text:style-name="T16">q</text:span><text:span text:style-name="T30">u</text:span><text:span text:style-name="T6">e</text:span><text:span text:style-name="T30">s</text:span><text:span text:style-name="T6">ti</text:span><text:span text:style-name="T16">o</text:span><text:span text:style-name="T30">n</text:span><text:span text:style-name="T6">i c</text:span><text:span text:style-name="T16">o</text:span><text:span text:style-name="T46">m</text:span><text:span text:style-name="T16">p</text:span><text:span text:style-name="T6">l</text:span><text:span text:style-name="T35">e</text:span><text:span text:style-name="T30">ss</text:span><text:span text:style-name="T6">e.</text:span></text:p>
          </table:table-cell>
          <table:table-cell table:style-name="Tabella1.A1" office:value-type="string">
            <text:p text:style-name="P13"/>
          </table:table-cell>
        </table:table-row>
        <table:table-row table:style-name="Tabella1.5">
          <table:table-cell table:style-name="Tabella1.A1" office:value-type="string">
            <text:p text:style-name="P45"><text:span text:style-name="T6">4</text:span></text:p>
          </table:table-cell>
          <table:table-cell table:style-name="Tabella1.A1" office:value-type="string">
            <text:p text:style-name="P55"><text:span text:style-name="T30">C</text:span><text:span text:style-name="T11">o</text:span><text:span text:style-name="T46">m</text:span><text:span text:style-name="T16">p</text:span><text:span text:style-name="T6">et</text:span><text:span text:style-name="T35">e</text:span><text:span text:style-name="T30">n</text:span><text:span text:style-name="T6">ze</text:span><text:span text:style-name="T67"> </text:span><text:span text:style-name="T16">d</text:span><text:span text:style-name="T6">i</text:span><text:span text:style-name="T30">g</text:span><text:span text:style-name="T6">itali</text:span></text:p>
          </table:table-cell>
          <table:table-cell table:style-name="Tabella1.A1" office:value-type="string">
            <text:p text:style-name="P60"><text:span text:style-name="T6">Utilizza</text:span><text:span text:style-name="T53"> </text:span><text:span text:style-name="T6">c</text:span><text:span text:style-name="T16">o</text:span><text:span text:style-name="T6">n</text:span><text:span text:style-name="T52"> </text:span><text:span text:style-name="T6">c</text:span><text:span text:style-name="T16">on</text:span><text:span text:style-name="T30">s</text:span><text:span text:style-name="T6">a</text:span><text:span text:style-name="T16">p</text:span><text:span text:style-name="T6">e</text:span><text:span text:style-name="T30">v</text:span><text:span text:style-name="T16">o</text:span><text:span text:style-name="T6">lezza</text:span><text:span text:style-name="T26"> </text:span><text:span text:style-name="T6">e</text:span><text:span text:style-name="T34"> </text:span><text:span text:style-name="T16">r</text:span><text:span text:style-name="T6">e</text:span><text:span text:style-name="T30">s</text:span><text:span text:style-name="T16">po</text:span><text:span text:style-name="T30">ns</text:span><text:span text:style-name="T6">a</text:span><text:span text:style-name="T16">b</text:span><text:span text:style-name="T6">ilità le</text:span><text:span text:style-name="T34"> </text:span><text:span text:style-name="T6">te</text:span><text:span text:style-name="T35">c</text:span><text:span text:style-name="T30">n</text:span><text:span text:style-name="T16">o</text:span><text:span text:style-name="T6">l</text:span><text:span text:style-name="T16">o</text:span><text:span text:style-name="T30">g</text:span><text:span text:style-name="T6">ie</text:span><text:span text:style-name="T51"> </text:span><text:span text:style-name="T16">p</text:span><text:span text:style-name="T6">er</text:span><text:span text:style-name="T34"> </text:span><text:span text:style-name="T16">r</text:span><text:span text:style-name="T6">ice</text:span><text:span text:style-name="T16">r</text:span><text:span text:style-name="T6">ca- </text:span><text:span text:style-name="T16">r</text:span><text:span text:style-name="T6">e,</text:span><text:span text:style-name="T68"> </text:span><text:span text:style-name="T16">prod</text:span><text:span text:style-name="T30">u</text:span><text:span text:style-name="T16">rr</text:span><text:span text:style-name="T6">e</text:span><text:span text:style-name="T25"> </text:span><text:span text:style-name="T6">ed</text:span><text:span text:style-name="T69"> </text:span><text:span text:style-name="T6">ela</text:span><text:span text:style-name="T30">b</text:span><text:span text:style-name="T16">or</text:span><text:span text:style-name="T6">a</text:span><text:span text:style-name="T16">r</text:span><text:span text:style-name="T6">e</text:span><text:span text:style-name="T25"> </text:span><text:span text:style-name="T16">d</text:span><text:span text:style-name="T6">ati</text:span><text:span text:style-name="T44"> </text:span><text:span text:style-name="T6">e</text:span><text:span text:style-name="T69"> </text:span><text:span text:style-name="T6">i</text:span><text:span text:style-name="T16">n</text:span><text:span text:style-name="T30">f</text:span><text:span text:style-name="T16">o</text:span><text:span text:style-name="T35">r</text:span><text:span text:style-name="T46">m</text:span><text:span text:style-name="T6">azi</text:span><text:span text:style-name="T11">o</text:span><text:span text:style-name="T30">n</text:span><text:span text:style-name="T6">i,</text:span><text:span text:style-name="T70"> </text:span><text:span text:style-name="T16">p</text:span><text:span text:style-name="T6">er</text:span><text:span text:style-name="T68"> </text:span><text:span text:style-name="T26">i</text:span><text:span text:style-name="T30">n</text:span><text:span text:style-name="T6">te</text:span><text:span text:style-name="T16">r</text:span><text:span text:style-name="T6">a</text:span><text:span text:style-name="T30">g</text:span><text:span text:style-name="T6">i</text:span><text:span text:style-name="T35">r</text:span><text:span text:style-name="T6">e</text:span><text:span text:style-name="T71"> </text:span><text:span text:style-name="T6">c</text:span><text:span text:style-name="T16">o</text:span><text:span text:style-name="T6">n</text:span><text:span text:style-name="T63"> </text:span><text:span text:style-name="T6">alt</text:span><text:span text:style-name="T16">r</text:span><text:span text:style-name="T6">e </text:span><text:span text:style-name="T16">p</text:span><text:span text:style-name="T6">e</text:span><text:span text:style-name="T16">r</text:span><text:span text:style-name="T30">s</text:span><text:span text:style-name="T16">o</text:span><text:span text:style-name="T30">n</text:span><text:span text:style-name="T6">e,</text:span><text:span text:style-name="T48"> </text:span><text:span text:style-name="T6">c</text:span><text:span text:style-name="T16">o</text:span><text:span text:style-name="T46">m</text:span><text:span text:style-name="T6">e</text:span><text:span text:style-name="T30"> su</text:span><text:span text:style-name="T16">ppor</text:span><text:span text:style-name="T6">to</text:span><text:span text:style-name="T38"> </text:span><text:span text:style-name="T6">alla</text:span><text:span text:style-name="T41"> </text:span><text:span text:style-name="T6">c</text:span><text:span text:style-name="T16">r</text:span><text:span text:style-name="T6">eati</text:span><text:span text:style-name="T30">v</text:span><text:span text:style-name="T6">ità</text:span><text:span text:style-name="T48"> </text:span><text:span text:style-name="T6">e alla</text:span><text:span text:style-name="T41"> </text:span><text:span text:style-name="T30">s</text:span><text:span text:style-name="T16">o</text:span><text:span text:style-name="T26">l</text:span><text:span text:style-name="T30">u</text:span><text:span text:style-name="T6">zi</text:span><text:span text:style-name="T16">o</text:span><text:span text:style-name="T30">n</text:span><text:span text:style-name="T6">e</text:span><text:span text:style-name="T72"> </text:span><text:span text:style-name="T16">d</text:span><text:span text:style-name="T6">i</text:span><text:span text:style-name="T41"> </text:span><text:span text:style-name="T16">prob</text:span><text:span text:style-name="T6">l</text:span><text:span text:style-name="T35">e</text:span><text:span text:style-name="T46">m</text:span><text:span text:style-name="T6">i.</text:span></text:p>
          </table:table-cell>
          <table:table-cell table:style-name="Tabella1.A1" office:value-type="string">
            <text:p text:style-name="P13"/>
          </table:table-cell>
        </table:table-row>
        <table:table-row table:style-name="Tabella1.5">
          <table:table-cell table:style-name="Tabella1.A1" office:value-type="string">
            <text:p text:style-name="P44"><text:span text:style-name="T6">5</text:span></text:p>
          </table:table-cell>
          <table:table-cell table:style-name="Tabella1.A1" office:value-type="string">
            <text:p text:style-name="P52"><text:span text:style-name="T35">I</text:span><text:span text:style-name="T46">m</text:span><text:span text:style-name="T16">p</text:span><text:span text:style-name="T6">a</text:span><text:span text:style-name="T16">r</text:span><text:span text:style-name="T6">a</text:span><text:span text:style-name="T16">r</text:span><text:span text:style-name="T6">e</text:span><text:span text:style-name="T48"> </text:span><text:span text:style-name="T6">ad i</text:span><text:span text:style-name="T46">m</text:span><text:span text:style-name="T16">p</text:span><text:span text:style-name="T6">a</text:span><text:span text:style-name="T16">r</text:span><text:span text:style-name="T6">a</text:span><text:span text:style-name="T16">r</text:span><text:span text:style-name="T6">e</text:span></text:p>
          </table:table-cell>
          <table:table-cell table:style-name="Tabella1.A1" office:value-type="string">
            <text:p text:style-name="P59"><text:span text:style-name="T26">P</text:span><text:span text:style-name="T16">o</text:span><text:span text:style-name="T30">ss</text:span><text:span text:style-name="T6">ie</text:span><text:span text:style-name="T16">d</text:span><text:span text:style-name="T6">e</text:span><text:span text:style-name="T26"> </text:span><text:span text:style-name="T30">u</text:span><text:span text:style-name="T6">n</text:span><text:span text:style-name="T51"> </text:span><text:span text:style-name="T16">p</text:span><text:span text:style-name="T6">at</text:span><text:span text:style-name="T16">r</text:span><text:span text:style-name="T26">i</text:span><text:span text:style-name="T46">m</text:span><text:span text:style-name="T16">on</text:span><text:span text:style-name="T6">io</text:span><text:span text:style-name="T16"> or</text:span><text:span text:style-name="T30">g</text:span><text:span text:style-name="T6">a</text:span><text:span text:style-name="T16">n</text:span><text:span text:style-name="T6">ico</text:span><text:span text:style-name="T35"> </text:span><text:span text:style-name="T16">d</text:span><text:span text:style-name="T6">i</text:span><text:span text:style-name="T50"> </text:span><text:span text:style-name="T6">c</text:span><text:span text:style-name="T16">o</text:span><text:span text:style-name="T30">n</text:span><text:span text:style-name="T16">o</text:span><text:span text:style-name="T30">s</text:span><text:span text:style-name="T6">ce</text:span><text:span text:style-name="T30">n</text:span><text:span text:style-name="T6">ze e</text:span><text:span text:style-name="T50"> </text:span><text:span text:style-name="T30">n</text:span><text:span text:style-name="T16">o</text:span><text:span text:style-name="T6">zi</text:span><text:span text:style-name="T16">o</text:span><text:span text:style-name="T30">n</text:span><text:span text:style-name="T6">i</text:span><text:span text:style-name="T35"> </text:span><text:span text:style-name="T16">d</text:span><text:span text:style-name="T6">i</text:span><text:span text:style-name="T50"> </text:span><text:span text:style-name="T16">b</text:span><text:span text:style-name="T6">a</text:span><text:span text:style-name="T30">s</text:span><text:span text:style-name="T6">e</text:span><text:span text:style-name="T51"> </text:span><text:span text:style-name="T6">ed</text:span><text:span text:style-name="T50"> </text:span><text:span text:style-name="T6">è allo</text:span><text:span text:style-name="T52"> </text:span><text:span text:style-name="T30">s</text:span><text:span text:style-name="T6">te</text:span><text:span text:style-name="T30">ss</text:span><text:span text:style-name="T6">o</text:span><text:span text:style-name="T51"> </text:span><text:span text:style-name="T6">t</text:span><text:span text:style-name="T35">e</text:span><text:span text:style-name="T30">m</text:span><text:span text:style-name="T16">p</text:span><text:span text:style-name="T6">o</text:span><text:span text:style-name="T53"> </text:span><text:span text:style-name="T6">ca</text:span><text:span text:style-name="T16">p</text:span><text:span text:style-name="T6">ace</text:span><text:span text:style-name="T11"> </text:span><text:span text:style-name="T16">d</text:span><text:span text:style-name="T6">i</text:span><text:span text:style-name="T52"> </text:span><text:span text:style-name="T16">r</text:span><text:span text:style-name="T6">ice</text:span><text:span text:style-name="T16">r</text:span><text:span text:style-name="T6">ca</text:span><text:span text:style-name="T16">r</text:span><text:span text:style-name="T6">e</text:span><text:span text:style-name="T26"> </text:span><text:span text:style-name="T6">e</text:span><text:span text:style-name="T50"> </text:span><text:span text:style-name="T16">d</text:span><text:span text:style-name="T6">i</text:span><text:span text:style-name="T52"> </text:span><text:span text:style-name="T16">or</text:span><text:span text:style-name="T30">g</text:span><text:span text:style-name="T6">a</text:span><text:span text:style-name="T30">n</text:span><text:span text:style-name="T6">izza</text:span><text:span text:style-name="T16">r</text:span><text:span text:style-name="T6">e </text:span><text:span text:style-name="T30">nu</text:span><text:span text:style-name="T11">o</text:span><text:span text:style-name="T16">v</text:span><text:span text:style-name="T6">e</text:span><text:span text:style-name="T11"> </text:span><text:span text:style-name="T6">i</text:span><text:span text:style-name="T16">n</text:span><text:span text:style-name="T30">f</text:span><text:span text:style-name="T16">o</text:span><text:span text:style-name="T35">r</text:span><text:span text:style-name="T46">m</text:span><text:span text:style-name="T35">a</text:span><text:span text:style-name="T6">- zi</text:span><text:span text:style-name="T16">o</text:span><text:span text:style-name="T30">n</text:span><text:span text:style-name="T6">i.</text:span><text:span text:style-name="T13"> </text:span><text:span text:style-name="T6">Si</text:span><text:span text:style-name="T41"> </text:span><text:span text:style-name="T26">i</text:span><text:span text:style-name="T46">m</text:span><text:span text:style-name="T16">p</text:span><text:span text:style-name="T35">e</text:span><text:span text:style-name="T16">g</text:span><text:span text:style-name="T30">n</text:span><text:span text:style-name="T6">a</text:span><text:span text:style-name="T48"> </text:span><text:span text:style-name="T6">in </text:span><text:span text:style-name="T30">nu</text:span><text:span text:style-name="T11">o</text:span><text:span text:style-name="T30">v</text:span><text:span text:style-name="T6">i</text:span><text:span text:style-name="T38"> </text:span><text:span text:style-name="T6">a</text:span><text:span text:style-name="T16">ppr</text:span><text:span text:style-name="T6">e</text:span><text:span text:style-name="T30">n</text:span><text:span text:style-name="T16">d</text:span><text:span text:style-name="T26">i</text:span><text:span text:style-name="T46">m</text:span><text:span text:style-name="T35">e</text:span><text:span text:style-name="T30">n</text:span><text:span text:style-name="T6">ti</text:span><text:span text:style-name="T73"> </text:span><text:span text:style-name="T26">i</text:span><text:span text:style-name="T6">n </text:span><text:span text:style-name="T46">m</text:span><text:span text:style-name="T16">od</text:span><text:span text:style-name="T6">o</text:span><text:span text:style-name="T13"> </text:span><text:span text:style-name="T6">a</text:span><text:span text:style-name="T30">u</text:span><text:span text:style-name="T6">t</text:span><text:span text:style-name="T16">o</text:span><text:span text:style-name="T30">n</text:span><text:span text:style-name="T11">o</text:span><text:span text:style-name="T30">m</text:span><text:span text:style-name="T11">o</text:span><text:span text:style-name="T6">.</text:span></text:p>
          </table:table-cell>
          <table:table-cell table:style-name="Tabella1.A1" office:value-type="string">
            <text:p text:style-name="P12"/>
          </table:table-cell>
        </table:table-row>
        <table:table-row table:style-name="Tabella1.2">
          <table:table-cell table:style-name="Tabella1.A1" office:value-type="string">
            <text:p text:style-name="P45"><text:span text:style-name="T6">6</text:span></text:p>
          </table:table-cell>
          <table:table-cell table:style-name="Tabella1.A1" office:value-type="string">
            <text:p text:style-name="P53"><text:span text:style-name="T30">C</text:span><text:span text:style-name="T11">o</text:span><text:span text:style-name="T46">m</text:span><text:span text:style-name="T16">p</text:span><text:span text:style-name="T6">et</text:span><text:span text:style-name="T35">e</text:span><text:span text:style-name="T30">n</text:span><text:span text:style-name="T6">ze</text:span><text:span text:style-name="T67"> </text:span><text:span text:style-name="T30">s</text:span><text:span text:style-name="T16">o</text:span><text:span text:style-name="T6">ciali</text:span><text:span text:style-name="T38"> </text:span><text:span text:style-name="T6">e ci</text:span><text:span text:style-name="T16">v</text:span><text:span text:style-name="T6">ic</text:span><text:span text:style-name="T30">h</text:span><text:span text:style-name="T6">e</text:span></text:p>
          </table:table-cell>
          <table:table-cell table:style-name="Tabella1.A1" office:value-type="string">
            <text:p text:style-name="P60"><text:span text:style-name="T6">Ha</text:span><text:span text:style-name="T25"> </text:span><text:span text:style-name="T6">c</text:span><text:span text:style-name="T30">u</text:span><text:span text:style-name="T16">r</text:span><text:span text:style-name="T6">a</text:span><text:span text:style-name="T71"> </text:span><text:span text:style-name="T6">e</text:span><text:span text:style-name="T44"> </text:span><text:span text:style-name="T16">r</text:span><text:span text:style-name="T6">i</text:span><text:span text:style-name="T30">s</text:span><text:span text:style-name="T16">p</text:span><text:span text:style-name="T6">etto</text:span><text:span text:style-name="T56"> </text:span><text:span text:style-name="T16">d</text:span><text:span text:style-name="T6">i</text:span><text:span text:style-name="T56"> </text:span><text:span text:style-name="T30">s</text:span><text:span text:style-name="T6">é</text:span><text:span text:style-name="T25"> </text:span><text:span text:style-name="T6">e</text:span><text:span text:style-name="T44"> </text:span><text:span text:style-name="T16">d</text:span><text:span text:style-name="T41">e</text:span><text:span text:style-name="T30">g</text:span><text:span text:style-name="T6">li</text:span><text:span text:style-name="T24"> </text:span><text:span text:style-name="T6">alt</text:span><text:span text:style-name="T16">r</text:span><text:span text:style-name="T6">i</text:span><text:span text:style-name="T71"> </text:span><text:span text:style-name="T6">c</text:span><text:span text:style-name="T11">o</text:span><text:span text:style-name="T46">m</text:span><text:span text:style-name="T6">e</text:span><text:span text:style-name="T24"> </text:span><text:span text:style-name="T16">pr</text:span><text:span text:style-name="T6">e</text:span><text:span text:style-name="T30">su</text:span><text:span text:style-name="T16">ppo</text:span><text:span text:style-name="T30">s</text:span><text:span text:style-name="T6">to</text:span><text:span text:style-name="T57"> </text:span><text:span text:style-name="T16">d</text:span><text:span text:style-name="T6">i</text:span><text:span text:style-name="T56"> </text:span><text:span text:style-name="T30">un</text:span><text:span text:style-name="T6">o</text:span><text:span text:style-name="T25"> </text:span><text:span text:style-name="T30">s</text:span><text:span text:style-name="T6">t</text:span><text:span text:style-name="T26">i</text:span><text:span text:style-name="T6">le</text:span><text:span text:style-name="T71"> </text:span><text:span text:style-name="T16">d</text:span><text:span text:style-name="T6">i </text:span><text:span text:style-name="T30">v</text:span><text:span text:style-name="T6">ita</text:span><text:span text:style-name="T52"> </text:span><text:span text:style-name="T30">s</text:span><text:span text:style-name="T35">a</text:span><text:span text:style-name="T30">n</text:span><text:span text:style-name="T6">o</text:span><text:span text:style-name="T51"> </text:span><text:span text:style-name="T6">e</text:span><text:span text:style-name="T29"> </text:span><text:span text:style-name="T6">c</text:span><text:span text:style-name="T16">orr</text:span><text:span text:style-name="T6">ett</text:span><text:span text:style-name="T16">o</text:span><text:span text:style-name="T6">.</text:span><text:span text:style-name="T35"> </text:span><text:span text:style-name="T16">E</text:span><text:span text:style-name="T6">’</text:span><text:span text:style-name="T51"> </text:span><text:span text:style-name="T6">c</text:span><text:span text:style-name="T16">o</text:span><text:span text:style-name="T30">ns</text:span><text:span text:style-name="T6">a</text:span><text:span text:style-name="T16">p</text:span><text:span text:style-name="T6">e</text:span><text:span text:style-name="T30">v</text:span><text:span text:style-name="T16">o</text:span><text:span text:style-name="T6">le </text:span><text:span text:style-name="T16">d</text:span><text:span text:style-name="T6">ella</text:span><text:span text:style-name="T51"> </text:span><text:span text:style-name="T30">n</text:span><text:span text:style-name="T6">ece</text:span><text:span text:style-name="T30">ss</text:span><text:span text:style-name="T26">i</text:span><text:span text:style-name="T6">tà</text:span><text:span text:style-name="T35"> </text:span><text:span text:style-name="T16">d</text:span><text:span text:style-name="T6">el</text:span><text:span text:style-name="T51"> </text:span><text:span text:style-name="T16">r</text:span><text:span text:style-name="T6">i</text:span><text:span text:style-name="T30">s</text:span><text:span text:style-name="T16">p</text:span><text:span text:style-name="T6">etto</text:span><text:span text:style-name="T11"> </text:span><text:span text:style-name="T16">d</text:span><text:span text:style-name="T6">i</text:span><text:span text:style-name="T52"> </text:span><text:span text:style-name="T30">un</text:span><text:span text:style-name="T6">a c</text:span><text:span text:style-name="T16">o</text:span><text:span text:style-name="T30">nv</text:span><text:span text:style-name="T26">i</text:span><text:span text:style-name="T30">v</text:span><text:span text:style-name="T6">e</text:span><text:span text:style-name="T30">n</text:span><text:span text:style-name="T6">za</text:span><text:span text:style-name="T16"> </text:span><text:span text:style-name="T6">c</text:span><text:span text:style-name="T26">i</text:span><text:span text:style-name="T30">v</text:span><text:span text:style-name="T6">ile,</text:span><text:span text:style-name="T35"> </text:span><text:span text:style-name="T16">p</text:span><text:span text:style-name="T6">ac</text:span><text:span text:style-name="T26">i</text:span><text:span text:style-name="T30">f</text:span><text:span text:style-name="T6">ica</text:span><text:span text:style-name="T16"> </text:span><text:span text:style-name="T6">e</text:span><text:span text:style-name="T29"> </text:span><text:span text:style-name="T26">s</text:span><text:span text:style-name="T16">o</text:span><text:span text:style-name="T6">li</text:span><text:span text:style-name="T16">d</text:span><text:span text:style-name="T6">ale.</text:span><text:span text:style-name="T16"> </text:span><text:span text:style-name="T6">Si</text:span><text:span text:style-name="T53"> </text:span><text:span text:style-name="T26">i</text:span><text:span text:style-name="T46">m</text:span><text:span text:style-name="T16">p</text:span><text:span text:style-name="T35">e</text:span><text:span text:style-name="T16">g</text:span><text:span text:style-name="T30">n</text:span><text:span text:style-name="T6">a </text:span><text:span text:style-name="T16">p</text:span><text:span text:style-name="T6">er</text:span><text:span text:style-name="T53"> </text:span><text:span text:style-name="T16">por</text:span><text:span text:style-name="T6">ta</text:span><text:span text:style-name="T16">r</text:span><text:span text:style-name="T6">e</text:span><text:span text:style-name="T16"> </text:span><text:span text:style-name="T6">a</text:span><text:span text:style-name="T51"> </text:span><text:span text:style-name="T6">c</text:span><text:span text:style-name="T11">o</text:span><text:span text:style-name="T46">m</text:span><text:span text:style-name="T16">p</text:span><text:span text:style-name="T26">i</text:span><text:span text:style-name="T6">- </text:span><text:span text:style-name="T30">m</text:span><text:span text:style-name="T6">e</text:span><text:span text:style-name="T16">n</text:span><text:span text:style-name="T6">to</text:span><text:span text:style-name="T13"> </text:span><text:span text:style-name="T6">il</text:span><text:span text:style-name="T30"> </text:span><text:span text:style-name="T6">la</text:span><text:span text:style-name="T30">v</text:span><text:span text:style-name="T16">or</text:span><text:span text:style-name="T6">o</text:span><text:span text:style-name="T13"> </text:span><text:span text:style-name="T6">i</text:span><text:span text:style-name="T30">n</text:span><text:span text:style-name="T6">iziat</text:span><text:span text:style-name="T16">o</text:span><text:span text:style-name="T6">,</text:span><text:span text:style-name="T38"> </text:span><text:span text:style-name="T16">d</text:span><text:span text:style-name="T6">a</text:span><text:span text:style-name="T30"> s</text:span><text:span text:style-name="T16">o</text:span><text:span text:style-name="T6">lo</text:span><text:span text:style-name="T30"> </text:span><text:span text:style-name="T6">o</text:span><text:span text:style-name="T16"> </text:span><text:span text:style-name="T6">i</text:span><text:span text:style-name="T30">ns</text:span><text:span text:style-name="T6">i</text:span><text:span text:style-name="T35">e</text:span><text:span text:style-name="T46">m</text:span><text:span text:style-name="T6">e</text:span><text:span text:style-name="T38"> </text:span><text:span text:style-name="T6">ad alt</text:span><text:span text:style-name="T16">r</text:span><text:span text:style-name="T6">i.</text:span></text:p>
          </table:table-cell>
          <table:table-cell table:style-name="Tabella1.A1" office:value-type="string">
            <text:p text:style-name="P13"/>
          </table:table-cell>
        </table:table-row>
        <table:table-row table:style-name="Tabella1.8">
          <table:table-cell table:style-name="Tabella1.A1" office:value-type="string">
            <text:p text:style-name="P45"><text:span text:style-name="T6">7</text:span></text:p>
          </table:table-cell>
          <table:table-cell table:style-name="Tabella1.A1" office:value-type="string">
            <text:p text:style-name="P53"><text:span text:style-name="T6">S</text:span><text:span text:style-name="T16">p</text:span><text:span text:style-name="T6">i</text:span><text:span text:style-name="T16">r</text:span><text:span text:style-name="T6">ito</text:span><text:span text:style-name="T13"> </text:span><text:span text:style-name="T16">d</text:span><text:span text:style-name="T6">i</text:span><text:span text:style-name="T41"> </text:span><text:span text:style-name="T6">i</text:span><text:span text:style-name="T30">n</text:span><text:span text:style-name="T6">iziati</text:span><text:span text:style-name="T30">v</text:span><text:span text:style-name="T35">a</text:span><text:span text:style-name="T6">*</text:span></text:p>
          </table:table-cell>
          <table:table-cell table:style-name="Tabella1.A1" office:value-type="string">
            <text:p text:style-name="P58"><text:span text:style-name="T6">Ha</text:span><text:span text:style-name="T53"> </text:span><text:span text:style-name="T30">s</text:span><text:span text:style-name="T16">p</text:span><text:span text:style-name="T6">i</text:span><text:span text:style-name="T16">r</text:span><text:span text:style-name="T6">ito</text:span><text:span text:style-name="T35"> </text:span><text:span text:style-name="T16">d</text:span><text:span text:style-name="T6">i</text:span><text:span text:style-name="T53"> </text:span><text:span text:style-name="T6">i</text:span><text:span text:style-name="T30">n</text:span><text:span text:style-name="T6">iziati</text:span><text:span text:style-name="T30">v</text:span><text:span text:style-name="T6">a ed</text:span><text:span text:style-name="T52"> </text:span><text:span text:style-name="T6">è</text:span><text:span text:style-name="T52"> </text:span><text:span text:style-name="T41">c</text:span><text:span text:style-name="T6">a</text:span><text:span text:style-name="T16">p</text:span><text:span text:style-name="T6">ace</text:span><text:span text:style-name="T26"> </text:span><text:span text:style-name="T16">d</text:span><text:span text:style-name="T6">i</text:span><text:span text:style-name="T35"> </text:span><text:span text:style-name="T16">pr</text:span><text:span text:style-name="T30">o</text:span><text:span text:style-name="T16">d</text:span><text:span text:style-name="T30">u</text:span><text:span text:style-name="T16">rr</text:span><text:span text:style-name="T6">e</text:span><text:span text:style-name="T16"> </text:span><text:span text:style-name="T6">i</text:span><text:span text:style-name="T16">d</text:span><text:span text:style-name="T6">ee</text:span><text:span text:style-name="T16"> </text:span><text:span text:style-name="T6">e</text:span><text:span text:style-name="T11"> </text:span><text:span text:style-name="T16">pro</text:span><text:span text:style-name="T30">g</text:span><text:span text:style-name="T6">etti c</text:span><text:span text:style-name="T16">r</text:span><text:span text:style-name="T6">eati</text:span><text:span text:style-name="T30">v</text:span><text:span text:style-name="T6">i. Si</text:span><text:span text:style-name="T35"> </text:span><text:span text:style-name="T6">a</text:span><text:span text:style-name="T30">s</text:span><text:span text:style-name="T26">s</text:span><text:span text:style-name="T16">u</text:span><text:span text:style-name="T30">m</text:span><text:span text:style-name="T6">e le</text:span><text:span text:style-name="T53"> </text:span><text:span text:style-name="T16">propr</text:span><text:span text:style-name="T6">ie</text:span><text:span text:style-name="T13"> </text:span><text:span text:style-name="T16">r</text:span><text:span text:style-name="T6">e</text:span><text:span text:style-name="T30">s</text:span><text:span text:style-name="T16">po</text:span><text:span text:style-name="T30">ns</text:span><text:span text:style-name="T6">a</text:span><text:span text:style-name="T16">b</text:span><text:span text:style-name="T6">ilità,</text:span><text:span text:style-name="T48"> </text:span><text:span text:style-name="T6">c</text:span><text:span text:style-name="T30">h</text:span><text:span text:style-name="T6">ie</text:span><text:span text:style-name="T16">d</text:span><text:span text:style-name="T6">e</text:span><text:span text:style-name="T16"> </text:span><text:span text:style-name="T6">ai</text:span><text:span text:style-name="T30">u</text:span><text:span text:style-name="T6">to</text:span><text:span text:style-name="T26"> </text:span><text:span text:style-name="T16">q</text:span><text:span text:style-name="T30">u</text:span><text:span text:style-name="T6">a</text:span><text:span text:style-name="T30">n</text:span><text:span text:style-name="T16">d</text:span><text:span text:style-name="T6">o </text:span><text:span text:style-name="T30">s</text:span><text:span text:style-name="T6">i</text:span><text:span text:style-name="T11"> </text:span><text:span text:style-name="T26">t</text:span><text:span text:style-name="T16">ro</text:span><text:span text:style-name="T30">v</text:span><text:span text:style-name="T6">a</text:span><text:span text:style-name="T26"> </text:span><text:span text:style-name="T6">in</text:span><text:span text:style-name="T26"> </text:span><text:span text:style-name="T16">d</text:span><text:span text:style-name="T6">i</text:span><text:span text:style-name="T16">f</text:span><text:span text:style-name="T6">- </text:span><text:span text:style-name="T30">f</text:span><text:span text:style-name="T6">ic</text:span><text:span text:style-name="T16">o</text:span><text:span text:style-name="T6">ltà</text:span><text:span text:style-name="T35"> </text:span><text:span text:style-name="T6">e</text:span><text:span text:style-name="T34"> </text:span><text:span text:style-name="T30">s</text:span><text:span text:style-name="T6">a</text:span><text:span text:style-name="T29"> </text:span><text:span text:style-name="T30">f</text:span><text:span text:style-name="T16">or</text:span><text:span text:style-name="T30">n</text:span><text:span text:style-name="T6">i</text:span><text:span text:style-name="T16">r</text:span><text:span text:style-name="T6">e</text:span><text:span text:style-name="T35"> </text:span><text:span text:style-name="T6">a</text:span><text:span text:style-name="T26">i</text:span><text:span text:style-name="T30">u</text:span><text:span text:style-name="T6">to</text:span><text:span text:style-name="T53"> </text:span><text:span text:style-name="T6">a</text:span><text:span text:style-name="T34"> </text:span><text:span text:style-name="T6">c</text:span><text:span text:style-name="T16">h</text:span><text:span text:style-name="T6">i</text:span><text:span text:style-name="T51"> </text:span><text:span text:style-name="T6">lo</text:span><text:span text:style-name="T50"> </text:span><text:span text:style-name="T6">c</text:span><text:span text:style-name="T30">h</text:span><text:span text:style-name="T6">ie</text:span><text:span text:style-name="T16">d</text:span><text:span text:style-name="T6">e.</text:span><text:span text:style-name="T35"> E</text:span><text:span text:style-name="T6">’</text:span><text:span text:style-name="T53"> </text:span><text:span text:style-name="T16">d</text:span><text:span text:style-name="T6">i</text:span><text:span text:style-name="T30">s</text:span><text:span text:style-name="T16">po</text:span><text:span text:style-name="T30">s</text:span><text:span text:style-name="T6">to</text:span><text:span text:style-name="T26"> </text:span><text:span text:style-name="T6">ad</text:span><text:span text:style-name="T52"> </text:span><text:span text:style-name="T35">a</text:span><text:span text:style-name="T16">n</text:span><text:span text:style-name="T6">alizza</text:span><text:span text:style-name="T16">r</text:span><text:span text:style-name="T6">e </text:span><text:span text:style-name="T30">s</text:span><text:span text:style-name="T6">e </text:span><text:span text:style-name="T30">s</text:span><text:span text:style-name="T6">te</text:span><text:span text:style-name="T30">ss</text:span><text:span text:style-name="T6">o</text:span><text:span text:style-name="T13"> </text:span><text:span text:style-name="T6">e a</text:span><text:span text:style-name="T26"> </text:span><text:span text:style-name="T30">m</text:span><text:span text:style-name="T6">i</text:span><text:span text:style-name="T26">s</text:span><text:span text:style-name="T30">u</text:span><text:span text:style-name="T16">r</text:span><text:span text:style-name="T6">a</text:span><text:span text:style-name="T16">r</text:span><text:span text:style-name="T30">s</text:span><text:span text:style-name="T6">i</text:span><text:span text:style-name="T72"> </text:span><text:span text:style-name="T6">c</text:span><text:span text:style-name="T16">o</text:span><text:span text:style-name="T6">n</text:span><text:span text:style-name="T46"> </text:span><text:span text:style-name="T6">le </text:span><text:span text:style-name="T30">n</text:span><text:span text:style-name="T11">o</text:span><text:span text:style-name="T16">v</text:span><text:span text:style-name="T6">ità</text:span><text:span text:style-name="T46"> </text:span><text:span text:style-name="T6">e </text:span><text:span text:style-name="T30">g</text:span><text:span text:style-name="T6">li</text:span><text:span text:style-name="T41"> </text:span><text:span text:style-name="T26">i</text:span><text:span text:style-name="T46">m</text:span><text:span text:style-name="T16">pr</text:span><text:span text:style-name="T35">e</text:span><text:span text:style-name="T30">v</text:span><text:span text:style-name="T6">i</text:span><text:span text:style-name="T26">s</text:span><text:span text:style-name="T6">ti.</text:span></text:p>
          </table:table-cell>
          <table:table-cell table:style-name="Tabella1.A1" office:value-type="string">
            <text:p text:style-name="P11"/>
          </table:table-cell>
        </table:table-row>
        <table:table-row table:style-name="Tabella1.9">
          <table:table-cell table:style-name="Tabella1.A1" table:number-rows-spanned="3" office:value-type="string">
            <text:p text:style-name="P45"><text:span text:style-name="T6">8</text:span></text:p>
          </table:table-cell>
          <table:table-cell table:style-name="Tabella1.A1" table:number-rows-spanned="3" office:value-type="string">
            <text:p text:style-name="P53"><text:span text:style-name="T30">C</text:span><text:span text:style-name="T16">o</text:span><text:span text:style-name="T30">ns</text:span><text:span text:style-name="T6">a</text:span><text:span text:style-name="T16">p</text:span><text:span text:style-name="T35">e</text:span><text:span text:style-name="T30">v</text:span><text:span text:style-name="T16">o</text:span><text:span text:style-name="T6">lezza</text:span><text:span text:style-name="T73"> </text:span><text:span text:style-name="T6">ed e</text:span><text:span text:style-name="T30">s</text:span><text:span text:style-name="T16">pr</text:span><text:span text:style-name="T6">e</text:span><text:span text:style-name="T30">ss</text:span><text:span text:style-name="T6">i</text:span><text:span text:style-name="T16">on</text:span><text:span text:style-name="T6">e</text:span></text:p>
            <text:p text:style-name="P54"><text:span text:style-name="T6">c</text:span><text:span text:style-name="T30">u</text:span><text:span text:style-name="T6">l</text:span><text:span text:style-name="T26">t</text:span><text:span text:style-name="T30">u</text:span><text:span text:style-name="T16">r</text:span><text:span text:style-name="T6">ale</text:span></text:p>
          </table:table-cell>
          <table:table-cell table:style-name="Tabella1.A1" office:value-type="string">
            <text:p text:style-name="P61"><text:span text:style-name="T30">R</text:span><text:span text:style-name="T6">ic</text:span><text:span text:style-name="T16">o</text:span><text:span text:style-name="T30">n</text:span><text:span text:style-name="T16">o</text:span><text:span text:style-name="T30">s</text:span><text:span text:style-name="T6">ce</text:span><text:span text:style-name="T52"> </text:span><text:span text:style-name="T6">ed</text:span><text:span text:style-name="T43"> </text:span><text:span text:style-name="T6">a</text:span><text:span text:style-name="T16">ppr</text:span><text:span text:style-name="T6">ezza</text:span><text:span text:style-name="T51"> </text:span><text:span text:style-name="T6">le</text:span><text:span text:style-name="T43"> </text:span><text:span text:style-name="T16">d</text:span><text:span text:style-name="T6">i</text:span><text:span text:style-name="T16">v</text:span><text:span text:style-name="T6">e</text:span><text:span text:style-name="T16">r</text:span><text:span text:style-name="T30">s</text:span><text:span text:style-name="T6">e</text:span><text:span text:style-name="T52"> </text:span><text:span text:style-name="T6">i</text:span><text:span text:style-name="T16">d</text:span><text:span text:style-name="T6">e</text:span><text:span text:style-name="T30">n</text:span><text:span text:style-name="T6">t</text:span><text:span text:style-name="T26">i</text:span><text:span text:style-name="T6">tà,</text:span><text:span text:style-name="T51"> </text:span><text:span text:style-name="T6">le</text:span><text:span text:style-name="T74"> </text:span><text:span text:style-name="T6">t</text:span><text:span text:style-name="T16">r</text:span><text:span text:style-name="T6">a</text:span><text:span text:style-name="T16">d</text:span><text:span text:style-name="T6">izi</text:span><text:span text:style-name="T16">o</text:span><text:span text:style-name="T30">n</text:span><text:span text:style-name="T6">i</text:span><text:span text:style-name="T11"> </text:span><text:span text:style-name="T35">c</text:span><text:span text:style-name="T30">u</text:span><text:span text:style-name="T6">l</text:span><text:span text:style-name="T26">t</text:span><text:span text:style-name="T30">u</text:span><text:span text:style-name="T16">r</text:span><text:span text:style-name="T6">ali</text:span><text:span text:style-name="T53"> </text:span><text:span text:style-name="T6">e</text:span><text:span text:style-name="T74"> </text:span><text:span text:style-name="T16">r</text:span><text:span text:style-name="T6">eli- </text:span><text:span text:style-name="T30">g</text:span><text:span text:style-name="T6">i</text:span><text:span text:style-name="T16">o</text:span><text:span text:style-name="T30">s</text:span><text:span text:style-name="T6">e,</text:span><text:span text:style-name="T46"> </text:span><text:span text:style-name="T6">in </text:span><text:span text:style-name="T16">u</text:span><text:span text:style-name="T30">n’</text:span><text:span text:style-name="T16">o</text:span><text:span text:style-name="T6">ttica</text:span><text:span text:style-name="T48"> </text:span><text:span text:style-name="T16">d</text:span><text:span text:style-name="T6">i</text:span><text:span text:style-name="T41"> </text:span><text:span text:style-name="T16">d</text:span><text:span text:style-name="T6">ial</text:span><text:span text:style-name="T16">o</text:span><text:span text:style-name="T30">g</text:span><text:span text:style-name="T6">o</text:span><text:span text:style-name="T46"> </text:span><text:span text:style-name="T6">e</text:span><text:span text:style-name="T26"> </text:span><text:span text:style-name="T16">d</text:span><text:span text:style-name="T6">i</text:span><text:span text:style-name="T41"> </text:span><text:span text:style-name="T16">r</text:span><text:span text:style-name="T6">i</text:span><text:span text:style-name="T30">s</text:span><text:span text:style-name="T16">p</text:span><text:span text:style-name="T6">etto</text:span><text:span text:style-name="T46"> </text:span><text:span text:style-name="T16">r</text:span><text:span text:style-name="T6">eci</text:span><text:span text:style-name="T16">p</text:span><text:span text:style-name="T30">r</text:span><text:span text:style-name="T16">o</text:span><text:span text:style-name="T6">c</text:span><text:span text:style-name="T16">o</text:span><text:span text:style-name="T6">.</text:span></text:p>
          </table:table-cell>
          <table:table-cell table:style-name="Tabella1.A1" office:value-type="string">
            <text:p text:style-name="P11"/>
          </table:table-cell>
        </table:table-row>
        <table:table-row table:style-name="Tabella1.10">
          <table:covered-table-cell/>
          <table:covered-table-cell/>
          <table:table-cell table:style-name="Tabella1.A1" office:value-type="string">
            <text:p text:style-name="P51"><text:span text:style-name="T6">Si</text:span><text:span text:style-name="T41"> </text:span><text:span text:style-name="T16">or</text:span><text:span text:style-name="T6">ie</text:span><text:span text:style-name="T30">n</text:span><text:span text:style-name="T6">ta</text:span><text:span text:style-name="T38"> </text:span><text:span text:style-name="T30">n</text:span><text:span text:style-name="T6">e</text:span><text:span text:style-name="T26">l</text:span><text:span text:style-name="T6">lo</text:span><text:span text:style-name="T41"> </text:span><text:span text:style-name="T30">s</text:span><text:span text:style-name="T16">p</text:span><text:span text:style-name="T6">azio</text:span><text:span text:style-name="T13"> </text:span><text:span text:style-name="T6">e </text:span><text:span text:style-name="T30">n</text:span><text:span text:style-name="T6">el</text:span><text:span text:style-name="T41"> </text:span><text:span text:style-name="T6">t</text:span><text:span text:style-name="T35">e</text:span><text:span text:style-name="T46">m</text:span><text:span text:style-name="T16">p</text:span><text:span text:style-name="T6">o</text:span><text:span text:style-name="T13"> </text:span><text:span text:style-name="T6">e </text:span><text:span text:style-name="T26">i</text:span><text:span text:style-name="T30">n</text:span><text:span text:style-name="T6">te</text:span><text:span text:style-name="T16">rpr</text:span><text:span text:style-name="T6">eta</text:span><text:span text:style-name="T72"> </text:span><text:span text:style-name="T6">i</text:span><text:span text:style-name="T30"> s</text:span><text:span text:style-name="T6">i</text:span><text:span text:style-name="T30">s</text:span><text:span text:style-name="T6">t</text:span><text:span text:style-name="T35">e</text:span><text:span text:style-name="T30">m</text:span><text:span text:style-name="T6">i</text:span><text:span text:style-name="T48"> </text:span><text:span text:style-name="T26">si</text:span><text:span text:style-name="T30">m</text:span><text:span text:style-name="T16">bo</text:span><text:span text:style-name="T6">lici</text:span><text:span text:style-name="T72"> </text:span><text:span text:style-name="T6">e c</text:span><text:span text:style-name="T30">u</text:span><text:span text:style-name="T6">l- t</text:span><text:span text:style-name="T30">u</text:span><text:span text:style-name="T16">r</text:span><text:span text:style-name="T6">ali</text:span><text:span text:style-name="T46"> </text:span><text:span text:style-name="T16">d</text:span><text:span text:style-name="T6">ella</text:span><text:span text:style-name="T13"> </text:span><text:span text:style-name="T30">s</text:span><text:span text:style-name="T16">o</text:span><text:span text:style-name="T6">cietà.</text:span></text:p>
          </table:table-cell>
          <table:table-cell table:style-name="Tabella1.A1" office:value-type="string">
            <text:p text:style-name="P13"/>
          </table:table-cell>
        </table:table-row>
        <table:table-row table:style-name="Tabella1.9">
          <table:covered-table-cell/>
          <table:covered-table-cell/>
          <table:table-cell table:style-name="Tabella1.A1" office:value-type="string">
            <text:p text:style-name="P50"><text:span text:style-name="T16">I</text:span><text:span text:style-name="T6">n</text:span><text:span text:style-name="T52"> </text:span><text:span text:style-name="T16">r</text:span><text:span text:style-name="T6">elazi</text:span><text:span text:style-name="T16">o</text:span><text:span text:style-name="T30">n</text:span><text:span text:style-name="T6">e</text:span><text:span text:style-name="T35"> </text:span><text:span text:style-name="T6">alle</text:span><text:span text:style-name="T52"> </text:span><text:span text:style-name="T16">propr</text:span><text:span text:style-name="T6">ie</text:span><text:span text:style-name="T26"> </text:span><text:span text:style-name="T16">po</text:span><text:span text:style-name="T6">te</text:span><text:span text:style-name="T30">n</text:span><text:span text:style-name="T6">zialità</text:span><text:span text:style-name="T16"> </text:span><text:span text:style-name="T6">e</text:span><text:span text:style-name="T29"> </text:span><text:span text:style-name="T6">al</text:span><text:span text:style-name="T29"> </text:span><text:span text:style-name="T16">pro</text:span><text:span text:style-name="T30">p</text:span><text:span text:style-name="T16">r</text:span><text:span text:style-name="T6">io</text:span><text:span text:style-name="T53"> </text:span><text:span text:style-name="T6">tale</text:span><text:span text:style-name="T30">n</text:span><text:span text:style-name="T6">to</text:span><text:span text:style-name="T51"> </text:span><text:span text:style-name="T30">s</text:span><text:span text:style-name="T6">i</text:span><text:span text:style-name="T29"> </text:span><text:span text:style-name="T41">e</text:span><text:span text:style-name="T30">s</text:span><text:span text:style-name="T16">pr</text:span><text:span text:style-name="T26">i</text:span><text:span text:style-name="T46">m</text:span><text:span text:style-name="T6">e</text:span><text:span text:style-name="T11"> </text:span><text:span text:style-name="T30">n</text:span><text:span text:style-name="T35">e</text:span><text:span text:style-name="T6">- </text:span><text:span text:style-name="T30">g</text:span><text:span text:style-name="T6">li</text:span><text:span text:style-name="T41"> </text:span><text:span text:style-name="T35">a</text:span><text:span text:style-name="T46">m</text:span><text:span text:style-name="T16">b</text:span><text:span text:style-name="T26">i</text:span><text:span text:style-name="T6">ti</text:span><text:span text:style-name="T38"> </text:span><text:span text:style-name="T6">c</text:span><text:span text:style-name="T30">h</text:span><text:span text:style-name="T6">e </text:span><text:span text:style-name="T30">g</text:span><text:span text:style-name="T6">li</text:span><text:span text:style-name="T41"> </text:span><text:span text:style-name="T30">s</text:span><text:span text:style-name="T11">o</text:span><text:span text:style-name="T30">n</text:span><text:span text:style-name="T6">o</text:span><text:span text:style-name="T41"> </text:span><text:span text:style-name="T16">p</text:span><text:span text:style-name="T6">iù</text:span><text:span text:style-name="T46"> </text:span><text:span text:style-name="T6">c</text:span><text:span text:style-name="T16">on</text:span><text:span text:style-name="T30">g</text:span><text:span text:style-name="T6">e</text:span><text:span text:style-name="T30">n</text:span><text:span text:style-name="T6">i</text:span><text:span text:style-name="T35">a</text:span><text:span text:style-name="T6">li:</text:span><text:span text:style-name="T48"> </text:span><text:span text:style-name="T46">m</text:span><text:span text:style-name="T16">o</text:span><text:span text:style-name="T6">t</text:span><text:span text:style-name="T16">or</text:span><text:span text:style-name="T6">i,</text:span><text:span text:style-name="T38"> </text:span><text:span text:style-name="T6">a</text:span><text:span text:style-name="T16">r</text:span><text:span text:style-name="T6">ti</text:span><text:span text:style-name="T30">s</text:span><text:span text:style-name="T6">ti</text:span><text:span text:style-name="T35">c</text:span><text:span text:style-name="T6">i</text:span><text:span text:style-name="T48"> </text:span><text:span text:style-name="T6">e</text:span><text:span text:style-name="T26"> </text:span><text:span text:style-name="T30">mu</text:span><text:span text:style-name="T26">s</text:span><text:span text:style-name="T6">icali.</text:span></text:p>
          </table:table-cell>
          <table:table-cell table:style-name="Tabella1.A1" office:value-type="string">
            <text:p text:style-name="P13"/>
          </table:table-cell>
        </table:table-row>
        <table:table-row table:style-name="Tabella1.2">
          <table:table-cell table:style-name="Tabella1.A1" office:value-type="string">
            <text:p text:style-name="P46"><text:span text:style-name="T6">9</text:span></text:p>
          </table:table-cell>
          <table:table-cell table:style-name="Tabella1.A1" table:number-columns-spanned="3" office:value-type="string">
            <text:p text:style-name="P62"><text:span text:style-name="T16">L</text:span><text:span text:style-name="T30">’</text:span><text:span text:style-name="T6">al</text:span><text:span text:style-name="T16">un</text:span><text:span text:style-name="T30">n</text:span><text:span text:style-name="T16">o</text:span><text:span text:style-name="T6">/a</text:span><text:span text:style-name="T13"> </text:span><text:span text:style-name="T30">h</text:span><text:span text:style-name="T6">a</text:span><text:span text:style-name="T16"> </text:span><text:span text:style-name="T26">i</text:span><text:span text:style-name="T30">n</text:span><text:span text:style-name="T16">o</text:span><text:span text:style-name="T6">lt</text:span><text:span text:style-name="T16">r</text:span><text:span text:style-name="T6">e</text:span><text:span text:style-name="T16"> </text:span><text:span text:style-name="T46">m</text:span><text:span text:style-name="T11">o</text:span><text:span text:style-name="T30">s</text:span><text:span text:style-name="T6">t</text:span><text:span text:style-name="T16">r</text:span><text:span text:style-name="T6">ato</text:span><text:span text:style-name="T13"> </text:span><text:span text:style-name="T30">s</text:span><text:span text:style-name="T26">i</text:span><text:span text:style-name="T30">gn</text:span><text:span text:style-name="T26">i</text:span><text:span text:style-name="T30">f</text:span><text:span text:style-name="T6">ica</text:span><text:span text:style-name="T26">t</text:span><text:span text:style-name="T6">i</text:span><text:span text:style-name="T30">v</text:span><text:span text:style-name="T6">e</text:span><text:span text:style-name="T46"> </text:span><text:span text:style-name="T6">c</text:span><text:span text:style-name="T11">o</text:span><text:span text:style-name="T46">m</text:span><text:span text:style-name="T16">p</text:span><text:span text:style-name="T6">et</text:span><text:span text:style-name="T35">e</text:span><text:span text:style-name="T30">n</text:span><text:span text:style-name="T6">ze</text:span><text:span text:style-name="T72"> </text:span><text:span text:style-name="T30">n</text:span><text:span text:style-name="T35">e</text:span><text:span text:style-name="T6">l</text:span><text:span text:style-name="T26">l</text:span><text:span text:style-name="T6">o </text:span><text:span text:style-name="T30">sv</text:span><text:span text:style-name="T16">o</text:span><text:span text:style-name="T26">l</text:span><text:span text:style-name="T30">g</text:span><text:span text:style-name="T26">i</text:span><text:span text:style-name="T30">m</text:span><text:span text:style-name="T6">e</text:span><text:span text:style-name="T30">n</text:span><text:span text:style-name="T6">to</text:span><text:span text:style-name="T48"> </text:span><text:span text:style-name="T16">d</text:span><text:span text:style-name="T6">i</text:span><text:span text:style-name="T16"> </text:span><text:span text:style-name="T35">a</text:span><text:span text:style-name="T6">tt</text:span><text:span text:style-name="T26">i</text:span><text:span text:style-name="T30">v</text:span><text:span text:style-name="T6">ità </text:span><text:span text:style-name="T30">s</text:span><text:span text:style-name="T6">c</text:span><text:span text:style-name="T16">o</text:span><text:span text:style-name="T6">la</text:span><text:span text:style-name="T30">s</text:span><text:span text:style-name="T6">tic</text:span><text:span text:style-name="T30">h</text:span><text:span text:style-name="T6">e</text:span><text:span text:style-name="T13"> </text:span><text:span text:style-name="T6">e/o</text:span><text:span text:style-name="T26"> </text:span><text:span text:style-name="T6">e</text:span><text:span text:style-name="T16">x</text:span><text:span text:style-name="T6">t</text:span><text:span text:style-name="T16">r</text:span><text:span text:style-name="T6">a</text:span><text:span text:style-name="T30">s</text:span><text:span text:style-name="T6">c</text:span><text:span text:style-name="T16">o</text:span><text:span text:style-name="T6">la</text:span><text:span text:style-name="T30">s</text:span><text:span text:style-name="T6">ti</text:span><text:span text:style-name="T35">c</text:span><text:span text:style-name="T30">h</text:span><text:span text:style-name="T6">e, </text:span><text:span text:style-name="T16">r</text:span><text:span text:style-name="T6">elati</text:span><text:span text:style-name="T30">v</text:span><text:span text:style-name="T35">a</text:span><text:span text:style-name="T30">m</text:span><text:span text:style-name="T6">e</text:span><text:span text:style-name="T30">n</text:span><text:span text:style-name="T6">te</text:span><text:span text:style-name="T75"> </text:span><text:span text:style-name="T6">a:</text:span></text:p>
            <text:p text:style-name="P56"><text:span text:style-name="T16">...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</text:span><text:span text:style-name="T41">.</text:span><text:span text:style-name="T16">...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</text:span><text:span text:style-name="T41">.</text:span><text:span text:style-name="T16">...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</text:span><text:span text:style-name="T41">.</text:span><text:span text:style-name="T16">...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....</text:span><text:span text:style-name="T41">.</text:span><text:span text:style-name="T16">.</text:span><text:span text:style-name="T6">.</text:span></text:p>
          </table:table-cell>
          <table:covered-table-cell/>
          <table:covered-table-cell/>
        </table:table-row>
      </table:table>
      <text:p text:style-name="P63"><text:span text:style-name="T4">*</text:span><text:span text:style-name="T42"> </text:span><text:span text:style-name="T21">S</text:span><text:span text:style-name="T4">e</text:span><text:span text:style-name="T21">n</text:span><text:span text:style-name="T33">s</text:span><text:span text:style-name="T4">e</text:span><text:span text:style-name="T76"> </text:span><text:span text:style-name="T22">o</text:span><text:span text:style-name="T5">f</text:span><text:span text:style-name="T54"> </text:span><text:span text:style-name="T4">i</text:span><text:span text:style-name="T21">n</text:span><text:span text:style-name="T4">iti</text:span><text:span text:style-name="T21">a</text:span><text:span text:style-name="T4">tive</text:span><text:span text:style-name="T49"> </text:span><text:span text:style-name="T21">an</text:span><text:span text:style-name="T4">d</text:span><text:span text:style-name="T60"> </text:span><text:span text:style-name="T42">e</text:span><text:span text:style-name="T21">n</text:span><text:span text:style-name="T4">t</text:span><text:span text:style-name="T33">r</text:span><text:span text:style-name="T4">e</text:span><text:span text:style-name="T21">p</text:span><text:span text:style-name="T33">r</text:span><text:span text:style-name="T4">e</text:span><text:span text:style-name="T21">n</text:span><text:span text:style-name="T4">e</text:span><text:span text:style-name="T21">u</text:span><text:span text:style-name="T33">rs</text:span><text:span text:style-name="T21">h</text:span><text:span text:style-name="T4">ip</text:span><text:span text:style-name="T64"> </text:span><text:span text:style-name="T33">n</text:span><text:span text:style-name="T4">ella</text:span><text:span text:style-name="T15"> </text:span><text:span text:style-name="T33">R</text:span><text:span text:style-name="T4">acc</text:span><text:span text:style-name="T12">o</text:span><text:span text:style-name="T47">m</text:span><text:span text:style-name="T37">a</text:span><text:span text:style-name="T33">n</text:span><text:span text:style-name="T12">d</text:span><text:span text:style-name="T4">azi</text:span><text:span text:style-name="T21">o</text:span><text:span text:style-name="T33">n</text:span><text:span text:style-name="T4">e</text:span><text:span text:style-name="T77"> </text:span><text:span text:style-name="T4">e</text:span><text:span text:style-name="T33">u</text:span><text:span text:style-name="T21">rop</text:span><text:span text:style-name="T4">ea</text:span><text:span text:style-name="T40"> </text:span><text:span text:style-name="T4">e </text:span><text:span text:style-name="T21">d</text:span><text:span text:style-name="T4">el</text:span><text:span text:style-name="T42"> </text:span><text:span text:style-name="T33">C</text:span><text:span text:style-name="T21">o</text:span><text:span text:style-name="T33">ns</text:span><text:span text:style-name="T28">i</text:span><text:span text:style-name="T33">g</text:span><text:span text:style-name="T4">l</text:span><text:span text:style-name="T28">i</text:span><text:span text:style-name="T4">o</text:span><text:span text:style-name="T49"> </text:span><text:span text:style-name="T21">d</text:span><text:span text:style-name="T4">el</text:span><text:span text:style-name="T42"> </text:span><text:span text:style-name="T33">1</text:span><text:span text:style-name="T4">8 </text:span><text:span text:style-name="T21">d</text:span><text:span text:style-name="T4">ice</text:span><text:span text:style-name="T47">m</text:span><text:span text:style-name="T21">br</text:span><text:span text:style-name="T4">e</text:span><text:span text:style-name="T49"> </text:span><text:span text:style-name="T21">200</text:span><text:span text:style-name="T4">6</text:span></text:p>
      <text:p text:style-name="P23"/>
      <text:p text:style-name="P6"/>
      <text:p text:style-name="P64"><draw:custom-shape text:anchor-type="char" draw:z-index="4" draw:style-name="gr2" draw:text-style-name="P71" svg:width="5.435cm" svg:height="0.036cm" svg:x="12.301cm" svg:y="1.293cm"><text:p/><draw:enhanced-geometry svg:viewBox="0 0 3081 20" draw:type="non-primitive" draw:enhanced-path="M 0 0 A L 3081 0 A N"/></draw:custom-shape><text:span text:style-name="T82">D</text:span><text:span text:style-name="T80">a</text:span><text:span text:style-name="T79">t</text:span><text:span text:style-name="T80">a. </text:span><text:span text:style-name="T81">…</text:span><text:span text:style-name="T80">……</text:span><text:span text:style-name="T81">…</text:span><text:span text:style-name="T80">…….<text:tab/></text:span><text:span text:style-name="T78">I</text:span><text:span text:style-name="T80">l</text:span><text:span text:style-name="T79"> </text:span><text:span text:style-name="T82">D</text:span><text:span text:style-name="T79">iri</text:span><text:span text:style-name="T81">g</text:span><text:span text:style-name="T80">en</text:span><text:span text:style-name="T79">t</text:span><text:span text:style-name="T80">e</text:span><text:span text:style-name="T79"> </text:span><text:span text:style-name="T80">Sc</text:span><text:span text:style-name="T81">o</text:span><text:span text:style-name="T79">l</text:span><text:span text:style-name="T81">a</text:span><text:span text:style-name="T79">s</text:span><text:span text:style-name="T82">t</text:span><text:span text:style-name="T79">i</text:span><text:span text:style-name="T80">co</text:span></text:p>
      <text:p text:style-name="P24"/>
      <text:p text:style-name="P6"/>
      <text:p text:style-name="P6"/>
      <text:p text:style-name="P6"/>
      <text:p text:style-name="P65"><draw:custom-shape text:anchor-type="char" draw:z-index="2" draw:style-name="gr2" draw:text-style-name="P71" svg:width="17.146cm" svg:height="0.036cm" svg:x="1.621cm" svg:y="0.485cm"><text:p/><draw:enhanced-geometry svg:viewBox="0 0 9720 20" draw:type="non-primitive" draw:enhanced-path="M 0 0 A L 9720 0 A N"/></draw:custom-shape><text:span text:style-name="T213">(</text:span><text:span text:style-name="T214">1)</text:span><text:span text:style-name="T213"> </text:span><text:span text:style-name="T169">Li</text:span><text:span text:style-name="T173">ve</text:span><text:span text:style-name="T169">llo</text:span><text:span text:style-name="T177"> </text:span><text:span text:style-name="T169"><text:tab/></text:span><text:span text:style-name="T170">I</text:span><text:span text:style-name="T179">n</text:span><text:span text:style-name="T181">d</text:span><text:span text:style-name="T170">i</text:span><text:span text:style-name="T174">ca</text:span><text:span text:style-name="T184">t</text:span><text:span text:style-name="T174">or</text:span><text:span text:style-name="T170">i </text:span><text:span text:style-name="T175">e</text:span><text:span text:style-name="T185">s</text:span><text:span text:style-name="T182">p</text:span><text:span text:style-name="T171">li</text:span><text:span text:style-name="T175">c</text:span><text:span text:style-name="T176">a</text:span><text:span text:style-name="T172">t</text:span><text:span text:style-name="T187">i</text:span><text:span text:style-name="T175">v</text:span><text:span text:style-name="T171">i</text:span></text:p>
      <text:p text:style-name="P25"/>
      <text:p text:style-name="P66"><text:span text:style-name="T169">A</text:span><text:span text:style-name="T188"> </text:span><text:span text:style-name="T169">–</text:span><text:span text:style-name="T178"> </text:span><text:span text:style-name="T169">A</text:span><text:span text:style-name="T173">v</text:span><text:span text:style-name="T178">an</text:span><text:span text:style-name="T189">z</text:span><text:span text:style-name="T178">a</text:span><text:span text:style-name="T169">to<text:tab/></text:span><text:span text:style-name="T180">L</text:span><text:span text:style-name="T169">’</text:span><text:span text:style-name="T173">a</text:span><text:span text:style-name="T169">l</text:span><text:span text:style-name="T178">unno</text:span><text:span text:style-name="T169">/a</text:span><text:span text:style-name="T183"> </text:span><text:span text:style-name="T169">s</text:span><text:span text:style-name="T173">v</text:span><text:span text:style-name="T178">o</text:span><text:span text:style-name="T169">l</text:span><text:span text:style-name="T173">g</text:span><text:span text:style-name="T169">e</text:span><text:span text:style-name="T190"> </text:span><text:span text:style-name="T173">c</text:span><text:span text:style-name="T178">o</text:span><text:span text:style-name="T189">m</text:span><text:span text:style-name="T178">p</text:span><text:span text:style-name="T169">iti</text:span><text:span text:style-name="T190"> </text:span><text:span text:style-name="T169">e</text:span><text:span text:style-name="T191"> </text:span><text:span text:style-name="T180">r</text:span><text:span text:style-name="T169">is</text:span><text:span text:style-name="T178">o</text:span><text:span text:style-name="T180">l</text:span><text:span text:style-name="T173">v</text:span><text:span text:style-name="T169">e</text:span><text:span text:style-name="T190"> </text:span><text:span text:style-name="T178">p</text:span><text:span text:style-name="T169">r</text:span><text:span text:style-name="T178">ob</text:span><text:span text:style-name="T169">l</text:span><text:span text:style-name="T173">e</text:span><text:span text:style-name="T189">m</text:span><text:span text:style-name="T169">i</text:span><text:span text:style-name="T192"> </text:span><text:span text:style-name="T173">c</text:span><text:span text:style-name="T178">o</text:span><text:span text:style-name="T189">m</text:span><text:span text:style-name="T178">p</text:span><text:span text:style-name="T169">l</text:span><text:span text:style-name="T173">e</text:span><text:span text:style-name="T169">ssi,</text:span><text:span text:style-name="T186"> </text:span><text:span text:style-name="T189">m</text:span><text:span text:style-name="T178">o</text:span><text:span text:style-name="T169">str</text:span><text:span text:style-name="T173">a</text:span><text:span text:style-name="T178">nd</text:span><text:span text:style-name="T169">o</text:span><text:span text:style-name="T186"> </text:span><text:span text:style-name="T178">p</text:span><text:span text:style-name="T189">a</text:span><text:span text:style-name="T178">d</text:span><text:span text:style-name="T169">r</text:span><text:span text:style-name="T173">o</text:span><text:span text:style-name="T178">n</text:span><text:span text:style-name="T173">a</text:span><text:span text:style-name="T178">n</text:span><text:span text:style-name="T173">z</text:span><text:span text:style-name="T169">a</text:span><text:span text:style-name="T183"> </text:span><text:span text:style-name="T178">n</text:span><text:span text:style-name="T173">e</text:span><text:span text:style-name="T169">ll</text:span><text:span text:style-name="T180">’</text:span><text:span text:style-name="T178">u</text:span><text:span text:style-name="T169">so</text:span><text:span text:style-name="T186"> </text:span><text:span text:style-name="T178">d</text:span><text:span text:style-name="T173">e</text:span><text:span text:style-name="T169">lle</text:span><text:span text:style-name="T193"> </text:span><text:span text:style-name="T173">co</text:span><text:span text:style-name="T178">n</text:span><text:span text:style-name="T173">o</text:span><text:span text:style-name="T169">s</text:span><text:span text:style-name="T173">ce</text:span><text:span text:style-name="T178">n</text:span><text:span text:style-name="T173">z</text:span><text:span text:style-name="T169">e</text:span><text:span text:style-name="T183"> </text:span><text:span text:style-name="T169">e </text:span><text:span text:style-name="T178">d</text:span><text:span text:style-name="T173">e</text:span><text:span text:style-name="T169">lle</text:span><text:span text:style-name="T189"> </text:span><text:span text:style-name="T173">a</text:span><text:span text:style-name="T178">b</text:span><text:span text:style-name="T169">ilit</text:span><text:span text:style-name="T173">à</text:span><text:span text:style-name="T169">;</text:span><text:span text:style-name="T194"> </text:span><text:span text:style-name="T178">p</text:span><text:span text:style-name="T180">r</text:span><text:span text:style-name="T178">o</text:span><text:span text:style-name="T173">p</text:span><text:span text:style-name="T178">on</text:span><text:span text:style-name="T169">e</text:span><text:span text:style-name="T195"> </text:span><text:span text:style-name="T169">e</text:span><text:span text:style-name="T173"> </text:span><text:span text:style-name="T169">s</text:span><text:span text:style-name="T178">o</text:span><text:span text:style-name="T169">s</text:span><text:span text:style-name="T180">t</text:span><text:span text:style-name="T169">i</text:span><text:span text:style-name="T173">e</text:span><text:span text:style-name="T178">n</text:span><text:span text:style-name="T169">e</text:span><text:span text:style-name="T195"> </text:span><text:span text:style-name="T180">l</text:span><text:span text:style-name="T169">e</text:span><text:span text:style-name="T173"> </text:span><text:span text:style-name="T178">p</text:span><text:span text:style-name="T169">r</text:span><text:span text:style-name="T178">op</text:span><text:span text:style-name="T180">r</text:span><text:span text:style-name="T169">ie</text:span><text:span text:style-name="T196"> </text:span><text:span text:style-name="T173">o</text:span><text:span text:style-name="T178">p</text:span><text:span text:style-name="T169">i</text:span><text:span text:style-name="T178">n</text:span><text:span text:style-name="T180">i</text:span><text:span text:style-name="T178">o</text:span><text:span text:style-name="T173">n</text:span><text:span text:style-name="T169">i</text:span><text:span text:style-name="T196"> </text:span><text:span text:style-name="T169">e</text:span><text:span text:style-name="T173"> a</text:span><text:span text:style-name="T169">ss</text:span><text:span text:style-name="T178">u</text:span><text:span text:style-name="T189">m</text:span><text:span text:style-name="T169">e</text:span><text:span text:style-name="T196"> </text:span><text:span text:style-name="T169">in</text:span><text:span text:style-name="T178"> </text:span><text:span text:style-name="T189">m</text:span><text:span text:style-name="T192">o</text:span><text:span text:style-name="T178">d</text:span><text:span text:style-name="T169">o</text:span><text:span text:style-name="T180"> </text:span><text:span text:style-name="T169">r</text:span><text:span text:style-name="T173">e</text:span><text:span text:style-name="T169">s</text:span><text:span text:style-name="T173">p</text:span><text:span text:style-name="T178">on</text:span><text:span text:style-name="T169">s</text:span><text:span text:style-name="T173">a</text:span><text:span text:style-name="T178">b</text:span><text:span text:style-name="T180">i</text:span><text:span text:style-name="T169">le</text:span><text:span text:style-name="T188"> </text:span><text:span text:style-name="T178">d</text:span><text:span text:style-name="T173">ec</text:span><text:span text:style-name="T169">isi</text:span><text:span text:style-name="T173">o</text:span><text:span text:style-name="T178">n</text:span><text:span text:style-name="T169">i</text:span><text:span text:style-name="T196"> </text:span><text:span text:style-name="T173">co</text:span><text:span text:style-name="T178">n</text:span><text:span text:style-name="T169">s</text:span><text:span text:style-name="T173">a</text:span><text:span text:style-name="T178">p</text:span><text:span text:style-name="T173">ev</text:span><text:span text:style-name="T178">o</text:span><text:span text:style-name="T169">li.</text:span></text:p>
      <text:p text:style-name="P68"><text:span text:style-name="T169">B –</text:span><text:span text:style-name="T178"> </text:span><text:span text:style-name="T169">I</text:span><text:span text:style-name="T178">n</text:span><text:span text:style-name="T169">t</text:span><text:span text:style-name="T173">e</text:span><text:span text:style-name="T189">r</text:span><text:span text:style-name="T192">m</text:span><text:span text:style-name="T189">e</text:span><text:span text:style-name="T178">d</text:span><text:span text:style-name="T169">io</text:span><text:span text:style-name="T197"> </text:span><text:span text:style-name="T169"><text:tab/></text:span><text:span text:style-name="T180">L</text:span><text:span text:style-name="T169">’</text:span><text:span text:style-name="T173">a</text:span><text:span text:style-name="T169">l</text:span><text:span text:style-name="T178">unno</text:span><text:span text:style-name="T169">/a</text:span><text:span text:style-name="T198"> </text:span><text:span text:style-name="T169">s</text:span><text:span text:style-name="T173">v</text:span><text:span text:style-name="T178">o</text:span><text:span text:style-name="T169">l</text:span><text:span text:style-name="T173">g</text:span><text:span text:style-name="T169">e</text:span><text:span text:style-name="T196"> </text:span><text:span text:style-name="T173">c</text:span><text:span text:style-name="T178">o</text:span><text:span text:style-name="T189">m</text:span><text:span text:style-name="T178">p</text:span><text:span text:style-name="T169">iti</text:span><text:span text:style-name="T199"> </text:span><text:span text:style-name="T169">e</text:span><text:span text:style-name="T173"> </text:span><text:span text:style-name="T169">ris</text:span><text:span text:style-name="T178">o</text:span><text:span text:style-name="T180">l</text:span><text:span text:style-name="T173">v</text:span><text:span text:style-name="T169">e</text:span><text:span text:style-name="T196"> </text:span><text:span text:style-name="T178">p</text:span><text:span text:style-name="T169">r</text:span><text:span text:style-name="T178">ob</text:span><text:span text:style-name="T169">l</text:span><text:span text:style-name="T173">e</text:span><text:span text:style-name="T189">m</text:span><text:span text:style-name="T169">i</text:span><text:span text:style-name="T196"> </text:span><text:span text:style-name="T169">in</text:span><text:span text:style-name="T178"> </text:span><text:span text:style-name="T169">sit</text:span><text:span text:style-name="T178">u</text:span><text:span text:style-name="T173">az</text:span><text:span text:style-name="T180">i</text:span><text:span text:style-name="T178">on</text:span><text:span text:style-name="T169">i</text:span><text:span text:style-name="T198"> </text:span><text:span text:style-name="T178">n</text:span><text:span text:style-name="T173">u</text:span><text:span text:style-name="T178">o</text:span><text:span text:style-name="T173">ve</text:span><text:span text:style-name="T169">,</text:span><text:span text:style-name="T199"> </text:span><text:span text:style-name="T173">c</text:span><text:span text:style-name="T178">o</text:span><text:span text:style-name="T189">m</text:span><text:span text:style-name="T178">p</text:span><text:span text:style-name="T169">ie</text:span><text:span text:style-name="T196"> </text:span><text:span text:style-name="T169">s</text:span><text:span text:style-name="T173">ce</text:span><text:span text:style-name="T169">lte</text:span><text:span text:style-name="T199"> </text:span><text:span text:style-name="T173">c</text:span><text:span text:style-name="T178">on</text:span><text:span text:style-name="T169">s</text:span><text:span text:style-name="T173">a</text:span><text:span text:style-name="T178">p</text:span><text:span text:style-name="T173">ev</text:span><text:span text:style-name="T178">o</text:span><text:span text:style-name="T169">li,</text:span><text:span text:style-name="T198"> </text:span><text:span text:style-name="T189">m</text:span><text:span text:style-name="T178">o</text:span><text:span text:style-name="T169">str</text:span><text:span text:style-name="T183">a</text:span><text:span text:style-name="T178">nd</text:span><text:span text:style-name="T169">o</text:span><text:span text:style-name="T188"> </text:span><text:span text:style-name="T178">d</text:span><text:span text:style-name="T169">i s</text:span><text:span text:style-name="T173">a</text:span><text:span text:style-name="T178">p</text:span><text:span text:style-name="T173">e</text:span><text:span text:style-name="T169">r</text:span><text:span text:style-name="T189"> </text:span><text:span text:style-name="T178">u</text:span><text:span text:style-name="T169">tili</text:span><text:span text:style-name="T173">zza</text:span><text:span text:style-name="T169">re</text:span><text:span text:style-name="T200"> </text:span><text:span text:style-name="T169">le</text:span><text:span text:style-name="T173"> c</text:span><text:span text:style-name="T178">o</text:span><text:span text:style-name="T173">n</text:span><text:span text:style-name="T178">o</text:span><text:span text:style-name="T169">s</text:span><text:span text:style-name="T173">ce</text:span><text:span text:style-name="T178">n</text:span><text:span text:style-name="T173">z</text:span><text:span text:style-name="T169">e</text:span><text:span text:style-name="T198"> </text:span><text:span text:style-name="T169">e</text:span><text:span text:style-name="T173"> </text:span><text:span text:style-name="T169">le</text:span><text:span text:style-name="T173"> a</text:span><text:span text:style-name="T178">b</text:span><text:span text:style-name="T169">ilità</text:span><text:span text:style-name="T199"> </text:span><text:span text:style-name="T173">ac</text:span><text:span text:style-name="T178">q</text:span><text:span text:style-name="T173">u</text:span><text:span text:style-name="T169">isit</text:span><text:span text:style-name="T173">e</text:span><text:span text:style-name="T169">.</text:span></text:p>
      <text:p text:style-name="P67"><text:span text:style-name="T169">C –</text:span><text:span text:style-name="T178"> </text:span><text:span text:style-name="T169">B</text:span><text:span text:style-name="T178">a</text:span><text:span text:style-name="T169">se</text:span><text:span text:style-name="T201"> </text:span><text:span text:style-name="T169"><text:tab/></text:span><text:span text:style-name="T180">L</text:span><text:span text:style-name="T169">’</text:span><text:span text:style-name="T173">a</text:span><text:span text:style-name="T169">l</text:span><text:span text:style-name="T178">unno</text:span><text:span text:style-name="T169">/a</text:span><text:span text:style-name="T192"> </text:span><text:span text:style-name="T169">s</text:span><text:span text:style-name="T173">v</text:span><text:span text:style-name="T178">o</text:span><text:span text:style-name="T169">l</text:span><text:span text:style-name="T173">g</text:span><text:span text:style-name="T169">e</text:span><text:span text:style-name="T202"> </text:span><text:span text:style-name="T173">c</text:span><text:span text:style-name="T178">o</text:span><text:span text:style-name="T189">m</text:span><text:span text:style-name="T178">p</text:span><text:span text:style-name="T169">iti</text:span><text:span text:style-name="T202"> </text:span><text:span text:style-name="T169">s</text:span><text:span text:style-name="T173">e</text:span><text:span text:style-name="T189">m</text:span><text:span text:style-name="T178">p</text:span><text:span text:style-name="T169">li</text:span><text:span text:style-name="T173">c</text:span><text:span text:style-name="T169">i</text:span><text:span text:style-name="T202"> </text:span><text:span text:style-name="T173">a</text:span><text:span text:style-name="T178">n</text:span><text:span text:style-name="T173">c</text:span><text:span text:style-name="T178">h</text:span><text:span text:style-name="T169">e</text:span><text:span text:style-name="T203"> </text:span><text:span text:style-name="T169">in</text:span><text:span text:style-name="T204"> </text:span><text:span text:style-name="T169">sit</text:span><text:span text:style-name="T178">u</text:span><text:span text:style-name="T173">az</text:span><text:span text:style-name="T169">i</text:span><text:span text:style-name="T173">o</text:span><text:span text:style-name="T178">n</text:span><text:span text:style-name="T169">i</text:span><text:span text:style-name="T192"> </text:span><text:span text:style-name="T178">n</text:span><text:span text:style-name="T173">u</text:span><text:span text:style-name="T178">o</text:span><text:span text:style-name="T173">ve</text:span><text:span text:style-name="T169">,</text:span><text:span text:style-name="T203"> </text:span><text:span text:style-name="T189">m</text:span><text:span text:style-name="T178">o</text:span><text:span text:style-name="T169">str</text:span><text:span text:style-name="T173">a</text:span><text:span text:style-name="T178">nd</text:span><text:span text:style-name="T169">o</text:span><text:span text:style-name="T186"> </text:span><text:span text:style-name="T178">d</text:span><text:span text:style-name="T169">i</text:span><text:span text:style-name="T204"> </text:span><text:span text:style-name="T178">po</text:span><text:span text:style-name="T169">ss</text:span><text:span text:style-name="T173">e</text:span><text:span text:style-name="T178">d</text:span><text:span text:style-name="T173">e</text:span><text:span text:style-name="T169">re</text:span><text:span text:style-name="T190"> </text:span><text:span text:style-name="T173">co</text:span><text:span text:style-name="T178">no</text:span><text:span text:style-name="T169">s</text:span><text:span text:style-name="T173">ce</text:span><text:span text:style-name="T178">n</text:span><text:span text:style-name="T173">z</text:span><text:span text:style-name="T169">e</text:span><text:span text:style-name="T183"> </text:span><text:span text:style-name="T169">e</text:span><text:span text:style-name="T205"> </text:span><text:span text:style-name="T173">a</text:span><text:span text:style-name="T178">b</text:span><text:span text:style-name="T169">ilità </text:span><text:span text:style-name="T180">f</text:span><text:span text:style-name="T178">ond</text:span><text:span text:style-name="T173">a</text:span><text:span text:style-name="T189">m</text:span><text:span text:style-name="T173">e</text:span><text:span text:style-name="T178">n</text:span><text:span text:style-name="T169">t</text:span><text:span text:style-name="T173">a</text:span><text:span text:style-name="T169">li</text:span><text:span text:style-name="T198"> </text:span><text:span text:style-name="T169">e</text:span><text:span text:style-name="T173"> </text:span><text:span text:style-name="T178">d</text:span><text:span text:style-name="T169">i s</text:span><text:span text:style-name="T173">a</text:span><text:span text:style-name="T178">p</text:span><text:span text:style-name="T173">e</text:span><text:span text:style-name="T169">r</text:span><text:span text:style-name="T189"> </text:span><text:span text:style-name="T173">a</text:span><text:span text:style-name="T178">pp</text:span><text:span text:style-name="T169">li</text:span><text:span text:style-name="T173">ca</text:span><text:span text:style-name="T169">re</text:span><text:span text:style-name="T188"> </text:span><text:span text:style-name="T178">b</text:span><text:span text:style-name="T173">a</text:span><text:span text:style-name="T169">sil</text:span><text:span text:style-name="T173">a</text:span><text:span text:style-name="T169">ri</text:span><text:span text:style-name="T199"> </text:span><text:span text:style-name="T169">r</text:span><text:span text:style-name="T173">eg</text:span><text:span text:style-name="T178">o</text:span><text:span text:style-name="T169">le</text:span><text:span text:style-name="T199"> </text:span><text:span text:style-name="T169">e</text:span><text:span text:style-name="T173"> </text:span><text:span text:style-name="T178">p</text:span><text:span text:style-name="T169">r</text:span><text:span text:style-name="T178">o</text:span><text:span text:style-name="T173">ced</text:span><text:span text:style-name="T178">u</text:span><text:span text:style-name="T169">re</text:span><text:span text:style-name="T200"> </text:span><text:span text:style-name="T173">a</text:span><text:span text:style-name="T178">pp</text:span><text:span text:style-name="T169">r</text:span><text:span text:style-name="T173">e</text:span><text:span text:style-name="T189">s</text:span><text:span text:style-name="T173">e</text:span><text:span text:style-name="T169">.</text:span></text:p>
      <text:p text:style-name="P69"><text:span text:style-name="T169">D</text:span><text:span text:style-name="T173"> </text:span><text:span text:style-name="T169">–</text:span><text:span text:style-name="T178"> </text:span><text:span text:style-name="T169">I</text:span><text:span text:style-name="T178">n</text:span><text:span text:style-name="T169">iz</text:span><text:span text:style-name="T180">i</text:span><text:span text:style-name="T178">a</text:span><text:span text:style-name="T169">le</text:span><text:span text:style-name="T206"> </text:span><text:span text:style-name="T169"><text:tab/></text:span><text:span text:style-name="T180">L</text:span><text:span text:style-name="T169">’</text:span><text:span text:style-name="T173">a</text:span><text:span text:style-name="T169">l</text:span><text:span text:style-name="T178">unno</text:span><text:span text:style-name="T169">/</text:span><text:span text:style-name="T173">a</text:span><text:span text:style-name="T169">,</text:span><text:span text:style-name="T200"> </text:span><text:span text:style-name="T169">se</text:span><text:span text:style-name="T189"> </text:span><text:span text:style-name="T178">o</text:span><text:span text:style-name="T173">p</text:span><text:span text:style-name="T178">po</text:span><text:span text:style-name="T169">r</text:span><text:span text:style-name="T180">t</text:span><text:span text:style-name="T178">un</text:span><text:span text:style-name="T173">a</text:span><text:span text:style-name="T189">m</text:span><text:span text:style-name="T173">e</text:span><text:span text:style-name="T178">n</text:span><text:span text:style-name="T169">te</text:span><text:span text:style-name="T207"> </text:span><text:span text:style-name="T173">g</text:span><text:span text:style-name="T178">u</text:span><text:span text:style-name="T169">i</text:span><text:span text:style-name="T178">d</text:span><text:span text:style-name="T173">a</text:span><text:span text:style-name="T180">t</text:span><text:span text:style-name="T178">o</text:span><text:span text:style-name="T169">/</text:span><text:span text:style-name="T173">a</text:span><text:span text:style-name="T169">,</text:span><text:span text:style-name="T195"> </text:span><text:span text:style-name="T169">s</text:span><text:span text:style-name="T173">v</text:span><text:span text:style-name="T178">o</text:span><text:span text:style-name="T169">l</text:span><text:span text:style-name="T173">g</text:span><text:span text:style-name="T169">e</text:span><text:span text:style-name="T196"> </text:span><text:span text:style-name="T173">c</text:span><text:span text:style-name="T178">o</text:span><text:span text:style-name="T189">m</text:span><text:span text:style-name="T178">p</text:span><text:span text:style-name="T169">iti</text:span><text:span text:style-name="T199"> </text:span><text:span text:style-name="T169">s</text:span><text:span text:style-name="T173">e</text:span><text:span text:style-name="T189">m</text:span><text:span text:style-name="T178">p</text:span><text:span text:style-name="T169">li</text:span><text:span text:style-name="T173">c</text:span><text:span text:style-name="T169">i</text:span><text:span text:style-name="T196"> </text:span><text:span text:style-name="T169">in</text:span><text:span text:style-name="T178"> </text:span><text:span text:style-name="T169">si</text:span><text:span text:style-name="T180">t</text:span><text:span text:style-name="T178">u</text:span><text:span text:style-name="T173">az</text:span><text:span text:style-name="T169">i</text:span><text:span text:style-name="T178">on</text:span><text:span text:style-name="T169">i</text:span><text:span text:style-name="T198"> </text:span><text:span text:style-name="T173">n</text:span><text:span text:style-name="T178">o</text:span><text:span text:style-name="T169">t</text:span><text:span text:style-name="T173">e</text:span><text:span text:style-name="T169">.</text:span></text:p>
      <text:p text:style-name="P7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cm" fo:margin-right="0cm" fo:margin-top="0cm" fo:margin-bottom="0.282cm" loext:contextual-spacing="false" fo:line-height="107%" fo:text-align="start" style:justify-single-word="false" fo:orphans="2" fo:widows="2" fo:text-indent="0cm" style:auto-text-indent="false" style:vertical-align="auto" style:writing-mode="lr-tb"/>
      <style:text-properties style:font-name="Calibri" fo:font-family="Calibri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DocumentMap" style:family="paragraph" style:default-outline-level="">
      <style:paragraph-properties fo:margin-left="0cm" fo:margin-right="0cm" fo:margin-top="0cm" fo:margin-bottom="0.282cm" loext:contextual-spacing="false" fo:line-height="107%" fo:text-align="start" style:justify-single-word="false" fo:orphans="2" fo:widows="2" fo:text-indent="0cm" style:auto-text-indent="false" style:vertical-align="auto" style:writing-mode="lr-tb"/>
      <style:text-properties style:font-name="Calibri" fo:font-family="Calibri" style:font-family-generic="roman" style:font-pitch="variable" fo:font-size="11pt" fo:language="it" fo:country="IT" style:font-name-asian="Times New Roman1" style:font-family-asian="'Times New Roman'" style:font-family-generic-asian="system" style:font-pitch-asian="variable" style:font-size-asian="11pt" style:language-asian="it" style:country-asian="IT" style:font-name-complex="Calibri1" style:font-family-complex="Calibri" style:font-family-generic-complex="system" style:font-pitch-complex="variable" style:font-size-complex="11pt" style:language-complex="ar" style:country-complex="SA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635cm" fo:margin-bottom="0.494cm" fo:margin-left="1.799cm" fo:margin-right="1.623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787cm" fo:margin-bottom="0.494cm" fo:margin-left="1.588cm" fo:margin-right="1.023cm" style:writing-mode="lr-tb" style:layout-grid-color="#c0c0c0" style:layout-grid-lines="26419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  <style:master-page style:name="Converted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l. B modello certificazione_primo ciclo</dc:title>
    <meta:initial-creator>MIM2152</meta:initial-creator>
    <meta:creation-date>2017-10-05T15:53:00</meta:creation-date>
    <dc:date>2018-05-30T22:40:59.852000000</dc:date>
    <meta:editing-cycles>3</meta:editing-cycles>
    <meta:editing-duration>PT1M37S</meta:editing-duration>
    <meta:generator>LibreOffice/6.0.2.1$Windows_X86_64 LibreOffice_project/f7f06a8f319e4b62f9bc5095aa112a65d2f3ac89</meta:generator>
    <meta:document-statistic meta:table-count="1" meta:image-count="1" meta:object-count="0" meta:page-count="2" meta:paragraph-count="54" meta:word-count="692" meta:character-count="4819" meta:non-whitespace-character-count="4168"/>
    <meta:user-defined meta:name="Operator">alberto</meta:user-defined>
  </office:meta>
</office:document-meta>
</file>