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820000007E23A8707E9CCEB44C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2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48c658" style:font-size-asian="10pt" style:font-size-complex="10pt"/>
    </style:style>
    <style:style style:name="P3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reak-before="pag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48c658" style:font-size-asian="10pt" style:font-size-complex="10pt"/>
    </style:style>
    <style:style style:name="P4" style:family="paragraph" style:parent-style-name="Text_20_body">
      <loext:graphic-properties draw:fill="none"/>
      <style:paragraph-properties fo:margin-left="0cm" fo:margin-right="0.199cm" fo:margin-top="0.3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52215c" style:font-size-asian="10pt" style:font-size-complex="10pt"/>
    </style:style>
    <style:style style:name="P5" style:family="paragraph" style:parent-style-name="Text_20_body">
      <loext:graphic-properties draw:fill="none"/>
      <style:paragraph-properties fo:margin-left="0cm" fo:margin-right="0.199cm" fo:margin-top="0.3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fo:font-size="10pt" officeooo:paragraph-rsid="0052d18c" style:font-size-asian="10pt" style:font-size-complex="10pt"/>
    </style:style>
    <style:style style:name="P6" style:family="paragraph" style:parent-style-name="Text_20_body" style:master-page-name="Standard">
      <loext:graphic-properties draw:fill="none"/>
      <style:paragraph-properties fo:margin-left="0cm" fo:margin-right="0.199cm" fo:margin-top="0.7cm" fo:margin-bottom="0.4cm" loext:contextual-spacing="false" fo:line-height="120%" fo:text-align="center" style:justify-single-word="false" fo:orphans="2" fo:widows="2" fo:text-indent="0cm" style:auto-text-indent="false" style:page-number="auto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10pt" fo:language="it" fo:country="IT" fo:font-weight="bold" officeooo:rsid="004c3619" officeooo:paragraph-rsid="0048c658" style:font-name-asian="Times New Roman" style:font-size-asian="10pt" style:font-weight-asian="bold" style:font-name-complex="Verdana" style:font-size-complex="11pt" style:language-complex="ar" style:country-complex="SA" style:font-weight-complex="bold"/>
    </style:style>
    <style:style style:name="P7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10pt" fo:language="it" fo:country="IT" fo:font-weight="bold" officeooo:rsid="004c3619" officeooo:paragraph-rsid="0048c658" style:font-name-asian="Times New Roman" style:font-size-asian="10pt" style:font-weight-asian="bold" style:font-name-complex="Verdana" style:font-size-complex="11pt" style:language-complex="ar" style:country-complex="SA" style:font-weight-complex="bold"/>
    </style:style>
    <style:style style:name="P8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10pt" fo:language="it" fo:country="IT" officeooo:rsid="004c3619" officeooo:paragraph-rsid="0048c658" style:font-name-asian="Times New Roman" style:font-size-asian="10pt" style:font-name-complex="Verdana" style:font-size-complex="11pt" style:language-complex="ar" style:country-complex="SA"/>
    </style:style>
    <style:style style:name="P9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10pt" fo:language="it" fo:country="IT" officeooo:rsid="004c3619" officeooo:paragraph-rsid="0048c658" style:font-name-asian="Times New Roman" style:font-size-asian="10pt" style:font-name-complex="Verdana" style:font-size-complex="11pt" style:language-complex="ar" style:country-complex="SA"/>
    </style:style>
    <style:style style:name="P10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10pt" fo:language="it" fo:country="IT" officeooo:rsid="004c3619" officeooo:paragraph-rsid="0048c658" style:font-name-asian="Times New Roman" style:font-size-asian="10pt" style:font-name-complex="Verdana" style:font-size-complex="10pt" style:language-complex="ar" style:country-complex="SA"/>
    </style:style>
    <style:style style:name="P11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9pt" fo:language="it" fo:country="IT" officeooo:rsid="004c3619" officeooo:paragraph-rsid="0048c658" style:font-name-asian="Times New Roman" style:font-size-asian="9pt" style:font-name-complex="Verdana" style:font-size-complex="9pt" style:language-complex="ar" style:country-complex="SA"/>
    </style:style>
    <style:style style:name="P12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9pt" fo:language="it" fo:country="IT" officeooo:rsid="0052215c" officeooo:paragraph-rsid="0048c658" style:font-name-asian="Times New Roman" style:font-size-asian="9pt" style:font-name-complex="Verdana" style:font-size-complex="9pt" style:language-complex="ar" style:country-complex="SA"/>
    </style:style>
    <style:style style:name="P13" style:family="paragraph" style:parent-style-name="Text_20_body" style:list-style-name="L1">
      <loext:graphic-properties draw:fill="none"/>
      <style:paragraph-properties fo:margin-top="0.101cm" fo:margin-bottom="0.101cm" loext:contextual-spacing="false" fo:line-height="120%" fo:orphans="2" fo:widows="2" fo:background-color="transparent" style:writing-mode="lr-tb">
        <style:tab-stops>
          <style:tab-stop style:position="1.397cm"/>
        </style:tab-stops>
      </style:paragraph-properties>
      <style:text-properties fo:font-size="9pt" officeooo:paragraph-rsid="0048c658" style:font-size-asian="9pt" style:font-size-complex="9pt"/>
    </style:style>
    <style:style style:name="P14" style:family="paragraph" style:parent-style-name="Text_20_body" style:list-style-name="L1">
      <loext:graphic-properties draw:fill="none"/>
      <style:paragraph-properties fo:margin-top="0.101cm" fo:margin-bottom="0.101cm" loext:contextual-spacing="false" fo:line-height="120%" fo:orphans="2" fo:widows="2" fo:background-color="transparent" style:writing-mode="lr-tb">
        <style:tab-stops>
          <style:tab-stop style:position="1.397cm"/>
        </style:tab-stops>
      </style:paragraph-properties>
      <style:text-properties style:use-window-font-color="true" style:font-name="Verdana" fo:font-size="9pt" fo:language="it" fo:country="IT" officeooo:rsid="004c3619" officeooo:paragraph-rsid="0048c658" style:font-name-asian="Times New Roman" style:font-size-asian="9pt" style:font-name-complex="Verdana" style:font-size-complex="9pt" style:language-complex="ar" style:country-complex="SA"/>
    </style:style>
    <style:style style:name="P15" style:family="paragraph" style:parent-style-name="intestazione-miur">
      <style:paragraph-properties fo:margin-top="0cm" fo:margin-bottom="0cm" loext:contextual-spacing="false"/>
      <style:text-properties style:use-window-font-color="true" style:font-name="Palace Script MT" fo:font-size="24pt" fo:language="it" fo:country="IT" officeooo:rsid="0055cf2b" officeooo:paragraph-rsid="0055cf2b" style:font-name-asian="Times New Roman" style:font-size-asian="24pt" style:font-name-complex="Palace Script MT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8pt" style:font-size-asian="8pt" style:font-size-complex="11pt"/>
    </style:style>
    <style:style style:name="T3" style:family="text">
      <style:text-properties fo:font-size="8pt" officeooo:rsid="00414783" style:font-size-asian="8pt" style:font-size-complex="11pt"/>
    </style:style>
    <style:style style:name="T4" style:family="text">
      <style:text-properties fo:color="#284d6d" style:font-name="Verdana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" style:font-size-complex="11pt" style:language-complex="ar" style:country-complex="SA"/>
    </style:style>
    <style:style style:name="T5" style:family="text">
      <style:text-properties fo:font-size="9pt" style:font-size-asian="9pt"/>
    </style:style>
    <style:style style:name="T6" style:family="text">
      <style:text-properties style:use-window-font-color="true" style:font-name="Verdana" fo:language="it" fo:country="IT" officeooo:rsid="004c3619" style:font-name-asian="Times New Roman" style:font-name-complex="Verdana" style:language-complex="ar" style:country-complex="SA"/>
    </style:style>
    <style:style style:name="T7" style:family="text">
      <style:text-properties style:use-window-font-color="true" style:font-name="Verdana" fo:language="it" fo:country="IT" officeooo:rsid="0052215c" style:font-name-asian="Times New Roman" style:font-name-complex="Verdana" style:language-complex="ar" style:country-complex="SA"/>
    </style:style>
    <style:style style:name="T8" style:family="text">
      <style:text-properties style:use-window-font-color="true" style:font-name="Verdana" fo:language="it" fo:country="IT" officeooo:rsid="0055cf2b" style:font-name-asian="Times New Roman" style:font-name-complex="Verdana" style:language-complex="ar" style:country-complex="SA"/>
    </style:style>
    <style:style style:name="T9" style:family="text">
      <style:text-properties style:use-window-font-color="true" style:font-name="Verdana" fo:language="it" fo:country="IT" fo:font-weight="bold" officeooo:rsid="004c3619" style:font-name-asian="Times New Roman" style:font-weight-asian="bold" style:font-name-complex="Verdana" style:language-complex="ar" style:country-complex="SA" style:font-weight-complex="bold"/>
    </style:style>
    <style:style style:name="T10" style:family="text">
      <style:text-properties style:use-window-font-color="true" style:font-name="Verdana" fo:language="it" fo:country="IT" fo:font-weight="bold" officeooo:rsid="0052215c" style:font-name-asian="Times New Roman" style:font-weight-asian="bold" style:font-name-complex="Verdana" style:language-complex="ar" style:country-complex="SA" style:font-weight-complex="bold"/>
    </style:style>
    <style:style style:name="T11" style:family="text">
      <style:text-properties style:use-window-font-color="true" style:font-name="Verdana2" fo:font-size="12pt" fo:language="it" fo:country="IT" fo:font-weight="bold" officeooo:rsid="0052215c" style:font-name-asian="Verdana2" style:font-size-asian="12pt" style:font-weight-asian="bold" style:font-name-complex="Verdana2" style:font-size-complex="12pt" style:language-complex="ar" style:country-complex="SA" style:font-weight-complex="bold"/>
    </style:style>
    <style:style style:name="T12" style:family="text">
      <style:text-properties style:use-window-font-color="true" style:font-name="Verdana2" fo:language="it" fo:country="IT" fo:font-weight="bold" officeooo:rsid="0052215c" style:font-name-asian="Verdana2" style:font-weight-asian="bold" style:font-name-complex="Verdana2" style:language-complex="ar" style:country-complex="SA" style:font-weight-complex="bold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SPORTELLO D'ASCOLTO Dl SOSTEGNO PSICOLOGICO</text:p>
      <text:p text:style-name="P7">DICHIARAZIONE Dl CONSENSO</text:p>
      <text:p text:style-name="P8">Decreto legislativo del 30/06/2003 n. 196 GDPR 679/2016<text:line-break/>(da far compilare e firmare a coloro che detengano la responsabilità genitoriale del minore)</text:p>
      <text:p text:style-name="P9"/>
      <text:p text:style-name="P10">Il /la sottoscritto/a ______________________________ <text:line-break/>codice fiscale __________________________ indirizzo mail __________________________ </text:p>
      <text:p text:style-name="P10">e/o la sottoscritta ____________________________________________________________ codice fiscale __________________________ indirizzo mail __________________________ </text:p>
      <text:p text:style-name="P11"><text:s/></text:p>
      <text:p text:style-name="P2"><text:span text:style-name="T6">affidandosi alla dott.ssa Caterina </text:span><text:span text:style-name="T8">Frustagli </text:span><text:span text:style-name="T6">è informato/a sui seguenti punti in relazione al</text:span><text:span text:style-name="T9"> consenso informato</text:span><text:span text:style-name="T6">:</text:span></text:p>
      <text:list xml:id="list3331052425" text:style-name="L1">
        <text:list-item>
          <text:p text:style-name="P14">lo psicologo è strettamente tenuto ad attenersi al Codice Deontologico degli Psicologi Italiani; </text:p>
        </text:list-item>
        <text:list-item>
          <text:p text:style-name="P14">la prestazione offerta è da considerarsi ordinaria e si configura come attività di consulenza psicologica. È infatti esclusa dall’intervento ogni azione che possa qualificarsi come “terapia”: la funzione della Psicologia Scolastica e dello Sportello d’ascolto psicologico è quella di promuovere il benessere scolastico e prevenire tutti quegli atteggiamenti o situazioni che possono generare disagio; </text:p>
        </text:list-item>
        <text:list-item>
          <text:p text:style-name="P14">per il conseguimento dell’obiettivo sarà utilizzato prevalentemente il colloquio psicologico; potranno essere utilizzati altri strumenti conoscitivi relativi alle dinamiche del gruppo classe su richiesta dei docenti; </text:p>
        </text:list-item>
        <text:list-item>
          <text:p text:style-name="P13"><text:span text:style-name="T7">l</text:span><text:span text:style-name="T6">e prestazioni possono essere effettuate anche da remoto attraverso contatti telefono, mail, piattaforme web (whatsapp, skype, google meet o piattaforma indicata dall’Istituto scolastico); in tal caso si garantisce che il colloquio avverrà in luogo privato e riservato. Non è possibile effettuare registrazioni né diffusioni del colloquio/intervento o parte di esso. <text:s/></text:span></text:p>
        </text:list-item>
        <text:list-item>
          <text:p text:style-name="P14">la durata globale dell’intervento non è definibile a priori: si concorderanno di volta in volta obiettivi e tempi; in qualsiasi momento è possibile interrompere il rapporto comunicandolo alla dott.ssa Frustagli; la dott.ssa Frustagli può valutare ed eventualmente proporre l’interruzione del rapporto quando constata che non vi sia alcun beneficio dall’intervento; </text:p>
        </text:list-item>
        <text:list-item>
          <text:p text:style-name="P14">il servizio di Psicologia scolastica è totalmente gratuito per l’utenza (alunni, genitori, personale scolastico); </text:p>
        </text:list-item>
        <text:list-item>
          <text:p text:style-name="P14">lo psicologo è vincolato al rispetto del Codice Deontologico degli Psicologi Italiani; in particolare è strettamente tenuto al Segreto Professionale. Lo psicologo può derogare da questo obbligo solo in presenza di valido e dimostrabile consenso del destinatario, o salvo ben specifiche disposizione di Legge in situazioni eccezionali; </text:p>
        </text:list-item>
        <text:list-item>
          <text:p text:style-name="P14">la dott.ssa Frustagli è iscritta all’Albo degli Psicologi della Lombardia con il numero 7295 dal 26/03/2003 ed assicurata è assicurata con Polizza RC professionale sottoscritta con CAMPI Cassa di Assistenza Mutua tra gli Psicologi Italiani n. 500216747.</text:p>
        </text:list-item>
      </text:list>
      <text:p text:style-name="P12"/>
      <text:p text:style-name="P3"><text:span text:style-name="T7">n</text:span><text:span text:style-name="T6">ell’esercizio della responsabilità genitoriale sulla/sul minore ________________________ nata/o a _______________________ il _______ frequentante la classe______ </text:span><text:span text:style-name="T7">plesso </text:span><text:span text:style-name="T6"><text:s/>______________ </text:span><text:span text:style-name="T7">dell’IC Copernico di Corsico, </text:span><text:span text:style-name="T6">avendo preso visione del Consenso Informato e dell’allegata Informativa sulla Privacy </text:span></text:p>
      <text:p text:style-name="P4"><text:span text:style-name="T11">□</text:span><text:span text:style-name="T12"> </text:span><text:span text:style-name="T9">Autorizzo/Autorizziamo <text:s text:c="2"/><text:tab/><text:tab/></text:span><text:span text:style-name="T11">□ </text:span><text:span text:style-name="T9">Non autorizzo /Non autorizziamo </text:span><text:span text:style-name="T6"><text:line-break/>nostro/a figlio/a ad accedere, qualora ne sentisse la necessità, allo Sportello di ascolto <text:s/>psicologico </text:span></text:p>
      <text:p text:style-name="P4"><text:span text:style-name="T11">□ </text:span><text:span text:style-name="T9">Autorizzo/Autorizziamo <text:tab/> <text:tab/></text:span><text:span text:style-name="T11">□ </text:span><text:span text:style-name="T9">Non autorizzo /Non autorizziamo </text:span><text:span text:style-name="T6"><text:line-break/> la presenza in aula di nostro/a figlio/a qualora si svolgano momenti di osservazione da parte <text:s text:c="4"/>dello psicologo con il gruppo classe </text:span></text:p>
      <text:p text:style-name="P4"><text:span text:style-name="T11">□ </text:span><text:span text:style-name="T9">Autorizzo/Autorizziamo <text:tab/> <text:tab/></text:span><text:span text:style-name="T11">□ </text:span><text:span text:style-name="T10">N</text:span><text:span text:style-name="T9">on autorizzo /Non autorizziamo </text:span><text:span text:style-name="T6"><text:line-break/>la partecipazione di nostro/a figlio/a qualora si svolgano laboratori attivati da parte dello <text:s text:c="3"/>psicologo con il gruppo classe </text:span></text:p>
      <text:p text:style-name="P5"><text:span text:style-name="T11">□ </text:span><text:span text:style-name="T9"><text:s/>Autorizzo/Autorizziamo <text:tab/><text:tab/></text:span><text:span text:style-name="T11">□ </text:span><text:span text:style-name="T9">Non autorizzo /Non autorizziamo </text:span><text:span text:style-name="T6"><text:line-break/>allo <text:s/>scambio di informazioni con il </text:span><text:span text:style-name="T7">d</text:span><text:span text:style-name="T6">irigente dell’Istituto ed i docenti </text:span></text:p>
      <text:p text:style-name="P5"><text:span text:style-name="T11">□ </text:span><text:span text:style-name="T9">Fornisco/Forniamo il consenso <text:s text:c="2"/><text:tab/></text:span><text:span text:style-name="T11">□ </text:span><text:span text:style-name="T9">Non Fornisco/Non forniamo </text:span><text:span text:style-name="T6"><text:line-break/>il consenso al trattamento dei dati personali ai sensi del Regolamento UE 2016/679 </text:span></text:p>
      <text:p text:style-name="P11"><text:s/></text:p>
      <text:p text:style-name="P11">Luogo e data ___________________________ </text:p>
      <text:p text:style-name="P11"/>
      <text:p text:style-name="P11">Firma del padre _________________________________ </text:p>
      <text:p text:style-name="P11"><text:s/></text:p>
      <text:p text:style-name="P11">Firma della madre ________________________________ </text:p>
      <text:p text:style-name="P11">(Firme congiunte di entrambi i genitori esercenti la patria potestà/affidatari/tutori) </text:p>
      <text:p text:style-name="P11"/>
      <text:p text:style-name="P11"/>
      <text:p text:style-name="P11">In caso di unica firma: Il sottoscritto, consapevole delle conseguenze amministrative e penali per chi rilascia dichiarazioni non corrispondenti a verità, ai sensi del DPR 245/2000, dichiara di aver effettuato la scelta/richiesta in osservanza delle disposizioni sulla responsabilità genitoriale di cui agli art.316,337 ter e 337 quater del codice civile, che richiedono il consenso di entrambi i genitori. </text:p>
      <text:p text:style-name="P11"><text:s/></text:p>
      <text:p text:style-name="P11">Firma ________________________________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2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.801cm" fo:margin-top="0.212cm" fo:margin-bottom="0.212cm" loext:contextual-spacing="false" fo:line-height="120%" fo:orphans="2" fo:widows="2" fo:text-indent="0cm" style:auto-text-indent="false" style:writing-mode="lr-tb"/>
      <style:text-properties style:use-window-font-color="true" style:font-name="Verdana" fo:font-family="Verdana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Standard" style:class="list">
      <style:paragraph-properties fo:margin-left="0.499cm" fo:margin-right="0.801cm" fo:margin-top="0.212cm" fo:margin-bottom="0.212cm" loext:contextual-spacing="true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212cm" loext:contextual-spacing="false">
        <style:tab-stops>
          <style:tab-stop style:position="4.251cm"/>
        </style:tab-stops>
      </style:paragraph-properties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loext:contextual-spacing="false" fo:keep-with-next="always"/>
      <style:text-properties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2" style:display-name="Heading 2" style:family="paragraph" style:parent-style-name="Heading_20_3" style:next-style-name="Standard" style:default-outline-level="2" style:class="text"/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orphans="0" fo:widows="0" fo:keep-with-next="always" style:text-autospace="none" style:punctuation-wrap="simple" style:vertical-align="baseline"/>
      <style:text-properties fo:font-size="14pt" style:font-size-asian="14pt" style:font-size-complex="10pt"/>
    </style:style>
    <style:style style:name="intestazione-ic" style:family="paragraph" style:parent-style-name="Standard">
      <style:paragraph-properties fo:margin-left="0cm" fo:margin-right="0.801cm" fo:margin-top="0cm" fo:margin-bottom="0.106cm" loext:contextual-spacing="false" fo:text-align="center" style:justify-single-word="false" fo:text-indent="0cm" style:auto-text-indent="false"/>
      <style:text-properties fo:font-size="9pt" style:font-size-asian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intestazione-ic" style:class="extra">
      <style:text-properties fo:font-size="8pt" style:font-size-asian="8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ender" style:family="paragraph" style:parent-style-name="Standard" style:class="extra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-miur" style:family="paragraph" style:parent-style-name="intestazione-ic">
      <style:paragraph-properties fo:margin-top="1.693cm" fo:margin-bottom="0cm" loext:contextual-spacing="false" fo:line-height="100%"/>
      <style:text-properties style:font-name="Palace Script MT" fo:font-family="'Palace Script MT'" style:font-family-generic="script" style:font-pitch="variable" fo:font-size="24pt" style:font-size-asian="24pt" style:font-name-complex="Palace Script MT" style:font-family-complex="'Palace Script MT'" style:font-family-generic-complex="script" style:font-pitch-complex="variable"/>
    </style:style>
    <style:style style:name="Punto_20_elenco" style:display-name="Punto elenco" style:family="paragraph" style:parent-style-name="Standard" style:list-style-name="WW8Num10">
      <style:paragraph-properties fo:margin-left="0.63cm" fo:margin-right="0.801cm" fo:margin-top="0.106cm" fo:margin-bottom="0.106cm" loext:contextual-spacing="false" fo:line-height="110%" fo:text-indent="-0.63cm" style:auto-text-indent="false"/>
    </style:style>
    <style:style style:name="Punto_20_elenco_20_2" style:display-name="Punto elenco 2" style:family="paragraph" style:parent-style-name="Standard" style:list-style-name="WW8Num8">
      <style:paragraph-properties fo:margin-left="1.131cm" fo:margin-right="0.801cm" fo:margin-top="0cm" fo:margin-bottom="0cm" loext:contextual-spacing="false" fo:line-height="110%" fo:text-indent="-0.63cm" style:auto-text-indent="false"/>
      <style:text-properties fo:font-size="10pt" style:font-size-asian="10pt"/>
    </style:style>
    <style:style style:name="Numero_20_elenco" style:display-name="Numero elenco" style:family="paragraph" style:parent-style-name="Standard" style:list-style-name="WW8Num9">
      <style:paragraph-properties fo:margin-left="0.63cm" fo:margin-right="0.801cm" fo:margin-top="0.106cm" fo:margin-bottom="0.106cm" loext:contextual-spacing="false" fo:line-height="110%" fo:text-indent="-0.63cm" style:auto-text-indent="false"/>
      <style:text-properties style:font-name="Open Sans" fo:font-family="'Open Sans', Verdana" style:font-family-generic="swiss" style:font-pitch="variable" style:font-name-complex="Open Sans" style:font-family-complex="'Open Sans', Verdana" style:font-family-generic-complex="swiss" style:font-pitch-complex="variable"/>
    </style:style>
    <style:style style:name="Numero_20_elenco_20_2" style:display-name="Numero elenco 2" style:family="paragraph" style:parent-style-name="Standard" style:list-style-name="WW8Num4">
      <style:paragraph-properties fo:margin-left="1.131cm" fo:margin-right="0.801cm" fo:margin-top="0cm" fo:margin-bottom="0cm" loext:contextual-spacing="false" fo:line-height="110%" fo:text-indent="-0.63cm" style:auto-text-indent="false"/>
      <style:text-properties style:font-name="Open Sans" fo:font-family="'Open Sans', Verdana" style:font-family-generic="swiss" style:font-pitch="variable" fo:font-size="10pt" style:font-size-asian="10pt" style:font-name-complex="Open Sans" style:font-family-complex="'Open Sans', Verdana" style:font-family-generic-complex="swiss" style:font-pitch-complex="variable"/>
    </style:style>
    <style:style style:name="destinatari" style:family="paragraph" style:parent-style-name="Standard">
      <style:paragraph-properties fo:margin-left="9.001cm" fo:margin-right="0.801cm" fo:text-indent="0cm" style:auto-text-indent="false"/>
      <style:text-properties fo:font-size="10pt" style:font-size-asian="10pt" style:font-name-complex="Open Sans" style:font-family-complex="'Open Sans', Verdana" style:font-family-generic-complex="swiss" style:font-pitch-complex="variable"/>
    </style:style>
    <style:style style:name="data" style:family="paragraph" style:parent-style-name="Standard">
      <style:paragraph-properties fo:margin-top="0.847cm" fo:margin-bottom="0.212cm" loext:contextual-spacing="false"/>
      <style:text-properties style:font-name-complex="Open Sans" style:font-family-complex="'Open Sans', Verdana" style:font-family-generic-complex="swiss" style:font-pitch-complex="variable"/>
    </style:style>
    <style:style style:name="firma" style:family="paragraph" style:parent-style-name="Standard">
      <style:paragraph-properties fo:margin-left="9.001cm" fo:margin-right="0.801cm" fo:margin-top="1.058cm" fo:margin-bottom="0.212cm" loext:contextual-spacing="false" fo:text-indent="0cm" style:auto-text-indent="false"/>
      <style:text-properties style:font-name-complex="Open Sans" style:font-family-complex="'Open Sans', Verdana" style:font-family-generic-complex="swiss" style:font-pitch-complex="variabl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469cm" fo:margin-right="0.191cm" fo:text-indent="-0.635cm" style:auto-text-indent="false"/>
      <style:text-properties style:font-name="Verdana1" fo:font-family="Verdana" style:font-family-generic="roman" style:font-pitch="variable" fo:language="it" fo:country="IT" style:font-name-asian="Verdana3" style:font-family-asian="Verdana" style:font-family-generic-asian="system" style:font-pitch-asian="variable" style:language-asian="en" style:country-asian="US" style:font-name-complex="Verdana3" style:font-family-complex="Verdana" style:font-family-generic-complex="system" style:font-pitch-complex="variable" style:language-complex="ar" style:country-complex="SA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fo:color="#000000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284d6d" style:font-name="Verdana" fo:font-family="Verdana" style:font-family-generic="swiss" style:font-pitch="variable" fo:font-size="6.5pt" style:text-underline-style="solid" style:text-underline-width="auto" style:text-underline-color="font-color" style:font-size-asian="6.5pt" style:font-name-complex="Verdana" style:font-family-complex="Verdana" style:font-family-generic-complex="swiss" style:font-pitch-complex="variable" style:font-size-complex="6.5pt"/>
    </style:style>
    <style:style style:name="Page_20_Number" style:display-name="Page Number" style:family="text" style:parent-style-name="Car._20_predefinito_20_paragrafo"/>
    <style:style style:name="Piè_20_di_20_pagina_20_Carattere" style:display-name="Piè di pagina Carattere" style:family="text"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1pt" fo:language="it" fo:country="IT" style:font-name-asian="Symbol1" style:font-family-asian="Symbol" style:font-family-generic-asian="system" style:font-pitch-asian="variable" style:font-size-asian="11pt" style:language-asian="en" style:country-asian="US" style:font-name-complex="Symbol1" style:font-family-complex="Symbol" style:font-family-generic-complex="system" style:font-pitch-complex="variable" style:font-size-complex="11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2.831cm" fo:text-indent="-0.635cm" fo:margin-left="2.831cm"/>
        </style:list-level-properties>
        <style:text-properties style:font-name="Symbol"/>
      </text:list-level-style-bullet>
      <text:list-level-style-number text:level="2" text:style-name="WW8Num11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7z0" style:num-suffix="." text:bullet-char="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19z0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8Num2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"/>
      </text:list-level-style-bullet>
      <text:list-level-style-bullet text:level="2" text:style-name="WW8Num26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Courier New"/>
      </text:list-level-style-bullet>
      <text:list-level-style-bullet text:level="3" text:style-name="WW8Num26z2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26z0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26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Courier New"/>
      </text:list-level-style-bullet>
      <text:list-level-style-bullet text:level="6" text:style-name="WW8Num26z2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26z0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26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style:font-name="Courier New"/>
      </text:list-level-style-bullet>
      <text:list-level-style-bullet text:level="9" text:style-name="WW8Num26z2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0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0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0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2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2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2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2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2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Symbol"/>
      </text:list-level-style-bullet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3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">
        <style:list-level-properties text:list-level-position-and-space-mode="label-alignment">
          <style:list-level-label-alignment text:label-followed-by="listtab" fo:text-indent="-0.614cm" fo:margin-left="1.46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text:bullet-char="•">
        <style:list-level-properties text:list-level-position-and-space-mode="label-alignment">
          <style:list-level-label-alignment text:label-followed-by="listtab" fo:text-indent="-0.614cm" fo:margin-left="2.988cm"/>
        </style:list-level-properties>
      </text:list-level-style-bullet>
      <text:list-level-style-bullet text:level="3" text:style-name="ListLabel_20_3" text:bullet-char="•">
        <style:list-level-properties text:list-level-position-and-space-mode="label-alignment">
          <style:list-level-label-alignment text:label-followed-by="listtab" fo:text-indent="-0.614cm" fo:margin-left="4.496cm"/>
        </style:list-level-properties>
      </text:list-level-style-bullet>
      <text:list-level-style-bullet text:level="4" text:style-name="ListLabel_20_4" text:bullet-char="•">
        <style:list-level-properties text:list-level-position-and-space-mode="label-alignment">
          <style:list-level-label-alignment text:label-followed-by="listtab" fo:text-indent="-0.614cm" fo:margin-left="6.003cm"/>
        </style:list-level-properties>
      </text:list-level-style-bullet>
      <text:list-level-style-bullet text:level="5" text:style-name="ListLabel_20_5" text:bullet-char="•">
        <style:list-level-properties text:list-level-position-and-space-mode="label-alignment">
          <style:list-level-label-alignment text:label-followed-by="listtab" fo:text-indent="-0.614cm" fo:margin-left="7.511cm"/>
        </style:list-level-properties>
      </text:list-level-style-bullet>
      <text:list-level-style-bullet text:level="6" text:style-name="ListLabel_20_6" text:bullet-char="•">
        <style:list-level-properties text:list-level-position-and-space-mode="label-alignment">
          <style:list-level-label-alignment text:label-followed-by="listtab" fo:text-indent="-0.614cm" fo:margin-left="9.019cm"/>
        </style:list-level-properties>
      </text:list-level-style-bullet>
      <text:list-level-style-bullet text:level="7" text:style-name="ListLabel_20_7" text:bullet-char="•">
        <style:list-level-properties text:list-level-position-and-space-mode="label-alignment">
          <style:list-level-label-alignment text:label-followed-by="listtab" fo:text-indent="-0.614cm" fo:margin-left="10.525cm"/>
        </style:list-level-properties>
      </text:list-level-style-bullet>
      <text:list-level-style-bullet text:level="8" text:style-name="ListLabel_20_8" text:bullet-char="•">
        <style:list-level-properties text:list-level-position-and-space-mode="label-alignment">
          <style:list-level-label-alignment text:label-followed-by="listtab" fo:text-indent="-0.614cm" fo:margin-left="12.033cm"/>
        </style:list-level-properties>
      </text:list-level-style-bullet>
      <text:list-level-style-bullet text:level="9" text:style-name="ListLabel_20_9" text:bullet-char="•">
        <style:list-level-properties text:list-level-position-and-space-mode="label-alignment">
          <style:list-level-label-alignment text:label-followed-by="listtab" fo:text-indent="-0.614cm" fo:margin-left="13.54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intestazione-miur">
      <style:paragraph-properties fo:margin-top="0cm" fo:margin-bottom="0cm" loext:contextual-spacing="false"/>
      <style:text-properties style:use-window-font-color="true" style:font-name="Palace Script MT" fo:font-size="24pt" fo:language="it" fo:country="IT" officeooo:rsid="0055cf2b" officeooo:paragraph-rsid="0055cf2b" style:font-name-asian="Times New Roman" style:font-size-asian="24pt" style:font-name-complex="Palace Script MT" style:font-size-complex="11pt" style:language-complex="ar" style:country-complex="SA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T2" style:family="text">
      <style:text-properties fo:font-size="8pt" style:font-size-asian="8pt" style:font-size-complex="11pt"/>
    </style:style>
    <style:style style:name="MT3" style:family="text">
      <style:text-properties fo:font-size="8pt" officeooo:rsid="00414783" style:font-size-asian="8pt" style:font-size-complex="11pt"/>
    </style:style>
    <style:style style:name="MT4" style:family="text">
      <style:text-properties fo:color="#284d6d" style:font-name="Verdana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" style:font-size-complex="11pt" style:language-complex="ar" style:country-complex="SA"/>
    </style:style>
    <style:style style:name="MT5" style:family="text">
      <style:text-properties fo:font-size="9pt" style:font-size-asian="9pt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01cm" fo:margin-left="0cm" fo:margin-right="0cm" fo:margin-bottom="2.402cm" style:dynamic-spacing="true"/>
      </style:header-style>
      <style:footer-style>
        <style:header-footer-properties fo:min-height="0.7cm" fo:margin-left="0cm" fo:margin-right="0cm" fo:margin-top="0.601cm" style:dynamic-spacing="true"/>
      </style:footer-style>
    </style:page-layout>
  </office:automatic-styles>
  <office:master-styles>
    <style:master-page style:name="Standard" style:page-layout-name="Mpm1">
      <style:header>
        <text:p text:style-name="MP1">Ministero dell’Istruzione</text:p>
        <text:p text:style-name="intestazione-ic"><text:span text:style-name="MT1">Istituto Comprensivo Copernico di Corsico</text:span><text:line-break/>Via don Tornaghi, 6 - 20094 Corsico (MI)</text:p>
      </style:header>
      <loext:header-first>
        <text:p text:style-name="intestazione-miur">Ministero d<draw:frame draw:style-name="Mfr1" draw:name="Immagine2" text:anchor-type="char" svg:width="16.2cm" svg:height="1.767cm" draw:z-index="0"><draw:image xlink:href="Pictures/10000000000004820000007E23A8707E9CCEB44C.png" xlink:type="simple" xlink:show="embed" xlink:actuate="onLoad" loext:mime-type="image/png"/></draw:frame>ell’Istruzione</text:p>
        <text:p text:style-name="intestazione-ic"><text:span text:style-name="MT1">Istituto Comprensivo Copernico di Corsico</text:span><text:line-break/>Via don Tornaghi, 6 - 20094 Corsico (MI)</text:p>
        <text:p text:style-name="Header">Cod. Mecc. MIIC88900P - Tel. 02 440 22 56<text:line-break/><text:span text:style-name="MT1">Email</text:span>: miic88900p@istruzione.i<text:span text:style-name="MT1"> -</text:span> <text:span text:style-name="MT1">Posta certificata</text:span>: miic88900p @pec.istruzione.it<text:span text:style-name="MT1"><text:line-break/>Sito web</text:span>: <text:a xlink:type="simple" xlink:href="https://www.icscopernico.edu.it/" text:style-name="Internet_20_link" text:visited-style-name="Visited_20_Internet_20_Link"><text:span text:style-name="Internet_20_link"><text:span text:style-name="MT2">http</text:span></text:span></text:a><text:a xlink:type="simple" xlink:href="https://www.icscopernico.edu.it/" text:style-name="Internet_20_link" text:visited-style-name="Visited_20_Internet_20_Link"><text:span text:style-name="Internet_20_link"><text:span text:style-name="MT3">s</text:span></text:span></text:a><text:a xlink:type="simple" xlink:href="https://www.icscopernico.edu.it/" text:style-name="Internet_20_link" text:visited-style-name="Visited_20_Internet_20_Link"><text:span text:style-name="Internet_20_link"><text:span text:style-name="MT2">://www.icscopernico.</text:span></text:span></text:a><text:a xlink:type="simple" xlink:href="https://www.icscopernico.edu.it/" text:style-name="Internet_20_link" text:visited-style-name="Visited_20_Internet_20_Link"><text:span text:style-name="Internet_20_link"><text:span text:style-name="MT4">edu</text:span></text:span></text:a><text:a xlink:type="simple" xlink:href="https://www.icscopernico.edu.it/" text:style-name="Internet_20_link" text:visited-style-name="Visited_20_Internet_20_Link"><text:span text:style-name="Internet_20_link"><text:span text:style-name="MT2">.it</text:span></text:span></text:a> </text:p>
      </loext:header-first>
      <style:footer>
        <text:p text:style-name="MP2"><text:span text:style-name="MT5">Pag. </text:span><text:span text:style-name="MT5"><text:page-number text:select-page="current">2</text:page-number></text:span><text:span text:style-name="MT5">/</text:span><text:span text:style-name="MT5"><text:page-count style:num-format="1">2</text:page-count></text:span></text:p>
      </style:footer>
      <loext:footer-first>
        <text:p text:style-name="Footer"/>
      </loext:foot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inistero dell’Istruzione, dell’Università e della</dc:title>
    <dc:subject/>
    <meta:keyword/>
    <dc:description/>
    <meta:initial-creator>UTENTE07</meta:initial-creator>
    <meta:creation-date>2020-10-15T22:29:00</meta:creation-date>
    <dc:date>2021-02-10T23:27:37.293000000</dc:date>
    <meta:print-date>2020-10-08T15:29:00</meta:print-date>
    <meta:editing-cycles>45</meta:editing-cycles>
    <meta:editing-duration>PT5H27M39S</meta:editing-duration>
    <meta:generator>LibreOffice/6.4.6.2$Windows_X86_64 LibreOffice_project/0ce51a4fd21bff07a5c061082cc82c5ed232f115</meta:generator>
    <meta:document-statistic meta:table-count="0" meta:image-count="1" meta:object-count="0" meta:page-count="2" meta:paragraph-count="36" meta:word-count="642" meta:character-count="5009" meta:non-whitespace-character-count="4347"/>
  </office:meta>
</office:document-meta>
</file>